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 Light" svg:font-family="Calibri Light" style:font-family-generic="swiss" style:font-pitch="variable" svg:panose-1="2 15 3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roman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ucida Sans" svg:font-family="Lucida Sans" style:font-family-generic="swiss" style:font-pitch="variable" svg:panose-1="2 11 6 2 3 5 4 2 2 4"/>
    <style:font-face style:name="Segoe UI" svg:font-family="Segoe UI" style:font-family-generic="swiss" style:font-pitch="variable" svg:panose-1="2 11 6 4 2 2 2 2 2 4"/>
    <style:font-face style:name="OpenSymbol" svg:font-family="OpenSymbol" style:font-family-generic="system" style:font-pitch="variable" svg:panose-1="2 11 6 4 2 2 2 2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decorative" style:font-pitch="variable" svg:panose-1="5 0 0 0 0 0 0 0 0 0"/>
    <style:font-face style:name="Symbol" style:font-charset="x-symbol" svg:font-family="Symbol" style:font-family-generic="decorative" style:font-pitch="variable" svg:panose-1="5 5 1 2 1 7 6 2 5 7"/>
    <style:font-face style:name="Open Sans" svg:font-family="Open Sans" style:font-family-generic="system" style:font-pitch="variable" svg:panose-1="2 11 6 4 2 2 2 2 2 4"/>
    <style:font-face style:name="Arial Unicode MS" svg:font-family="Arial Unicode MS" style:font-family-generic="swiss" style:font-pitch="variable" svg:panose-1="2 11 6 4 2 2 2 2 2 4"/>
  </office:font-face-decls>
  <office:automatic-styles>
    <text:list-style style:name="LFO23">
      <text:list-level-style-number text:level="1" style:num-suffix=")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4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5">
      <text:list-level-style-number text:level="1" style:num-suffix=")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F0" style:family="paragraph">
      <style:paragraph-properties fo:break-before="page" fo:text-align="center" fo:margin-bottom="0.0736in" fo:line-height="110%" fo:margin-left="0.2694in" fo:text-indent="-0.0069in">
        <style:tab-stops/>
      </style:paragraph-properties>
      <style:text-properties fo:font-weight="bold" style:font-weight-asian="bold"/>
    </style:style>
    <style:style style:name="P2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/>
    </style:style>
    <style:style style:name="P3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/>
    </style:style>
    <style:style style:name="P4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/>
    </style:style>
    <style:style style:name="P5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 fo:font-size="18pt" style:font-size-asian="18pt" style:font-size-complex="18pt"/>
    </style:style>
    <style:style style:name="P6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 fo:font-size="18pt" style:font-size-asian="18pt" style:font-size-complex="18pt"/>
    </style:style>
    <style:style style:name="P7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 fo:font-size="18pt" style:font-size-asian="18pt" style:font-size-complex="18pt"/>
    </style:style>
    <style:style style:name="P8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 fo:font-size="18pt" style:font-size-asian="18pt" style:font-size-complex="18pt"/>
    </style:style>
    <style:style style:name="P9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 fo:font-size="18pt" style:font-size-asian="18pt" style:font-size-complex="18pt"/>
    </style:style>
    <style:style style:name="P10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 fo:font-size="20pt" style:font-size-asian="20pt" style:font-size-complex="20pt"/>
    </style:style>
    <style:style style:name="P11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 fo:font-size="20pt" style:font-size-asian="20pt" style:font-size-complex="20pt"/>
    </style:style>
    <style:style style:name="P12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 fo:font-size="20pt" style:font-size-asian="20pt" style:font-size-complex="20pt"/>
    </style:style>
    <style:style style:name="P13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 fo:font-size="20pt" style:font-size-asian="20pt" style:font-size-complex="20pt"/>
    </style:style>
    <style:style style:name="P14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 fo:font-size="20pt" style:font-size-asian="20pt" style:font-size-complex="20pt"/>
    </style:style>
    <style:style style:name="P15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 fo:font-size="20pt" style:font-size-asian="20pt" style:font-size-complex="20pt"/>
    </style:style>
    <style:style style:name="P16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 fo:font-size="20pt" style:font-size-asian="20pt" style:font-size-complex="20pt"/>
    </style:style>
    <style:style style:name="P17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 fo:font-size="20pt" style:font-size-asian="20pt" style:font-size-complex="20pt"/>
    </style:style>
    <style:style style:name="P18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 fo:font-size="20pt" style:font-size-asian="20pt" style:font-size-complex="20pt"/>
    </style:style>
    <style:style style:name="P19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 fo:font-size="20pt" style:font-size-asian="20pt" style:font-size-complex="20pt"/>
    </style:style>
    <style:style style:name="P20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 fo:font-size="20pt" style:font-size-asian="20pt" style:font-size-complex="20pt"/>
    </style:style>
    <style:style style:name="P21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/>
    </style:style>
    <style:style style:name="P22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/>
    </style:style>
    <style:style style:name="P23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/>
    </style:style>
    <style:style style:name="P24" style:parent-style-name="Standard" style:family="paragraph">
      <style:paragraph-properties fo:text-align="center" fo:margin-bottom="0.0736in" fo:line-height="110%" fo:margin-left="0.2694in" fo:text-indent="-0.0069in">
        <style:tab-stops/>
      </style:paragraph-properties>
      <style:text-properties fo:font-weight="bold" style:font-weight-asian="bold"/>
    </style:style>
    <style:style style:name="P25" style:parent-style-name="Standard" style:family="paragraph">
      <style:paragraph-properties fo:margin-bottom="0.0736in" fo:line-height="110%"/>
      <style:text-properties fo:font-weight="bold" style:font-weight-asian="bold"/>
    </style:style>
    <style:style style:name="P26" style:parent-style-name="Standard" style:family="paragraph">
      <style:paragraph-properties fo:margin-bottom="0.0736in" fo:line-height="110%"/>
      <style:text-properties fo:font-weight="bold" style:font-weight-asian="bold"/>
    </style:style>
    <style:style style:name="P27" style:parent-style-name="Standard" style:family="paragraph">
      <style:paragraph-properties fo:margin-bottom="0.0736in" fo:line-height="110%"/>
      <style:text-properties fo:font-weight="bold" style:font-weight-asian="bold"/>
    </style:style>
    <style:style style:name="P28" style:parent-style-name="Cytaty" style:family="paragraph">
      <style:paragraph-properties fo:break-before="page" fo:text-align="center"/>
      <style:text-properties fo:font-weight="bold" style:font-weight-asian="bold" fo:font-size="12pt" style:font-size-asian="12pt" style:font-size-complex="12pt"/>
    </style:style>
    <style:style style:name="P29" style:parent-style-name="Cytaty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30" style:parent-style-name="Cytaty" style:family="paragraph">
      <style:paragraph-properties fo:text-align="center"/>
      <style:text-properties fo:font-weight="bold" style:font-weight-asian="bold"/>
    </style:style>
    <style:style style:name="T31" style:parent-style-name="Domyślnaczcionkaakapitu" style:family="text">
      <style:text-properties fo:color="#000000"/>
    </style:style>
    <style:style style:name="T32" style:parent-style-name="Domyślnaczcionkaakapitu" style:family="text">
      <style:text-properties fo:color="#000000"/>
    </style:style>
    <style:style style:name="P33" style:parent-style-name="Cytaty" style:family="paragraph">
      <style:paragraph-properties fo:text-align="center"/>
      <style:text-properties fo:font-weight="bold" style:font-weight-asian="bold"/>
    </style:style>
    <style:style style:name="P34" style:parent-style-name="Cytaty" style:family="paragraph">
      <style:paragraph-properties fo:text-align="center"/>
      <style:text-properties fo:font-weight="bold" style:font-weight-asian="bold"/>
    </style:style>
    <style:style style:name="P35" style:parent-style-name="Cytaty" style:family="paragraph">
      <style:text-properties style:language-asian="zh" style:country-asian="CN"/>
    </style:style>
    <style:style style:name="P36" style:parent-style-name="Cytaty" style:family="paragraph">
      <style:text-properties style:language-asian="zh" style:country-asian="CN"/>
    </style:style>
    <style:style style:name="P37" style:parent-style-name="Cytaty" style:family="paragraph">
      <style:text-properties style:language-asian="zh" style:country-asian="CN"/>
    </style:style>
    <style:style style:name="P38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P39" style:parent-style-name="Cytaty" style:family="paragraph">
      <style:text-properties style:language-asian="zh" style:country-asian="CN"/>
    </style:style>
    <style:style style:name="P40" style:parent-style-name="Cytaty" style:family="paragraph">
      <style:text-properties style:language-asian="zh" style:country-asian="CN"/>
    </style:style>
    <style:style style:name="P41" style:parent-style-name="Cytaty" style:family="paragraph">
      <style:text-properties style:language-asian="zh" style:country-asian="CN"/>
    </style:style>
    <style:style style:name="P42" style:parent-style-name="Cytaty" style:family="paragraph">
      <style:text-properties style:language-asian="zh" style:country-asian="CN"/>
    </style:style>
    <style:style style:name="P43" style:parent-style-name="Cytaty" style:family="paragraph">
      <style:text-properties style:language-asian="zh" style:country-asian="CN"/>
    </style:style>
    <style:style style:name="P44" style:parent-style-name="Cytaty" style:family="paragraph">
      <style:text-properties style:language-asian="zh" style:country-asian="CN"/>
    </style:style>
    <style:style style:name="P45" style:parent-style-name="Cytaty" style:family="paragraph">
      <style:paragraph-properties fo:text-align="center"/>
    </style:style>
    <style:style style:name="P46" style:parent-style-name="Cytaty" style:family="paragraph">
      <style:paragraph-properties fo:text-align="center"/>
      <style:text-properties fo:font-weight="bold" style:font-weight-asian="bold" fo:font-size="12pt" style:font-size-asian="12pt" style:font-size-complex="12pt" style:language-asian="zh" style:country-asian="CN"/>
    </style:style>
    <style:style style:name="P47" style:parent-style-name="Cytaty" style:family="paragraph">
      <style:paragraph-properties fo:text-align="center"/>
      <style:text-properties fo:font-weight="bold" style:font-weight-asian="bold" fo:font-size="12pt" style:font-size-asian="12pt" style:font-size-complex="12pt" style:language-asian="zh" style:country-asian="CN"/>
    </style:style>
    <style:style style:name="P48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P49" style:parent-style-name="Cytaty" style:family="paragraph">
      <style:text-properties style:language-asian="zh" style:country-asian="CN"/>
    </style:style>
    <style:style style:name="P50" style:parent-style-name="Cytaty" style:family="paragraph">
      <style:text-properties style:language-asian="zh" style:country-asian="CN"/>
    </style:style>
    <style:style style:name="P51" style:parent-style-name="Cytaty" style:family="paragraph">
      <style:text-properties style:language-asian="zh" style:country-asian="CN"/>
    </style:style>
    <style:style style:name="P52" style:parent-style-name="Cytaty" style:family="paragraph">
      <style:text-properties style:language-asian="zh" style:country-asian="CN"/>
    </style:style>
    <style:style style:name="P53" style:parent-style-name="Cytaty" style:family="paragraph">
      <style:text-properties style:language-asian="zh" style:country-asian="CN"/>
    </style:style>
    <style:style style:name="P54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P55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P56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T57" style:parent-style-name="Domyślnaczcionkaakapitu" style:family="text">
      <style:text-properties style:language-asian="zh" style:country-asian="CN"/>
    </style:style>
    <style:style style:name="T58" style:parent-style-name="Domyślnaczcionkaakapitu" style:family="text">
      <style:text-properties style:language-asian="zh" style:country-asian="CN"/>
    </style:style>
    <style:style style:name="T59" style:parent-style-name="Domyślnaczcionkaakapitu" style:family="text">
      <style:text-properties style:language-asian="zh" style:country-asian="CN"/>
    </style:style>
    <style:style style:name="T60" style:parent-style-name="Domyślnaczcionkaakapitu" style:family="text">
      <style:text-properties style:language-asian="zh" style:country-asian="CN"/>
    </style:style>
    <style:style style:name="T61" style:parent-style-name="Domyślnaczcionkaakapitu" style:family="text">
      <style:text-properties style:language-asian="zh" style:country-asian="CN"/>
    </style:style>
    <style:style style:name="P62" style:parent-style-name="Cytaty" style:family="paragraph">
      <style:text-properties style:language-asian="zh" style:country-asian="CN"/>
    </style:style>
    <style:style style:name="P63" style:parent-style-name="Cytaty" style:family="paragraph">
      <style:text-properties style:language-asian="zh" style:country-asian="CN"/>
    </style:style>
    <style:style style:name="P64" style:parent-style-name="Cytaty" style:family="paragraph">
      <style:text-properties style:language-asian="zh" style:country-asian="CN"/>
    </style:style>
    <style:style style:name="P65" style:parent-style-name="Cytaty" style:family="paragraph">
      <style:text-properties style:language-asian="zh" style:country-asian="CN"/>
    </style:style>
    <style:style style:name="P66" style:parent-style-name="Cytaty" style:family="paragraph">
      <style:text-properties style:language-asian="zh" style:country-asian="CN"/>
    </style:style>
    <style:style style:name="P67" style:parent-style-name="Cytaty" style:family="paragraph">
      <style:text-properties style:language-asian="zh" style:country-asian="CN"/>
    </style:style>
    <style:style style:name="P68" style:parent-style-name="Cytaty" style:family="paragraph">
      <style:text-properties style:language-asian="zh" style:country-asian="CN"/>
    </style:style>
    <style:style style:name="P69" style:parent-style-name="Cytaty" style:family="paragraph">
      <style:text-properties style:language-asian="zh" style:country-asian="CN"/>
    </style:style>
    <style:style style:name="P70" style:parent-style-name="Cytaty" style:family="paragraph">
      <style:text-properties style:language-asian="zh" style:country-asian="CN"/>
    </style:style>
    <style:style style:name="P71" style:parent-style-name="Cytaty" style:family="paragraph">
      <style:text-properties style:language-asian="zh" style:country-asian="CN"/>
    </style:style>
    <style:style style:name="P72" style:parent-style-name="Cytaty" style:family="paragraph">
      <style:text-properties style:language-asian="zh" style:country-asian="CN"/>
    </style:style>
    <style:style style:name="P73" style:parent-style-name="Cytaty" style:family="paragraph">
      <style:text-properties style:language-asian="zh" style:country-asian="CN"/>
    </style:style>
    <style:style style:name="P74" style:parent-style-name="Cytaty" style:family="paragraph">
      <style:text-properties style:language-asian="zh" style:country-asian="CN"/>
    </style:style>
    <style:style style:name="P75" style:parent-style-name="Cytaty" style:family="paragraph">
      <style:text-properties style:language-asian="zh" style:country-asian="CN"/>
    </style:style>
    <style:style style:name="P76" style:parent-style-name="Cytaty" style:family="paragraph">
      <style:text-properties style:language-asian="zh" style:country-asian="CN"/>
    </style:style>
    <style:style style:name="P77" style:parent-style-name="Cytaty" style:family="paragraph">
      <style:text-properties style:language-asian="zh" style:country-asian="CN"/>
    </style:style>
    <style:style style:name="P78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P79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P80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T81" style:parent-style-name="Domyślnaczcionkaakapitu" style:family="text">
      <style:text-properties style:language-asian="zh" style:country-asian="CN"/>
    </style:style>
    <style:style style:name="T82" style:parent-style-name="Domyślnaczcionkaakapitu" style:family="text">
      <style:text-properties style:language-asian="zh" style:country-asian="CN"/>
    </style:style>
    <style:style style:name="T83" style:parent-style-name="Domyślnaczcionkaakapitu" style:family="text">
      <style:text-properties style:language-asian="zh" style:country-asian="CN"/>
    </style:style>
    <style:style style:name="T84" style:parent-style-name="Domyślnaczcionkaakapitu" style:family="text">
      <style:text-properties style:language-asian="zh" style:country-asian="CN"/>
    </style:style>
    <style:style style:name="T85" style:parent-style-name="Domyślnaczcionkaakapitu" style:family="text">
      <style:text-properties style:font-name-asian="Times New Roman" style:font-name-complex="Calibri" style:language-asian="pl" style:country-asian="PL"/>
    </style:style>
    <style:style style:name="T86" style:parent-style-name="Domyślnaczcionkaakapitu" style:family="text">
      <style:text-properties style:language-asian="zh" style:country-asian="CN"/>
    </style:style>
    <style:style style:name="T87" style:parent-style-name="Domyślnaczcionkaakapitu" style:family="text">
      <style:text-properties style:font-name-asian="Times New Roman" style:font-name-complex="Calibri" style:language-asian="pl" style:country-asian="PL"/>
    </style:style>
    <style:style style:name="P88" style:parent-style-name="Cytaty" style:family="paragraph">
      <style:text-properties style:language-asian="zh" style:country-asian="CN"/>
    </style:style>
    <style:style style:name="P89" style:parent-style-name="Cytaty" style:family="paragraph">
      <style:text-properties style:language-asian="zh" style:country-asian="CN"/>
    </style:style>
    <style:style style:name="P90" style:parent-style-name="Cytaty" style:family="paragraph">
      <style:text-properties style:language-asian="zh" style:country-asian="CN"/>
    </style:style>
    <style:style style:name="P91" style:parent-style-name="Cytaty" style:family="paragraph">
      <style:text-properties style:language-asian="zh" style:country-asian="CN"/>
    </style:style>
    <style:style style:name="T92" style:parent-style-name="Domyślnaczcionkaakapitu" style:family="text">
      <style:text-properties style:font-name-complex="Calibri"/>
    </style:style>
    <style:style style:name="T93" style:parent-style-name="Domyślnaczcionkaakapitu" style:family="text">
      <style:text-properties style:font-name-complex="Calibri"/>
    </style:style>
    <style:style style:name="T94" style:parent-style-name="Domyślnaczcionkaakapitu" style:family="text">
      <style:text-properties style:font-name-asian="Times New Roman" style:font-name-complex="Calibri" style:language-asian="zh" style:country-asian="CN"/>
    </style:style>
    <style:style style:name="T95" style:parent-style-name="Domyślnaczcionkaakapitu" style:family="text">
      <style:text-properties style:font-name-complex="Calibri" style:language-asian="zh" style:country-asian="CN"/>
    </style:style>
    <style:style style:name="T96" style:parent-style-name="Domyślnaczcionkaakapitu" style:family="text">
      <style:text-properties style:font-name-asian="Times New Roman" style:font-name-complex="Calibri" style:language-asian="zh" style:country-asian="CN"/>
    </style:style>
    <style:style style:name="T97" style:parent-style-name="Domyślnaczcionkaakapitu" style:family="text">
      <style:text-properties style:font-name-complex="Calibri" style:language-asian="zh" style:country-asian="CN"/>
    </style:style>
    <style:style style:name="T98" style:parent-style-name="Domyślnaczcionkaakapitu" style:family="text">
      <style:text-properties style:font-name-asian="Times New Roman" style:font-name-complex="Calibri" style:language-asian="zh" style:country-asian="CN"/>
    </style:style>
    <style:style style:name="T99" style:parent-style-name="Domyślnaczcionkaakapitu" style:family="text">
      <style:text-properties style:font-name-complex="Calibri" style:language-asian="zh" style:country-asian="CN"/>
    </style:style>
    <style:style style:name="T100" style:parent-style-name="Domyślnaczcionkaakapitu" style:family="text">
      <style:text-properties style:font-name-asian="Times New Roman" style:font-name-complex="Calibri" style:language-asian="zh" style:country-asian="CN"/>
    </style:style>
    <style:style style:name="T101" style:parent-style-name="Domyślnaczcionkaakapitu" style:family="text">
      <style:text-properties style:font-name-complex="Calibri" style:language-asian="zh" style:country-asian="CN"/>
    </style:style>
    <style:style style:name="T102" style:parent-style-name="Domyślnaczcionkaakapitu" style:family="text">
      <style:text-properties style:font-name-asian="Times New Roman" style:font-name-complex="Calibri" style:language-asian="zh" style:country-asian="CN"/>
    </style:style>
    <style:style style:name="T103" style:parent-style-name="Domyślnaczcionkaakapitu" style:family="text">
      <style:text-properties style:font-name-complex="Calibri" style:language-asian="zh" style:country-asian="CN"/>
    </style:style>
    <style:style style:name="T104" style:parent-style-name="Domyślnaczcionkaakapitu" style:family="text">
      <style:text-properties style:font-name-asian="Times New Roman" style:font-name-complex="Calibri" style:language-asian="zh" style:country-asian="CN"/>
    </style:style>
    <style:style style:name="T105" style:parent-style-name="Domyślnaczcionkaakapitu" style:family="text">
      <style:text-properties style:font-name-complex="Calibri" style:language-asian="zh" style:country-asian="CN"/>
    </style:style>
    <style:style style:name="T106" style:parent-style-name="Domyślnaczcionkaakapitu" style:family="text">
      <style:text-properties style:font-name-asian="Times New Roman" style:font-name-complex="Calibri" style:language-asian="zh" style:country-asian="CN"/>
    </style:style>
    <style:style style:name="T107" style:parent-style-name="Domyślnaczcionkaakapitu" style:family="text">
      <style:text-properties style:font-name-complex="Calibri" style:language-asian="zh" style:country-asian="CN"/>
    </style:style>
    <style:style style:name="T108" style:parent-style-name="Domyślnaczcionkaakapitu" style:family="text">
      <style:text-properties style:font-name-asian="Times New Roman" style:font-name-complex="Calibri" style:language-asian="zh" style:country-asian="CN"/>
    </style:style>
    <style:style style:name="T109" style:parent-style-name="Domyślnaczcionkaakapitu" style:family="text">
      <style:text-properties style:font-name-complex="Calibri" style:language-asian="zh" style:country-asian="CN"/>
    </style:style>
    <style:style style:name="T110" style:parent-style-name="Domyślnaczcionkaakapitu" style:family="text">
      <style:text-properties style:font-name-asian="Times New Roman" style:font-name-complex="Calibri" style:language-asian="zh" style:country-asian="CN"/>
    </style:style>
    <style:style style:name="T111" style:parent-style-name="Domyślnaczcionkaakapitu" style:family="text">
      <style:text-properties style:font-name-complex="Calibri" style:language-asian="zh" style:country-asian="CN"/>
    </style:style>
    <style:style style:name="T112" style:parent-style-name="Domyślnaczcionkaakapitu" style:family="text">
      <style:text-properties style:font-name-asian="Times New Roman" style:font-name-complex="Calibri" style:language-asian="zh" style:country-asian="CN"/>
    </style:style>
    <style:style style:name="T113" style:parent-style-name="Domyślnaczcionkaakapitu" style:family="text">
      <style:text-properties style:font-name-complex="Calibri" style:language-asian="zh" style:country-asian="CN"/>
    </style:style>
    <style:style style:name="T114" style:parent-style-name="Domyślnaczcionkaakapitu" style:family="text">
      <style:text-properties style:font-name-asian="Times New Roman" style:font-name-complex="Calibri" style:language-asian="zh" style:country-asian="CN"/>
    </style:style>
    <style:style style:name="T115" style:parent-style-name="Domyślnaczcionkaakapitu" style:family="text">
      <style:text-properties style:font-name-asian="Times New Roman" style:font-name-complex="Calibri" style:language-asian="zh" style:country-asian="CN"/>
    </style:style>
    <style:style style:name="P116" style:parent-style-name="Cytaty" style:family="paragraph">
      <style:text-properties style:font-name-asian="Times New Roman" style:font-name-complex="Calibri" style:language-asian="zh" style:country-asian="CN"/>
    </style:style>
    <style:style style:name="T117" style:parent-style-name="Domyślnaczcionkaakapitu" style:family="text">
      <style:text-properties style:font-name-asian="Times New Roman" style:font-name-complex="Calibri" style:language-asian="zh" style:country-asian="CN"/>
    </style:style>
    <style:style style:name="T118" style:parent-style-name="StrongEmphasis" style:family="text">
      <style:text-properties style:font-name-complex="Arial" fo:font-weight="normal" style:font-weight-asian="normal" style:font-weight-complex="normal" fo:color="#000000" fo:letter-spacing="normal" style:language-asian="zh" style:country-asian="CN"/>
    </style:style>
    <style:style style:name="P119" style:parent-style-name="Standard" style:family="paragraph">
      <style:paragraph-properties style:punctuation-wrap="simple" style:text-autospace="none" fo:text-align="justify" fo:margin-bottom="0in" fo:line-height="115%"/>
      <style:text-properties style:font-name-asian="Times New Roman" style:font-name-complex="Calibri" style:language-asian="zh" style:country-asian="CN"/>
    </style:style>
    <style:style style:name="P120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T121" style:parent-style-name="Domyślnaczcionkaakapitu" style:family="text">
      <style:text-properties style:language-asian="zh" style:country-asian="CN"/>
    </style:style>
    <style:style style:name="T122" style:parent-style-name="Domyślnaczcionkaakapitu" style:family="text">
      <style:text-properties style:language-asian="zh" style:country-asian="CN"/>
    </style:style>
    <style:style style:name="T123" style:parent-style-name="Domyślnaczcionkaakapitu" style:family="text">
      <style:text-properties style:language-asian="zh" style:country-asian="CN"/>
    </style:style>
    <style:style style:name="P124" style:parent-style-name="Cytaty" style:family="paragraph">
      <style:text-properties style:language-asian="zh" style:country-asian="CN"/>
    </style:style>
    <style:style style:name="P125" style:parent-style-name="Cytaty" style:family="paragraph">
      <style:text-properties style:language-asian="zh" style:country-asian="CN"/>
    </style:style>
    <style:style style:name="P126" style:parent-style-name="Cytaty" style:family="paragraph">
      <style:text-properties style:language-asian="zh" style:country-asian="CN"/>
    </style:style>
    <style:style style:name="P127" style:parent-style-name="Cytaty" style:family="paragraph">
      <style:text-properties style:language-asian="zh" style:country-asian="CN"/>
    </style:style>
    <style:style style:name="P128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P129" style:parent-style-name="Cytaty" style:family="paragraph">
      <style:text-properties style:language-asian="zh" style:country-asian="CN"/>
    </style:style>
    <style:style style:name="P130" style:parent-style-name="Cytaty" style:family="paragraph">
      <style:text-properties style:language-asian="zh" style:country-asian="CN"/>
    </style:style>
    <style:style style:name="P131" style:parent-style-name="Cytaty" style:family="paragraph">
      <style:text-properties style:language-asian="zh" style:country-asian="CN"/>
    </style:style>
    <style:style style:name="P132" style:parent-style-name="Cytaty" style:family="paragraph">
      <style:text-properties style:language-asian="zh" style:country-asian="CN"/>
    </style:style>
    <style:style style:name="P133" style:parent-style-name="Cytaty" style:family="paragraph">
      <style:text-properties style:language-asian="zh" style:country-asian="CN"/>
    </style:style>
    <style:style style:name="P134" style:parent-style-name="Cytaty" style:family="paragraph">
      <style:text-properties style:language-asian="zh" style:country-asian="CN"/>
    </style:style>
    <style:style style:name="P135" style:parent-style-name="Cytaty" style:family="paragraph">
      <style:text-properties fo:font-weight="bold" style:font-weight-asian="bold" style:language-asian="zh" style:country-asian="CN"/>
    </style:style>
    <style:style style:name="P136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T137" style:parent-style-name="Domyślnaczcionkaakapitu" style:family="text">
      <style:text-properties style:language-asian="zh" style:country-asian="CN"/>
    </style:style>
    <style:style style:name="T138" style:parent-style-name="Domyślnaczcionkaakapitu" style:family="text">
      <style:text-properties style:language-asian="zh" style:country-asian="CN"/>
    </style:style>
    <style:style style:name="T139" style:parent-style-name="Domyślnaczcionkaakapitu" style:family="text">
      <style:text-properties style:language-asian="zh" style:country-asian="CN"/>
    </style:style>
    <style:style style:name="P140" style:parent-style-name="Cytaty" style:family="paragraph">
      <style:text-properties style:language-asian="zh" style:country-asian="CN"/>
    </style:style>
    <style:style style:name="P141" style:parent-style-name="Cytaty" style:family="paragraph">
      <style:text-properties style:language-asian="zh" style:country-asian="CN"/>
    </style:style>
    <style:style style:name="P142" style:parent-style-name="Cytaty" style:family="paragraph">
      <style:text-properties style:language-asian="zh" style:country-asian="CN"/>
    </style:style>
    <style:style style:name="P143" style:parent-style-name="Cytaty" style:family="paragraph">
      <style:text-properties style:language-asian="zh" style:country-asian="CN"/>
    </style:style>
    <style:style style:name="P144" style:parent-style-name="Cytaty" style:family="paragraph">
      <style:text-properties style:language-asian="zh" style:country-asian="CN"/>
    </style:style>
    <style:style style:name="P145" style:parent-style-name="Cytaty" style:family="paragraph">
      <style:text-properties style:language-asian="zh" style:country-asian="CN"/>
    </style:style>
    <style:style style:name="P146" style:parent-style-name="Cytaty" style:family="paragraph">
      <style:text-properties style:language-asian="zh" style:country-asian="CN"/>
    </style:style>
    <style:style style:name="P147" style:parent-style-name="Cytaty" style:family="paragraph">
      <style:text-properties style:language-asian="zh" style:country-asian="CN"/>
    </style:style>
    <style:style style:name="P148" style:parent-style-name="Cytaty" style:family="paragraph">
      <style:text-properties style:language-asian="zh" style:country-asian="CN"/>
    </style:style>
    <style:style style:name="P149" style:parent-style-name="Cytaty" style:family="paragraph">
      <style:text-properties style:language-asian="zh" style:country-asian="CN"/>
    </style:style>
    <style:style style:name="T150" style:parent-style-name="Domyślnaczcionkaakapitu" style:family="text">
      <style:text-properties style:language-asian="zh" style:country-asian="CN"/>
    </style:style>
    <style:style style:name="T151" style:parent-style-name="Domyślnaczcionkaakapitu" style:family="text">
      <style:text-properties style:language-asian="zh" style:country-asian="CN"/>
    </style:style>
    <style:style style:name="P152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T153" style:parent-style-name="Domyślnaczcionkaakapitu" style:family="text">
      <style:text-properties style:language-asian="zh" style:country-asian="CN"/>
    </style:style>
    <style:style style:name="T154" style:parent-style-name="Domyślnaczcionkaakapitu" style:family="text">
      <style:text-properties style:language-asian="zh" style:country-asian="CN"/>
    </style:style>
    <style:style style:name="P155" style:parent-style-name="Cytaty" style:family="paragraph">
      <style:text-properties style:language-asian="zh" style:country-asian="CN"/>
    </style:style>
    <style:style style:name="P156" style:parent-style-name="Cytaty" style:family="paragraph">
      <style:text-properties style:language-asian="zh" style:country-asian="CN"/>
    </style:style>
    <style:style style:name="P157" style:parent-style-name="Cytaty" style:family="paragraph">
      <style:text-properties style:language-asian="zh" style:country-asian="CN"/>
    </style:style>
    <style:style style:name="P158" style:parent-style-name="Cytaty" style:family="paragraph">
      <style:text-properties style:language-asian="zh" style:country-asian="CN"/>
    </style:style>
    <style:style style:name="P159" style:parent-style-name="Cytaty" style:family="paragraph">
      <style:text-properties style:language-asian="zh" style:country-asian="CN"/>
    </style:style>
    <style:style style:name="P160" style:parent-style-name="Cytaty" style:family="paragraph">
      <style:text-properties style:language-asian="zh" style:country-asian="CN"/>
    </style:style>
    <style:style style:name="P161" style:parent-style-name="Cytaty" style:family="paragraph">
      <style:text-properties style:language-asian="zh" style:country-asian="CN"/>
    </style:style>
    <style:style style:name="P162" style:parent-style-name="Standard" style:family="paragraph">
      <style:paragraph-properties fo:text-align="justify" fo:margin-bottom="0in" fo:line-height="115%"/>
      <style:text-properties style:font-name-complex="Calibri" style:language-asian="pl" style:country-asian="PL"/>
    </style:style>
    <style:style style:name="P163" style:parent-style-name="Standard" style:list-style-name="WW8Num2" style:family="paragraph">
      <style:paragraph-properties fo:text-align="justify" fo:margin-bottom="0in" fo:line-height="115%"/>
      <style:text-properties style:font-name-complex="Calibri" style:language-asian="pl" style:country-asian="PL"/>
    </style:style>
    <style:style style:name="P164" style:parent-style-name="Standard" style:list-style-name="WW8Num2" style:family="paragraph">
      <style:paragraph-properties fo:text-align="justify" fo:margin-bottom="0in" fo:line-height="115%"/>
      <style:text-properties style:font-name-complex="Calibri" style:language-asian="pl" style:country-asian="PL"/>
    </style:style>
    <style:style style:name="P165" style:parent-style-name="Standard" style:list-style-name="WW8Num2" style:family="paragraph">
      <style:paragraph-properties fo:text-align="justify" fo:margin-bottom="0in" fo:line-height="115%"/>
      <style:text-properties style:font-name-complex="Calibri" style:language-asian="pl" style:country-asian="PL"/>
    </style:style>
    <style:style style:name="P166" style:parent-style-name="Standard" style:family="paragraph">
      <style:paragraph-properties fo:text-align="justify" fo:margin-bottom="0in" fo:line-height="115%"/>
      <style:text-properties style:font-name-complex="Calibri" style:language-asian="zh" style:country-asian="CN"/>
    </style:style>
    <style:style style:name="P167" style:parent-style-name="Cytaty" style:family="paragraph">
      <style:text-properties style:language-asian="zh" style:country-asian="CN"/>
    </style:style>
    <style:style style:name="P168" style:parent-style-name="Cytaty" style:family="paragraph">
      <style:text-properties style:language-asian="zh" style:country-asian="CN"/>
    </style:style>
    <style:style style:name="P169" style:parent-style-name="Cytaty" style:family="paragraph">
      <style:text-properties style:language-asian="zh" style:country-asian="CN"/>
    </style:style>
    <style:style style:name="P170" style:parent-style-name="Cytaty" style:family="paragraph">
      <style:text-properties style:language-asian="zh" style:country-asian="CN"/>
    </style:style>
    <style:style style:name="P171" style:parent-style-name="Cytaty" style:family="paragraph">
      <style:text-properties style:language-asian="zh" style:country-asian="CN"/>
    </style:style>
    <style:style style:name="P172" style:parent-style-name="Cytaty" style:family="paragraph">
      <style:text-properties style:language-asian="zh" style:country-asian="CN"/>
    </style:style>
    <style:style style:name="P173" style:parent-style-name="Cytaty" style:family="paragraph">
      <style:text-properties style:language-asian="zh" style:country-asian="CN"/>
    </style:style>
    <style:style style:name="P174" style:parent-style-name="Cytaty" style:family="paragraph">
      <style:text-properties style:language-asian="zh" style:country-asian="CN"/>
    </style:style>
    <style:style style:name="P175" style:parent-style-name="Cytaty" style:family="paragraph">
      <style:text-properties style:language-asian="zh" style:country-asian="CN"/>
    </style:style>
    <style:style style:name="P176" style:parent-style-name="Cytaty" style:family="paragraph">
      <style:text-properties style:language-asian="zh" style:country-asian="CN"/>
    </style:style>
    <style:style style:name="P177" style:parent-style-name="Cytaty" style:family="paragraph">
      <style:text-properties style:language-asian="zh" style:country-asian="CN"/>
    </style:style>
    <style:style style:name="P178" style:parent-style-name="Cytaty" style:family="paragraph">
      <style:text-properties style:language-asian="zh" style:country-asian="CN"/>
    </style:style>
    <style:style style:name="P179" style:parent-style-name="Cytaty" style:family="paragraph">
      <style:text-properties style:language-asian="zh" style:country-asian="CN"/>
    </style:style>
    <style:style style:name="P180" style:parent-style-name="Cytaty" style:family="paragraph">
      <style:text-properties style:language-asian="zh" style:country-asian="CN"/>
    </style:style>
    <style:style style:name="P181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T182" style:parent-style-name="Domyślnaczcionkaakapitu" style:family="text">
      <style:text-properties style:language-asian="zh" style:country-asian="CN"/>
    </style:style>
    <style:style style:name="T183" style:parent-style-name="Domyślnaczcionkaakapitu" style:family="text">
      <style:text-properties style:font-name-asian="Times New Roman" style:font-name-complex="Times New Roman" fo:font-size="12pt" style:font-size-asian="12pt" style:font-size-complex="12pt"/>
    </style:style>
    <style:style style:name="T184" style:parent-style-name="Domyślnaczcionkaakapitu" style:family="text">
      <style:text-properties style:language-asian="zh" style:country-asian="CN"/>
    </style:style>
    <style:style style:name="T185" style:parent-style-name="Domyślnaczcionkaakapitu" style:family="text">
      <style:text-properties style:language-asian="zh" style:country-asian="CN"/>
    </style:style>
    <style:style style:name="P186" style:parent-style-name="Cytaty" style:family="paragraph">
      <style:text-properties style:language-asian="zh" style:country-asian="CN"/>
    </style:style>
    <style:style style:name="P187" style:parent-style-name="Cytaty" style:family="paragraph">
      <style:text-properties style:language-asian="zh" style:country-asian="CN"/>
    </style:style>
    <style:style style:name="P188" style:parent-style-name="Cytaty" style:family="paragraph">
      <style:text-properties fo:font-weight="bold" style:font-weight-asian="bold" style:language-asian="zh" style:country-asian="CN"/>
    </style:style>
    <style:style style:name="P189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P190" style:parent-style-name="Cytaty" style:family="paragraph">
      <style:text-properties style:language-asian="zh" style:country-asian="CN"/>
    </style:style>
    <style:style style:name="P191" style:parent-style-name="Cytaty" style:family="paragraph">
      <style:text-properties style:language-asian="zh" style:country-asian="CN"/>
    </style:style>
    <style:style style:name="P192" style:parent-style-name="Cytaty" style:family="paragraph">
      <style:text-properties style:language-asian="zh" style:country-asian="CN"/>
    </style:style>
    <style:style style:name="P193" style:parent-style-name="Cytaty" style:family="paragraph">
      <style:text-properties style:language-asian="zh" style:country-asian="CN"/>
    </style:style>
    <style:style style:name="P194" style:parent-style-name="Cytaty" style:family="paragraph">
      <style:text-properties style:language-asian="zh" style:country-asian="CN"/>
    </style:style>
    <style:style style:name="P195" style:parent-style-name="Cytaty" style:family="paragraph">
      <style:text-properties style:language-asian="zh" style:country-asian="CN"/>
    </style:style>
    <style:style style:name="P196" style:parent-style-name="Cytaty" style:family="paragraph">
      <style:text-properties style:language-asian="zh" style:country-asian="CN"/>
    </style:style>
    <style:style style:name="P197" style:parent-style-name="Cytaty" style:family="paragraph">
      <style:text-properties style:language-asian="zh" style:country-asian="CN"/>
    </style:style>
    <style:style style:name="P198" style:parent-style-name="Cytaty" style:family="paragraph">
      <style:text-properties style:language-asian="zh" style:country-asian="CN"/>
    </style:style>
    <style:style style:name="P199" style:parent-style-name="Cytaty" style:family="paragraph">
      <style:text-properties style:language-asian="zh" style:country-asian="CN"/>
    </style:style>
    <style:style style:name="P200" style:parent-style-name="Cytaty" style:family="paragraph">
      <style:text-properties style:language-asian="zh" style:country-asian="CN"/>
    </style:style>
    <style:style style:name="P201" style:parent-style-name="Cytaty" style:family="paragraph">
      <style:text-properties style:font-weight-complex="bold" style:language-asian="zh" style:country-asian="CN"/>
    </style:style>
    <style:style style:name="P202" style:parent-style-name="Cytaty" style:family="paragraph">
      <style:text-properties style:language-asian="zh" style:country-asian="CN"/>
    </style:style>
    <style:style style:name="P203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P204" style:parent-style-name="Cytaty" style:family="paragraph">
      <style:text-properties style:language-asian="zh" style:country-asian="CN"/>
    </style:style>
    <style:style style:name="P205" style:parent-style-name="Cytaty" style:family="paragraph">
      <style:text-properties style:language-asian="zh" style:country-asian="CN"/>
    </style:style>
    <style:style style:name="P206" style:parent-style-name="Cytaty" style:family="paragraph">
      <style:text-properties style:language-asian="zh" style:country-asian="CN"/>
    </style:style>
    <style:style style:name="P207" style:parent-style-name="Cytaty" style:family="paragraph">
      <style:paragraph-properties fo:text-align="center"/>
      <style:text-properties fo:font-weight="bold" style:font-weight-asian="bold" style:font-weight-complex="bold" style:language-asian="zh" style:country-asian="CN"/>
    </style:style>
    <style:style style:name="P208" style:parent-style-name="Cytaty" style:family="paragraph">
      <style:text-properties style:font-weight-complex="bold" style:language-asian="zh" style:country-asian="CN"/>
    </style:style>
    <style:style style:name="P209" style:parent-style-name="Cytaty" style:family="paragraph">
      <style:text-properties style:language-asian="zh" style:country-asian="CN"/>
    </style:style>
    <style:style style:name="P210" style:parent-style-name="Cytaty" style:family="paragraph">
      <style:text-properties fo:font-weight="bold" style:font-weight-asian="bold" fo:font-size="12pt" style:font-size-asian="12pt" style:font-size-complex="12pt" style:language-asian="zh" style:country-asian="CN"/>
    </style:style>
    <style:style style:name="P211" style:parent-style-name="Cytaty" style:family="paragraph">
      <style:text-properties fo:font-weight="bold" style:font-weight-asian="bold" fo:font-size="12pt" style:font-size-asian="12pt" style:font-size-complex="12pt" style:language-asian="zh" style:country-asian="CN"/>
    </style:style>
    <style:style style:name="P212" style:parent-style-name="Cytaty" style:family="paragraph">
      <style:paragraph-properties fo:text-align="center"/>
      <style:text-properties fo:font-weight="bold" style:font-weight-asian="bold" fo:font-size="12pt" style:font-size-asian="12pt" style:font-size-complex="12pt" style:language-asian="zh" style:country-asian="CN"/>
    </style:style>
    <style:style style:name="P213" style:parent-style-name="Cytaty" style:family="paragraph">
      <style:paragraph-properties fo:text-align="center"/>
      <style:text-properties fo:font-weight="bold" style:font-weight-asian="bold" fo:font-size="12pt" style:font-size-asian="12pt" style:font-size-complex="12pt" style:language-asian="zh" style:country-asian="CN"/>
    </style:style>
    <style:style style:name="P214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T215" style:parent-style-name="Domyślnaczcionkaakapitu" style:family="text">
      <style:text-properties style:language-asian="zh" style:country-asian="CN"/>
    </style:style>
    <style:style style:name="T216" style:parent-style-name="Domyślnaczcionkaakapitu" style:family="text">
      <style:text-properties style:language-asian="zh" style:country-asian="CN"/>
    </style:style>
    <style:style style:name="P217" style:parent-style-name="Cytaty" style:family="paragraph">
      <style:text-properties style:language-asian="zh" style:country-asian="CN"/>
    </style:style>
    <style:style style:name="P218" style:parent-style-name="Cytaty" style:family="paragraph">
      <style:text-properties style:language-asian="zh" style:country-asian="CN"/>
    </style:style>
    <style:style style:name="P219" style:parent-style-name="Cytaty" style:family="paragraph">
      <style:text-properties style:language-asian="zh" style:country-asian="CN"/>
    </style:style>
    <style:style style:name="P220" style:parent-style-name="Cytaty" style:family="paragraph">
      <style:text-properties style:language-asian="zh" style:country-asian="CN"/>
    </style:style>
    <style:style style:name="P221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T222" style:parent-style-name="Domyślnaczcionkaakapitu" style:family="text">
      <style:text-properties style:language-asian="zh" style:country-asian="CN"/>
    </style:style>
    <style:style style:name="T223" style:parent-style-name="Domyślnaczcionkaakapitu" style:family="text">
      <style:text-properties style:language-asian="zh" style:country-asian="CN"/>
    </style:style>
    <style:style style:name="P224" style:parent-style-name="Cytaty" style:family="paragraph">
      <style:text-properties style:language-asian="zh" style:country-asian="CN"/>
    </style:style>
    <style:style style:name="P225" style:parent-style-name="Cytaty" style:family="paragraph">
      <style:text-properties style:language-asian="zh" style:country-asian="CN"/>
    </style:style>
    <style:style style:name="P226" style:parent-style-name="Cytaty" style:family="paragraph">
      <style:text-properties style:language-asian="zh" style:country-asian="CN"/>
    </style:style>
    <style:style style:name="P227" style:parent-style-name="Cytaty" style:family="paragraph">
      <style:text-properties style:language-asian="zh" style:country-asian="CN"/>
    </style:style>
    <style:style style:name="P228" style:parent-style-name="Cytaty" style:family="paragraph">
      <style:text-properties style:language-asian="zh" style:country-asian="CN"/>
    </style:style>
    <style:style style:name="P229" style:parent-style-name="Cytaty" style:family="paragraph">
      <style:text-properties style:language-asian="zh" style:country-asian="CN"/>
    </style:style>
    <style:style style:name="P230" style:parent-style-name="Cytaty" style:family="paragraph">
      <style:text-properties style:language-asian="zh" style:country-asian="CN"/>
    </style:style>
    <style:style style:name="P231" style:parent-style-name="Cytaty" style:family="paragraph">
      <style:text-properties style:language-asian="zh" style:country-asian="CN"/>
    </style:style>
    <style:style style:name="T232" style:parent-style-name="Domyślnaczcionkaakapitu" style:family="text">
      <style:text-properties style:language-asian="zh" style:country-asian="CN"/>
    </style:style>
    <style:style style:name="T233" style:parent-style-name="Domyślnaczcionkaakapitu" style:family="text">
      <style:text-properties style:font-weight-complex="bold" style:language-asian="zh" style:country-asian="CN"/>
    </style:style>
    <style:style style:name="P234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T235" style:parent-style-name="Domyślnaczcionkaakapitu" style:family="text">
      <style:text-properties style:language-asian="zh" style:country-asian="CN"/>
    </style:style>
    <style:style style:name="T236" style:parent-style-name="Domyślnaczcionkaakapitu" style:family="text">
      <style:text-properties style:language-asian="zh" style:country-asian="CN"/>
    </style:style>
    <style:style style:name="T237" style:parent-style-name="Domyślnaczcionkaakapitu" style:family="text">
      <style:text-properties style:language-asian="zh" style:country-asian="CN"/>
    </style:style>
    <style:style style:name="P238" style:parent-style-name="Cytaty" style:family="paragraph">
      <style:text-properties style:language-asian="zh" style:country-asian="CN"/>
    </style:style>
    <style:style style:name="P239" style:parent-style-name="Cytaty" style:family="paragraph">
      <style:text-properties style:language-asian="zh" style:country-asian="CN"/>
    </style:style>
    <style:style style:name="T240" style:parent-style-name="Domyślnaczcionkaakapitu" style:family="text">
      <style:text-properties style:language-asian="zh" style:country-asian="CN"/>
    </style:style>
    <style:style style:name="T241" style:parent-style-name="Domyślnaczcionkaakapitu" style:family="text">
      <style:text-properties style:language-asian="zh" style:country-asian="CN"/>
    </style:style>
    <style:style style:name="T242" style:parent-style-name="Domyślnaczcionkaakapitu" style:family="text">
      <style:text-properties style:language-asian="zh" style:country-asian="CN" style:language-complex="hi" style:country-complex="IN"/>
    </style:style>
    <style:style style:name="T243" style:parent-style-name="Domyślnaczcionkaakapitu" style:family="text">
      <style:text-properties style:language-asian="zh" style:country-asian="CN"/>
    </style:style>
    <style:style style:name="P244" style:parent-style-name="Cytaty" style:family="paragraph">
      <style:text-properties style:language-asian="zh" style:country-asian="CN"/>
    </style:style>
    <style:style style:name="P245" style:parent-style-name="Cytaty" style:family="paragraph">
      <style:text-properties style:language-asian="zh" style:country-asian="CN"/>
    </style:style>
    <style:style style:name="P246" style:parent-style-name="Cytaty" style:family="paragraph">
      <style:text-properties style:language-asian="zh" style:country-asian="CN"/>
    </style:style>
    <style:style style:name="P247" style:parent-style-name="Cytaty" style:family="paragraph">
      <style:text-properties style:language-asian="zh" style:country-asian="CN"/>
    </style:style>
    <style:style style:name="P248" style:parent-style-name="Cytaty" style:family="paragraph">
      <style:text-properties style:language-asian="zh" style:country-asian="CN"/>
    </style:style>
    <style:style style:name="P249" style:parent-style-name="Cytaty" style:family="paragraph">
      <style:text-properties style:language-asian="zh" style:country-asian="CN"/>
    </style:style>
    <style:style style:name="T250" style:parent-style-name="Domyślnaczcionkaakapitu" style:family="text">
      <style:text-properties style:language-asian="zh" style:country-asian="CN"/>
    </style:style>
    <style:style style:name="T251" style:parent-style-name="Domyślnaczcionkaakapitu" style:family="text">
      <style:text-properties style:font-weight-complex="bold" style:language-asian="zh" style:country-asian="CN"/>
    </style:style>
    <style:style style:name="T252" style:parent-style-name="Domyślnaczcionkaakapitu" style:family="text">
      <style:text-properties style:font-weight-complex="bold" style:language-asian="zh" style:country-asian="CN"/>
    </style:style>
    <style:style style:name="P253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T254" style:parent-style-name="Domyślnaczcionkaakapitu" style:family="text">
      <style:text-properties style:language-asian="zh" style:country-asian="CN"/>
    </style:style>
    <style:style style:name="T255" style:parent-style-name="Domyślnaczcionkaakapitu" style:family="text">
      <style:text-properties style:language-asian="zh" style:country-asian="CN"/>
    </style:style>
    <style:style style:name="T256" style:parent-style-name="Domyślnaczcionkaakapitu" style:family="text">
      <style:text-properties style:language-asian="zh" style:country-asian="CN"/>
    </style:style>
    <style:style style:name="T257" style:parent-style-name="Domyślnaczcionkaakapitu" style:family="text">
      <style:text-properties style:language-asian="zh" style:country-asian="CN"/>
    </style:style>
    <style:style style:name="P258" style:parent-style-name="Cytaty" style:family="paragraph">
      <style:text-properties style:language-asian="zh" style:country-asian="CN"/>
    </style:style>
    <style:style style:name="P259" style:parent-style-name="Cytaty" style:family="paragraph">
      <style:text-properties style:language-asian="zh" style:country-asian="CN"/>
    </style:style>
    <style:style style:name="P260" style:parent-style-name="Cytaty" style:family="paragraph">
      <style:text-properties style:language-asian="zh" style:country-asian="CN"/>
    </style:style>
    <style:style style:name="P261" style:parent-style-name="Cytaty" style:family="paragraph">
      <style:text-properties style:language-asian="zh" style:country-asian="CN"/>
    </style:style>
    <style:style style:name="P262" style:parent-style-name="Cytaty" style:family="paragraph">
      <style:text-properties style:language-asian="zh" style:country-asian="CN"/>
    </style:style>
    <style:style style:name="P263" style:parent-style-name="Cytaty" style:family="paragraph">
      <style:text-properties style:language-asian="zh" style:country-asian="CN"/>
    </style:style>
    <style:style style:name="P264" style:parent-style-name="Cytaty" style:family="paragraph">
      <style:text-properties style:language-asian="zh" style:country-asian="CN"/>
    </style:style>
    <style:style style:name="P265" style:parent-style-name="Cytaty" style:family="paragraph">
      <style:text-properties style:language-asian="zh" style:country-asian="CN"/>
    </style:style>
    <style:style style:name="P266" style:parent-style-name="Cytaty" style:family="paragraph">
      <style:text-properties style:language-asian="zh" style:country-asian="CN"/>
    </style:style>
    <style:style style:name="P267" style:parent-style-name="Cytaty" style:family="paragraph">
      <style:text-properties style:language-asian="zh" style:country-asian="CN"/>
    </style:style>
    <style:style style:name="P268" style:parent-style-name="Cytaty" style:family="paragraph">
      <style:text-properties style:language-asian="zh" style:country-asian="CN"/>
    </style:style>
    <style:style style:name="T269" style:parent-style-name="Domyślnaczcionkaakapitu" style:family="text">
      <style:text-properties style:language-asian="zh" style:country-asian="CN"/>
    </style:style>
    <style:style style:name="T270" style:parent-style-name="Domyślnaczcionkaakapitu" style:family="text">
      <style:text-properties style:language-asian="zh" style:country-asian="CN"/>
    </style:style>
    <style:style style:name="P271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T272" style:parent-style-name="Domyślnaczcionkaakapitu" style:family="text">
      <style:text-properties style:language-asian="zh" style:country-asian="CN"/>
    </style:style>
    <style:style style:name="T273" style:parent-style-name="Domyślnaczcionkaakapitu" style:family="text">
      <style:text-properties style:language-asian="zh" style:country-asian="CN"/>
    </style:style>
    <style:style style:name="T274" style:parent-style-name="Domyślnaczcionkaakapitu" style:family="text">
      <style:text-properties style:language-asian="zh" style:country-asian="CN"/>
    </style:style>
    <style:style style:name="P275" style:parent-style-name="Cytaty" style:family="paragraph">
      <style:text-properties style:language-asian="zh" style:country-asian="CN"/>
    </style:style>
    <style:style style:name="P276" style:parent-style-name="Cytaty" style:family="paragraph">
      <style:text-properties style:language-asian="zh" style:country-asian="CN"/>
    </style:style>
    <style:style style:name="P277" style:parent-style-name="Cytaty" style:family="paragraph">
      <style:text-properties style:language-asian="zh" style:country-asian="CN"/>
    </style:style>
    <style:style style:name="P278" style:parent-style-name="Cytaty" style:family="paragraph">
      <style:text-properties style:language-asian="zh" style:country-asian="CN"/>
    </style:style>
    <style:style style:name="P279" style:parent-style-name="Cytaty" style:family="paragraph">
      <style:text-properties style:language-asian="zh" style:country-asian="CN"/>
    </style:style>
    <style:style style:name="P280" style:parent-style-name="Cytaty" style:family="paragraph">
      <style:text-properties style:language-asian="zh" style:country-asian="CN"/>
    </style:style>
    <style:style style:name="P281" style:parent-style-name="Cytaty" style:family="paragraph">
      <style:text-properties style:language-asian="zh" style:country-asian="CN"/>
    </style:style>
    <style:style style:name="P282" style:parent-style-name="Cytaty" style:family="paragraph">
      <style:text-properties style:language-asian="zh" style:country-asian="CN"/>
    </style:style>
    <style:style style:name="P283" style:parent-style-name="Cytaty" style:family="paragraph">
      <style:text-properties style:language-asian="zh" style:country-asian="CN"/>
    </style:style>
    <style:style style:name="P284" style:parent-style-name="Cytaty" style:family="paragraph">
      <style:text-properties style:language-asian="zh" style:country-asian="CN"/>
    </style:style>
    <style:style style:name="P285" style:parent-style-name="Cytaty" style:family="paragraph">
      <style:text-properties style:language-asian="zh" style:country-asian="CN"/>
    </style:style>
    <style:style style:name="P286" style:parent-style-name="Cytaty" style:family="paragraph">
      <style:text-properties style:language-asian="zh" style:country-asian="CN"/>
    </style:style>
    <style:style style:name="P287" style:parent-style-name="Cytaty" style:family="paragraph">
      <style:text-properties style:language-asian="zh" style:country-asian="CN"/>
    </style:style>
    <style:style style:name="P288" style:parent-style-name="Cytaty" style:family="paragraph">
      <style:text-properties style:language-asian="zh" style:country-asian="CN"/>
    </style:style>
    <style:style style:name="P289" style:parent-style-name="Cytaty" style:family="paragraph">
      <style:text-properties style:language-asian="zh" style:country-asian="CN"/>
    </style:style>
    <style:style style:name="P290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T291" style:parent-style-name="Domyślnaczcionkaakapitu" style:family="text">
      <style:text-properties style:language-asian="zh" style:country-asian="CN"/>
    </style:style>
    <style:style style:name="T292" style:parent-style-name="Domyślnaczcionkaakapitu" style:family="text">
      <style:text-properties style:language-asian="zh" style:country-asian="CN"/>
    </style:style>
    <style:style style:name="P293" style:parent-style-name="Cytaty" style:family="paragraph">
      <style:text-properties style:language-asian="zh" style:country-asian="CN"/>
    </style:style>
    <style:style style:name="P294" style:parent-style-name="Cytaty" style:family="paragraph">
      <style:text-properties style:language-asian="zh" style:country-asian="CN"/>
    </style:style>
    <style:style style:name="P295" style:parent-style-name="Cytaty" style:family="paragraph">
      <style:text-properties style:language-asian="zh" style:country-asian="CN"/>
    </style:style>
    <style:style style:name="P296" style:parent-style-name="Cytaty" style:family="paragraph">
      <style:text-properties style:language-asian="zh" style:country-asian="CN"/>
    </style:style>
    <style:style style:name="P297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T298" style:parent-style-name="Domyślnaczcionkaakapitu" style:family="text">
      <style:text-properties style:language-asian="zh" style:country-asian="CN"/>
    </style:style>
    <style:style style:name="T299" style:parent-style-name="Domyślnaczcionkaakapitu" style:family="text">
      <style:text-properties style:language-asian="zh" style:country-asian="CN"/>
    </style:style>
    <style:style style:name="T300" style:parent-style-name="Domyślnaczcionkaakapitu" style:family="text">
      <style:text-properties style:language-asian="zh" style:country-asian="CN"/>
    </style:style>
    <style:style style:name="T301" style:parent-style-name="Domyślnaczcionkaakapitu" style:family="text">
      <style:text-properties style:language-asian="zh" style:country-asian="CN"/>
    </style:style>
    <style:style style:name="T302" style:parent-style-name="Domyślnaczcionkaakapitu" style:family="text">
      <style:text-properties style:language-asian="zh" style:country-asian="CN"/>
    </style:style>
    <style:style style:name="P303" style:parent-style-name="Cytaty" style:family="paragraph">
      <style:text-properties style:language-asian="zh" style:country-asian="CN"/>
    </style:style>
    <style:style style:name="P304" style:parent-style-name="Cytaty" style:family="paragraph">
      <style:text-properties style:language-asian="zh" style:country-asian="CN"/>
    </style:style>
    <style:style style:name="P305" style:parent-style-name="Cytaty" style:family="paragraph">
      <style:text-properties style:language-asian="zh" style:country-asian="CN"/>
    </style:style>
    <style:style style:name="P306" style:parent-style-name="Cytaty" style:family="paragraph">
      <style:text-properties style:language-asian="zh" style:country-asian="CN"/>
    </style:style>
    <style:style style:name="P307" style:parent-style-name="Cytaty" style:family="paragraph">
      <style:text-properties style:language-asian="zh" style:country-asian="CN"/>
    </style:style>
    <style:style style:name="P308" style:parent-style-name="Cytaty" style:family="paragraph">
      <style:text-properties style:language-asian="zh" style:country-asian="CN"/>
    </style:style>
    <style:style style:name="P309" style:parent-style-name="Cytaty" style:family="paragraph">
      <style:text-properties style:language-asian="zh" style:country-asian="CN"/>
    </style:style>
    <style:style style:name="P310" style:parent-style-name="Cytaty" style:family="paragraph">
      <style:text-properties style:language-asian="zh" style:country-asian="CN"/>
    </style:style>
    <style:style style:name="P311" style:parent-style-name="Cytaty" style:family="paragraph">
      <style:text-properties style:language-asian="zh" style:country-asian="CN"/>
    </style:style>
    <style:style style:name="P312" style:parent-style-name="Cytaty" style:family="paragraph">
      <style:text-properties style:language-asian="zh" style:country-asian="CN"/>
    </style:style>
    <style:style style:name="P313" style:parent-style-name="Cytaty" style:family="paragraph">
      <style:paragraph-properties fo:text-align="center"/>
      <style:text-properties fo:font-weight="bold" style:font-weight-asian="bold" fo:font-size="12pt" style:font-size-asian="12pt" style:font-size-complex="12pt" style:language-asian="zh" style:country-asian="CN"/>
    </style:style>
    <style:style style:name="P314" style:parent-style-name="Cytaty" style:family="paragraph">
      <style:paragraph-properties fo:text-align="center"/>
      <style:text-properties fo:font-weight="bold" style:font-weight-asian="bold" fo:font-size="12pt" style:font-size-asian="12pt" style:font-size-complex="12pt" style:language-asian="zh" style:country-asian="CN"/>
    </style:style>
    <style:style style:name="P315" style:parent-style-name="Cytaty" style:family="paragraph">
      <style:paragraph-properties fo:text-align="center"/>
      <style:text-properties fo:font-weight="bold" style:font-weight-asian="bold" fo:font-size="12pt" style:font-size-asian="12pt" style:font-size-complex="12pt" style:language-asian="zh" style:country-asian="CN"/>
    </style:style>
    <style:style style:name="P316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T317" style:parent-style-name="Domyślnaczcionkaakapitu" style:family="text">
      <style:text-properties style:language-asian="zh" style:country-asian="CN"/>
    </style:style>
    <style:style style:name="T318" style:parent-style-name="Domyślnaczcionkaakapitu" style:family="text">
      <style:text-properties style:language-asian="zh" style:country-asian="CN"/>
    </style:style>
    <style:style style:name="P319" style:parent-style-name="Cytaty" style:family="paragraph">
      <style:text-properties style:language-asian="zh" style:country-asian="CN"/>
    </style:style>
    <style:style style:name="P320" style:parent-style-name="Cytaty" style:family="paragraph">
      <style:text-properties style:language-asian="zh" style:country-asian="CN"/>
    </style:style>
    <style:style style:name="P321" style:parent-style-name="Cytaty" style:family="paragraph">
      <style:text-properties style:language-asian="zh" style:country-asian="CN"/>
    </style:style>
    <style:style style:name="P322" style:parent-style-name="Cytaty" style:family="paragraph">
      <style:text-properties style:language-asian="zh" style:country-asian="CN"/>
    </style:style>
    <style:style style:name="P323" style:parent-style-name="Cytaty" style:family="paragraph">
      <style:text-properties style:language-asian="zh" style:country-asian="CN"/>
    </style:style>
    <style:style style:name="P324" style:parent-style-name="Cytaty" style:family="paragraph">
      <style:text-properties style:language-asian="zh" style:country-asian="CN"/>
    </style:style>
    <style:style style:name="P325" style:parent-style-name="Cytaty" style:family="paragraph">
      <style:text-properties style:language-asian="zh" style:country-asian="CN"/>
    </style:style>
    <style:style style:name="P326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T327" style:parent-style-name="Domyślnaczcionkaakapitu" style:family="text">
      <style:text-properties style:language-asian="zh" style:country-asian="CN"/>
    </style:style>
    <style:style style:name="T328" style:parent-style-name="Domyślnaczcionkaakapitu" style:family="text">
      <style:text-properties style:language-asian="zh" style:country-asian="CN"/>
    </style:style>
    <style:style style:name="T329" style:parent-style-name="Domyślnaczcionkaakapitu" style:family="text">
      <style:text-properties style:language-asian="zh" style:country-asian="CN"/>
    </style:style>
    <style:style style:name="P330" style:parent-style-name="Cytaty" style:family="paragraph">
      <style:text-properties style:language-asian="zh" style:country-asian="CN"/>
    </style:style>
    <style:style style:name="P331" style:parent-style-name="Cytaty" style:family="paragraph">
      <style:text-properties style:language-asian="zh" style:country-asian="CN"/>
    </style:style>
    <style:style style:name="P332" style:parent-style-name="Cytaty" style:family="paragraph">
      <style:text-properties style:language-asian="zh" style:country-asian="CN"/>
    </style:style>
    <style:style style:name="P333" style:parent-style-name="Cytaty" style:family="paragraph">
      <style:text-properties style:language-asian="zh" style:country-asian="CN"/>
    </style:style>
    <style:style style:name="P334" style:parent-style-name="Cytaty" style:family="paragraph">
      <style:text-properties style:language-asian="zh" style:country-asian="CN"/>
    </style:style>
    <style:style style:name="P335" style:parent-style-name="Cytaty" style:family="paragraph">
      <style:text-properties style:language-asian="zh" style:country-asian="CN"/>
    </style:style>
    <style:style style:name="P336" style:parent-style-name="Cytaty" style:family="paragraph">
      <style:text-properties style:language-asian="zh" style:country-asian="CN"/>
    </style:style>
    <style:style style:name="P337" style:parent-style-name="Cytaty" style:family="paragraph">
      <style:text-properties style:language-asian="zh" style:country-asian="CN"/>
    </style:style>
    <style:style style:name="T338" style:parent-style-name="Domyślnaczcionkaakapitu" style:family="text">
      <style:text-properties style:language-asian="zh" style:country-asian="CN"/>
    </style:style>
    <style:style style:name="T339" style:parent-style-name="Domyślnaczcionkaakapitu" style:family="text">
      <style:text-properties fo:font-weight="bold" style:font-weight-asian="bold" style:language-asian="zh" style:country-asian="CN"/>
    </style:style>
    <style:style style:name="T340" style:parent-style-name="Domyślnaczcionkaakapitu" style:family="text">
      <style:text-properties fo:font-weight="bold" style:font-weight-asian="bold" style:language-asian="zh" style:country-asian="CN"/>
    </style:style>
    <style:style style:name="P341" style:parent-style-name="Cytaty" style:family="paragraph">
      <style:text-properties style:language-asian="zh" style:country-asian="CN"/>
    </style:style>
    <style:style style:name="P342" style:parent-style-name="Cytaty" style:family="paragraph">
      <style:text-properties style:language-asian="zh" style:country-asian="CN"/>
    </style:style>
    <style:style style:name="P343" style:parent-style-name="Cytaty" style:family="paragraph">
      <style:text-properties style:language-asian="zh" style:country-asian="CN"/>
    </style:style>
    <style:style style:name="P344" style:parent-style-name="Cytaty" style:family="paragraph">
      <style:text-properties style:language-asian="zh" style:country-asian="CN"/>
    </style:style>
    <style:style style:name="P345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T346" style:parent-style-name="Domyślnaczcionkaakapitu" style:family="text">
      <style:text-properties style:language-asian="zh" style:country-asian="CN"/>
    </style:style>
    <style:style style:name="T347" style:parent-style-name="Domyślnaczcionkaakapitu" style:family="text">
      <style:text-properties style:language-asian="zh" style:country-asian="CN"/>
    </style:style>
    <style:style style:name="T348" style:parent-style-name="Domyślnaczcionkaakapitu" style:family="text">
      <style:text-properties style:language-asian="zh" style:country-asian="CN"/>
    </style:style>
    <style:style style:name="T349" style:parent-style-name="Domyślnaczcionkaakapitu" style:family="text">
      <style:text-properties style:language-asian="zh" style:country-asian="CN"/>
    </style:style>
    <style:style style:name="T350" style:parent-style-name="Domyślnaczcionkaakapitu" style:family="text">
      <style:text-properties style:language-asian="zh" style:country-asian="CN"/>
    </style:style>
    <style:style style:name="T351" style:parent-style-name="Domyślnaczcionkaakapitu" style:family="text">
      <style:text-properties style:language-asian="zh" style:country-asian="CN"/>
    </style:style>
    <style:style style:name="T352" style:parent-style-name="Domyślnaczcionkaakapitu" style:family="text">
      <style:text-properties style:language-asian="zh" style:country-asian="CN"/>
    </style:style>
    <style:style style:name="P353" style:parent-style-name="Cytaty" style:family="paragraph">
      <style:text-properties style:language-asian="zh" style:country-asian="CN"/>
    </style:style>
    <style:style style:name="P354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P355" style:parent-style-name="Cytaty" style:family="paragraph">
      <style:text-properties style:language-asian="zh" style:country-asian="CN"/>
    </style:style>
    <style:style style:name="T356" style:parent-style-name="Domyślnaczcionkaakapitu" style:family="text">
      <style:text-properties style:language-asian="zh" style:country-asian="CN"/>
    </style:style>
    <style:style style:name="T357" style:parent-style-name="Domyślnaczcionkaakapitu" style:family="text">
      <style:text-properties style:font-weight-complex="bold" style:language-asian="zh" style:country-asian="CN"/>
    </style:style>
    <style:style style:name="T358" style:parent-style-name="Domyślnaczcionkaakapitu" style:family="text">
      <style:text-properties style:font-weight-complex="bold" style:language-asian="zh" style:country-asian="CN"/>
    </style:style>
    <style:style style:name="P359" style:parent-style-name="Cytaty" style:family="paragraph">
      <style:text-properties style:font-weight-complex="bold" style:language-asian="zh" style:country-asian="CN"/>
    </style:style>
    <style:style style:name="P360" style:parent-style-name="Cytaty" style:family="paragraph">
      <style:text-properties style:font-weight-complex="bold" style:language-asian="zh" style:country-asian="CN"/>
    </style:style>
    <style:style style:name="P361" style:parent-style-name="Cytaty" style:family="paragraph">
      <style:text-properties style:font-weight-complex="bold" style:language-asian="zh" style:country-asian="CN"/>
    </style:style>
    <style:style style:name="P362" style:parent-style-name="Cytaty" style:family="paragraph">
      <style:text-properties style:font-weight-complex="bold" style:language-asian="zh" style:country-asian="CN"/>
    </style:style>
    <style:style style:name="P363" style:parent-style-name="Cytaty" style:family="paragraph">
      <style:paragraph-properties fo:text-align="center"/>
      <style:text-properties fo:font-weight="bold" style:font-weight-asian="bold" style:font-weight-complex="bold" style:language-asian="zh" style:country-asian="CN"/>
    </style:style>
    <style:style style:name="P364" style:parent-style-name="Cytaty" style:family="paragraph">
      <style:text-properties style:font-weight-complex="bold" style:language-asian="zh" style:country-asian="CN"/>
    </style:style>
    <style:style style:name="P365" style:parent-style-name="Cytaty" style:family="paragraph">
      <style:text-properties style:font-weight-complex="bold" style:language-asian="zh" style:country-asian="CN"/>
    </style:style>
    <style:style style:name="P366" style:parent-style-name="Cytaty" style:family="paragraph">
      <style:text-properties style:font-weight-complex="bold" style:language-asian="zh" style:country-asian="CN"/>
    </style:style>
    <style:style style:name="P367" style:parent-style-name="Cytaty" style:family="paragraph">
      <style:text-properties style:font-weight-complex="bold" style:language-asian="zh" style:country-asian="CN"/>
    </style:style>
    <style:style style:name="P368" style:parent-style-name="Cytaty" style:family="paragraph">
      <style:text-properties style:font-weight-complex="bold" style:language-asian="zh" style:country-asian="CN"/>
    </style:style>
    <style:style style:name="P369" style:parent-style-name="Cytaty" style:family="paragraph">
      <style:text-properties style:font-weight-complex="bold" style:language-asian="zh" style:country-asian="CN"/>
    </style:style>
    <style:style style:name="P370" style:parent-style-name="Cytaty" style:family="paragraph">
      <style:text-properties style:font-weight-complex="bold" style:language-asian="zh" style:country-asian="CN"/>
    </style:style>
    <style:style style:name="P371" style:parent-style-name="Cytaty" style:family="paragraph">
      <style:text-properties style:font-weight-complex="bold" style:language-asian="zh" style:country-asian="CN"/>
    </style:style>
    <style:style style:name="P372" style:parent-style-name="Cytaty" style:family="paragraph">
      <style:text-properties style:font-weight-complex="bold" style:language-asian="zh" style:country-asian="CN"/>
    </style:style>
    <style:style style:name="P373" style:parent-style-name="Cytaty" style:family="paragraph">
      <style:text-properties style:font-weight-complex="bold" style:language-asian="zh" style:country-asian="CN"/>
    </style:style>
    <style:style style:name="P374" style:parent-style-name="Cytaty" style:family="paragraph">
      <style:text-properties style:font-weight-complex="bold" style:language-asian="zh" style:country-asian="CN"/>
    </style:style>
    <style:style style:name="T375" style:parent-style-name="Domyślnaczcionkaakapitu" style:family="text">
      <style:text-properties style:font-weight-complex="bold" style:language-asian="zh" style:country-asian="CN"/>
    </style:style>
    <style:style style:name="T376" style:parent-style-name="Domyślnaczcionkaakapitu" style:family="text">
      <style:text-properties style:font-weight-complex="bold" style:language-asian="zh" style:country-asian="CN"/>
    </style:style>
    <style:style style:name="P377" style:parent-style-name="Cytaty" style:family="paragraph">
      <style:paragraph-properties fo:text-align="center"/>
      <style:text-properties fo:font-weight="bold" style:font-weight-asian="bold" style:font-weight-complex="bold" style:language-asian="zh" style:country-asian="CN"/>
    </style:style>
    <style:style style:name="T378" style:parent-style-name="Domyślnaczcionkaakapitu" style:family="text">
      <style:text-properties style:font-weight-complex="bold" style:language-asian="zh" style:country-asian="CN"/>
    </style:style>
    <style:style style:name="T379" style:parent-style-name="Domyślnaczcionkaakapitu" style:family="text">
      <style:text-properties style:font-weight-complex="bold" style:language-asian="zh" style:country-asian="CN"/>
    </style:style>
    <style:style style:name="P380" style:parent-style-name="Cytaty" style:family="paragraph">
      <style:text-properties style:font-weight-complex="bold" style:language-asian="zh" style:country-asian="CN"/>
    </style:style>
    <style:style style:name="P381" style:parent-style-name="Cytaty" style:family="paragraph">
      <style:text-properties style:font-weight-complex="bold" style:language-asian="zh" style:country-asian="CN"/>
    </style:style>
    <style:style style:name="P382" style:parent-style-name="Cytaty" style:family="paragraph">
      <style:text-properties style:font-weight-complex="bold" style:language-asian="zh" style:country-asian="CN"/>
    </style:style>
    <style:style style:name="P383" style:parent-style-name="Cytaty" style:family="paragraph">
      <style:text-properties style:font-weight-complex="bold" style:language-asian="zh" style:country-asian="CN"/>
    </style:style>
    <style:style style:name="P384" style:parent-style-name="Cytaty" style:family="paragraph">
      <style:text-properties style:font-weight-complex="bold" style:language-asian="zh" style:country-asian="CN"/>
    </style:style>
    <style:style style:name="P385" style:parent-style-name="Cytaty" style:family="paragraph">
      <style:text-properties style:font-weight-complex="bold" style:language-asian="zh" style:country-asian="CN"/>
    </style:style>
    <style:style style:name="P386" style:parent-style-name="Cytaty" style:family="paragraph">
      <style:text-properties style:font-weight-complex="bold" style:language-asian="zh" style:country-asian="CN"/>
    </style:style>
    <style:style style:name="P387" style:parent-style-name="Cytaty" style:family="paragraph">
      <style:text-properties style:font-weight-complex="bold" style:language-asian="zh" style:country-asian="CN"/>
    </style:style>
    <style:style style:name="P388" style:parent-style-name="Cytaty" style:family="paragraph">
      <style:text-properties style:font-weight-complex="bold" style:language-asian="zh" style:country-asian="CN"/>
    </style:style>
    <style:style style:name="P389" style:parent-style-name="Cytaty" style:family="paragraph">
      <style:text-properties style:font-weight-complex="bold" style:language-asian="zh" style:country-asian="CN"/>
    </style:style>
    <style:style style:name="P390" style:parent-style-name="Cytaty" style:family="paragraph">
      <style:paragraph-properties fo:text-align="center"/>
      <style:text-properties fo:font-weight="bold" style:font-weight-asian="bold" style:font-weight-complex="bold" style:language-asian="zh" style:country-asian="CN"/>
    </style:style>
    <style:style style:name="T391" style:parent-style-name="Domyślnaczcionkaakapitu" style:family="text">
      <style:text-properties style:font-weight-complex="bold" style:language-asian="zh" style:country-asian="CN"/>
    </style:style>
    <style:style style:name="T392" style:parent-style-name="Domyślnaczcionkaakapitu" style:family="text">
      <style:text-properties style:font-weight-complex="bold" style:language-asian="zh" style:country-asian="CN"/>
    </style:style>
    <style:style style:name="P393" style:parent-style-name="Cytaty" style:family="paragraph">
      <style:text-properties style:font-weight-complex="bold" style:language-asian="zh" style:country-asian="CN"/>
    </style:style>
    <style:style style:name="P394" style:parent-style-name="Cytaty" style:family="paragraph">
      <style:text-properties style:font-weight-complex="bold" style:language-asian="zh" style:country-asian="CN"/>
    </style:style>
    <style:style style:name="P395" style:parent-style-name="Cytaty" style:family="paragraph">
      <style:text-properties style:font-weight-complex="bold" style:language-asian="zh" style:country-asian="CN"/>
    </style:style>
    <style:style style:name="P396" style:parent-style-name="Cytaty" style:family="paragraph">
      <style:text-properties style:font-weight-complex="bold" style:language-asian="zh" style:country-asian="CN"/>
    </style:style>
    <style:style style:name="P397" style:parent-style-name="Cytaty" style:family="paragraph">
      <style:text-properties style:font-weight-complex="bold" style:language-asian="zh" style:country-asian="CN"/>
    </style:style>
    <style:style style:name="P398" style:parent-style-name="Cytaty" style:family="paragraph">
      <style:text-properties style:font-weight-complex="bold" style:language-asian="zh" style:country-asian="CN"/>
    </style:style>
    <style:style style:name="P399" style:parent-style-name="Cytaty" style:family="paragraph">
      <style:text-properties style:font-weight-complex="bold" style:language-asian="zh" style:country-asian="CN"/>
    </style:style>
    <style:style style:name="P400" style:parent-style-name="Cytaty" style:family="paragraph">
      <style:text-properties style:font-weight-complex="bold" style:language-asian="zh" style:country-asian="CN"/>
    </style:style>
    <style:style style:name="P401" style:parent-style-name="Cytaty" style:family="paragraph">
      <style:text-properties style:font-weight-complex="bold" style:language-asian="zh" style:country-asian="CN"/>
    </style:style>
    <style:style style:name="P402" style:parent-style-name="Cytaty" style:family="paragraph">
      <style:text-properties style:font-weight-complex="bold" style:language-asian="zh" style:country-asian="CN"/>
    </style:style>
    <style:style style:name="P403" style:parent-style-name="Cytaty" style:family="paragraph">
      <style:text-properties style:font-weight-complex="bold" style:language-asian="zh" style:country-asian="CN"/>
    </style:style>
    <style:style style:name="P404" style:parent-style-name="Cytaty" style:family="paragraph">
      <style:text-properties style:font-weight-complex="bold" style:language-asian="zh" style:country-asian="CN"/>
    </style:style>
    <style:style style:name="P405" style:parent-style-name="Cytaty" style:family="paragraph">
      <style:text-properties style:font-weight-complex="bold" style:language-asian="zh" style:country-asian="CN"/>
    </style:style>
    <style:style style:name="P406" style:parent-style-name="Cytaty" style:family="paragraph">
      <style:text-properties style:font-weight-complex="bold" style:language-asian="zh" style:country-asian="CN"/>
    </style:style>
    <style:style style:name="P407" style:parent-style-name="Cytaty" style:family="paragraph">
      <style:text-properties style:font-weight-complex="bold" style:language-asian="zh" style:country-asian="CN"/>
    </style:style>
    <style:style style:name="P408" style:parent-style-name="Cytaty" style:family="paragraph">
      <style:text-properties style:font-weight-complex="bold" style:language-asian="zh" style:country-asian="CN"/>
    </style:style>
    <style:style style:name="P409" style:parent-style-name="Cytaty" style:family="paragraph">
      <style:text-properties style:font-weight-complex="bold" style:language-asian="zh" style:country-asian="CN"/>
    </style:style>
    <style:style style:name="P410" style:parent-style-name="Cytaty" style:family="paragraph">
      <style:text-properties style:font-weight-complex="bold" style:language-asian="zh" style:country-asian="CN"/>
    </style:style>
    <style:style style:name="P411" style:parent-style-name="Cytaty" style:family="paragraph">
      <style:text-properties style:font-weight-complex="bold" style:language-asian="zh" style:country-asian="CN"/>
    </style:style>
    <style:style style:name="P412" style:parent-style-name="Cytaty" style:family="paragraph">
      <style:text-properties style:font-weight-complex="bold" style:language-asian="zh" style:country-asian="CN"/>
    </style:style>
    <style:style style:name="P413" style:parent-style-name="Cytaty" style:family="paragraph">
      <style:text-properties style:font-weight-complex="bold" style:language-asian="zh" style:country-asian="CN"/>
    </style:style>
    <style:style style:name="P414" style:parent-style-name="Cytaty" style:family="paragraph">
      <style:text-properties style:font-weight-complex="bold" style:language-asian="zh" style:country-asian="CN"/>
    </style:style>
    <style:style style:name="P415" style:parent-style-name="Cytaty" style:family="paragraph">
      <style:text-properties style:font-weight-complex="bold" style:language-asian="zh" style:country-asian="CN"/>
    </style:style>
    <style:style style:name="P416" style:parent-style-name="Cytaty" style:family="paragraph">
      <style:text-properties style:font-weight-complex="bold" style:language-asian="zh" style:country-asian="CN"/>
    </style:style>
    <style:style style:name="P417" style:parent-style-name="Cytaty" style:family="paragraph">
      <style:text-properties style:font-weight-complex="bold" style:language-asian="zh" style:country-asian="CN"/>
    </style:style>
    <style:style style:name="P418" style:parent-style-name="Cytaty" style:family="paragraph">
      <style:text-properties style:font-weight-complex="bold" style:language-asian="zh" style:country-asian="CN"/>
    </style:style>
    <style:style style:name="P419" style:parent-style-name="Cytaty" style:family="paragraph">
      <style:text-properties style:font-weight-complex="bold" style:language-asian="zh" style:country-asian="CN"/>
    </style:style>
    <style:style style:name="P420" style:parent-style-name="Cytaty" style:family="paragraph">
      <style:text-properties style:font-weight-complex="bold" style:language-asian="zh" style:country-asian="CN"/>
    </style:style>
    <style:style style:name="P421" style:parent-style-name="Cytaty" style:family="paragraph">
      <style:text-properties style:font-weight-complex="bold" style:language-asian="zh" style:country-asian="CN"/>
    </style:style>
    <style:style style:name="P422" style:parent-style-name="Cytaty" style:family="paragraph">
      <style:text-properties style:font-weight-complex="bold" style:language-asian="zh" style:country-asian="CN"/>
    </style:style>
    <style:style style:name="P423" style:parent-style-name="Cytaty" style:family="paragraph">
      <style:text-properties style:font-weight-complex="bold" style:language-asian="zh" style:country-asian="CN"/>
    </style:style>
    <style:style style:name="P424" style:parent-style-name="Cytaty" style:family="paragraph">
      <style:text-properties style:font-weight-complex="bold" style:language-asian="zh" style:country-asian="CN"/>
    </style:style>
    <style:style style:name="T425" style:parent-style-name="Domyślnaczcionkaakapitu" style:family="text">
      <style:text-properties style:font-weight-complex="bold" style:language-asian="zh" style:country-asian="CN"/>
    </style:style>
    <style:style style:name="T426" style:parent-style-name="Domyślnaczcionkaakapitu" style:family="text">
      <style:text-properties style:font-weight-complex="bold" style:language-asian="zh" style:country-asian="CN"/>
    </style:style>
    <style:style style:name="T427" style:parent-style-name="Domyślnaczcionkaakapitu" style:family="text">
      <style:text-properties style:font-weight-complex="bold" style:language-asian="zh" style:country-asian="CN"/>
    </style:style>
    <style:style style:name="P428" style:parent-style-name="Cytaty" style:family="paragraph">
      <style:paragraph-properties fo:text-align="center"/>
      <style:text-properties fo:font-weight="bold" style:font-weight-asian="bold" style:font-weight-complex="bold" style:language-asian="zh" style:country-asian="CN"/>
    </style:style>
    <style:style style:name="P429" style:parent-style-name="Cytaty" style:family="paragraph">
      <style:paragraph-properties fo:text-align="center"/>
      <style:text-properties fo:font-weight="bold" style:font-weight-asian="bold" style:font-weight-complex="bold" style:language-asian="zh" style:country-asian="CN"/>
    </style:style>
    <style:style style:name="P430" style:parent-style-name="Cytaty" style:family="paragraph">
      <style:paragraph-properties fo:text-align="center"/>
      <style:text-properties fo:font-weight="bold" style:font-weight-asian="bold" style:font-weight-complex="bold" style:language-asian="zh" style:country-asian="CN"/>
    </style:style>
    <style:style style:name="T431" style:parent-style-name="Domyślnaczcionkaakapitu" style:family="text">
      <style:text-properties style:font-weight-complex="bold" style:language-asian="zh" style:country-asian="CN"/>
    </style:style>
    <style:style style:name="T432" style:parent-style-name="Domyślnaczcionkaakapitu" style:family="text">
      <style:text-properties style:font-weight-complex="bold" style:language-asian="zh" style:country-asian="CN"/>
    </style:style>
    <style:style style:name="P433" style:parent-style-name="Cytaty" style:family="paragraph">
      <style:text-properties style:font-weight-complex="bold" style:language-asian="zh" style:country-asian="CN"/>
    </style:style>
    <style:style style:name="P434" style:parent-style-name="Cytaty" style:family="paragraph">
      <style:text-properties style:font-weight-complex="bold" style:language-asian="zh" style:country-asian="CN"/>
    </style:style>
    <style:style style:name="P435" style:parent-style-name="Cytaty" style:family="paragraph">
      <style:text-properties style:font-weight-complex="bold" style:language-asian="zh" style:country-asian="CN"/>
    </style:style>
    <style:style style:name="P436" style:parent-style-name="Cytaty" style:family="paragraph">
      <style:text-properties style:font-weight-complex="bold" style:language-asian="zh" style:country-asian="CN"/>
    </style:style>
    <style:style style:name="P437" style:parent-style-name="Cytaty" style:family="paragraph">
      <style:text-properties style:font-weight-complex="bold" style:language-asian="zh" style:country-asian="CN"/>
    </style:style>
    <style:style style:name="P438" style:parent-style-name="Cytaty" style:family="paragraph">
      <style:text-properties style:font-weight-complex="bold" style:language-asian="zh" style:country-asian="CN"/>
    </style:style>
    <style:style style:name="P439" style:parent-style-name="Cytaty" style:family="paragraph">
      <style:text-properties style:font-weight-complex="bold" style:language-asian="zh" style:country-asian="CN"/>
    </style:style>
    <style:style style:name="P440" style:parent-style-name="Cytaty" style:family="paragraph">
      <style:text-properties style:font-weight-complex="bold" style:language-asian="zh" style:country-asian="CN"/>
    </style:style>
    <style:style style:name="P441" style:parent-style-name="Cytaty" style:family="paragraph">
      <style:text-properties style:font-weight-complex="bold" style:language-asian="zh" style:country-asian="CN"/>
    </style:style>
    <style:style style:name="P442" style:parent-style-name="Cytaty" style:family="paragraph">
      <style:text-properties style:font-weight-complex="bold" style:language-asian="zh" style:country-asian="CN"/>
    </style:style>
    <style:style style:name="P443" style:parent-style-name="Cytaty" style:family="paragraph">
      <style:text-properties style:font-weight-complex="bold" style:language-asian="zh" style:country-asian="CN"/>
    </style:style>
    <style:style style:name="P444" style:parent-style-name="Cytaty" style:family="paragraph">
      <style:text-properties style:font-weight-complex="bold" style:language-asian="zh" style:country-asian="CN"/>
    </style:style>
    <style:style style:name="P445" style:parent-style-name="Cytaty" style:family="paragraph">
      <style:text-properties style:font-weight-complex="bold" style:language-asian="zh" style:country-asian="CN"/>
    </style:style>
    <style:style style:name="P446" style:parent-style-name="Cytaty" style:family="paragraph">
      <style:text-properties style:font-weight-complex="bold" style:language-asian="zh" style:country-asian="CN"/>
    </style:style>
    <style:style style:name="P447" style:parent-style-name="Cytaty" style:family="paragraph">
      <style:text-properties style:font-weight-complex="bold" style:language-asian="zh" style:country-asian="CN"/>
    </style:style>
    <style:style style:name="P448" style:parent-style-name="Cytaty" style:family="paragraph">
      <style:text-properties style:font-weight-complex="bold" style:language-asian="zh" style:country-asian="CN"/>
    </style:style>
    <style:style style:name="P449" style:parent-style-name="Cytaty" style:family="paragraph">
      <style:text-properties style:font-weight-complex="bold" style:language-asian="zh" style:country-asian="CN"/>
    </style:style>
    <style:style style:name="P450" style:parent-style-name="Cytaty" style:family="paragraph">
      <style:text-properties style:font-weight-complex="bold" style:language-asian="zh" style:country-asian="CN"/>
    </style:style>
    <style:style style:name="P451" style:parent-style-name="Cytaty" style:family="paragraph">
      <style:text-properties style:font-weight-complex="bold" style:language-asian="zh" style:country-asian="CN"/>
    </style:style>
    <style:style style:name="P452" style:parent-style-name="Cytaty" style:family="paragraph">
      <style:text-properties style:font-weight-complex="bold" style:language-asian="zh" style:country-asian="CN"/>
    </style:style>
    <style:style style:name="P453" style:parent-style-name="Cytaty" style:family="paragraph">
      <style:text-properties style:font-weight-complex="bold" style:language-asian="zh" style:country-asian="CN"/>
    </style:style>
    <style:style style:name="P454" style:parent-style-name="Cytaty" style:family="paragraph">
      <style:paragraph-properties fo:text-align="center"/>
      <style:text-properties fo:font-weight="bold" style:font-weight-asian="bold" style:font-weight-complex="bold" style:language-asian="zh" style:country-asian="CN"/>
    </style:style>
    <style:style style:name="T455" style:parent-style-name="Domyślnaczcionkaakapitu" style:family="text">
      <style:text-properties style:font-weight-complex="bold" style:language-asian="zh" style:country-asian="CN"/>
    </style:style>
    <style:style style:name="T456" style:parent-style-name="Domyślnaczcionkaakapitu" style:family="text">
      <style:text-properties style:font-weight-complex="bold" style:language-asian="zh" style:country-asian="CN"/>
    </style:style>
    <style:style style:name="P457" style:parent-style-name="Cytaty" style:family="paragraph">
      <style:text-properties style:font-weight-complex="bold" style:language-asian="zh" style:country-asian="CN"/>
    </style:style>
    <style:style style:name="P458" style:parent-style-name="Cytaty" style:family="paragraph">
      <style:text-properties style:font-weight-complex="bold" style:language-asian="zh" style:country-asian="CN"/>
    </style:style>
    <style:style style:name="P459" style:parent-style-name="Cytaty" style:family="paragraph">
      <style:text-properties style:font-weight-complex="bold" style:language-asian="zh" style:country-asian="CN"/>
    </style:style>
    <style:style style:name="P460" style:parent-style-name="Cytaty" style:family="paragraph">
      <style:text-properties style:font-weight-complex="bold" style:language-asian="zh" style:country-asian="CN"/>
    </style:style>
    <style:style style:name="P461" style:parent-style-name="Cytaty" style:family="paragraph">
      <style:text-properties style:font-weight-complex="bold" style:language-asian="zh" style:country-asian="CN"/>
    </style:style>
    <style:style style:name="P462" style:parent-style-name="Cytaty" style:family="paragraph">
      <style:text-properties style:font-weight-complex="bold" style:language-asian="zh" style:country-asian="CN"/>
    </style:style>
    <style:style style:name="P463" style:parent-style-name="Cytaty" style:family="paragraph">
      <style:text-properties style:font-weight-complex="bold" style:language-asian="zh" style:country-asian="CN"/>
    </style:style>
    <style:style style:name="P464" style:parent-style-name="Cytaty" style:family="paragraph">
      <style:paragraph-properties fo:text-align="center"/>
      <style:text-properties fo:font-weight="bold" style:font-weight-asian="bold" style:font-weight-complex="bold" style:language-asian="zh" style:country-asian="CN"/>
    </style:style>
    <style:style style:name="T465" style:parent-style-name="Domyślnaczcionkaakapitu" style:family="text">
      <style:text-properties style:font-weight-complex="bold" style:language-asian="zh" style:country-asian="CN"/>
    </style:style>
    <style:style style:name="T466" style:parent-style-name="Domyślnaczcionkaakapitu" style:family="text">
      <style:text-properties style:font-weight-complex="bold" style:language-asian="zh" style:country-asian="CN"/>
    </style:style>
    <style:style style:name="T467" style:parent-style-name="Domyślnaczcionkaakapitu" style:family="text">
      <style:text-properties style:font-weight-complex="bold" style:language-asian="zh" style:country-asian="CN"/>
    </style:style>
    <style:style style:name="P468" style:parent-style-name="Cytaty" style:family="paragraph">
      <style:text-properties style:font-weight-complex="bold" style:language-asian="zh" style:country-asian="CN"/>
    </style:style>
    <style:style style:name="P469" style:parent-style-name="Cytaty" style:family="paragraph">
      <style:text-properties style:font-weight-complex="bold" style:language-asian="zh" style:country-asian="CN"/>
    </style:style>
    <style:style style:name="P470" style:parent-style-name="Cytaty" style:family="paragraph">
      <style:text-properties style:font-weight-complex="bold" style:language-asian="zh" style:country-asian="CN"/>
    </style:style>
    <style:style style:name="P471" style:parent-style-name="Cytaty" style:family="paragraph">
      <style:text-properties style:font-weight-complex="bold" style:language-asian="zh" style:country-asian="CN"/>
    </style:style>
    <style:style style:name="P472" style:parent-style-name="Cytaty" style:family="paragraph">
      <style:text-properties style:font-weight-complex="bold" style:language-asian="zh" style:country-asian="CN"/>
    </style:style>
    <style:style style:name="P473" style:parent-style-name="Cytaty" style:family="paragraph">
      <style:text-properties style:font-weight-complex="bold" style:language-asian="zh" style:country-asian="CN"/>
    </style:style>
    <style:style style:name="P474" style:parent-style-name="Cytaty" style:family="paragraph">
      <style:text-properties style:font-weight-complex="bold" style:language-asian="zh" style:country-asian="CN"/>
    </style:style>
    <style:style style:name="P475" style:parent-style-name="Cytaty" style:family="paragraph">
      <style:text-properties style:font-weight-complex="bold" style:language-asian="zh" style:country-asian="CN"/>
    </style:style>
    <style:style style:name="P476" style:parent-style-name="Cytaty" style:family="paragraph">
      <style:text-properties style:font-weight-complex="bold" style:language-asian="zh" style:country-asian="CN"/>
    </style:style>
    <style:style style:name="P477" style:parent-style-name="Cytaty" style:family="paragraph">
      <style:text-properties style:font-weight-complex="bold" style:language-asian="zh" style:country-asian="CN"/>
    </style:style>
    <style:style style:name="P478" style:parent-style-name="Cytaty" style:family="paragraph">
      <style:text-properties style:font-weight-complex="bold" style:language-asian="zh" style:country-asian="CN"/>
    </style:style>
    <style:style style:name="P479" style:parent-style-name="Cytaty" style:family="paragraph">
      <style:text-properties style:font-weight-complex="bold" style:language-asian="zh" style:country-asian="CN"/>
    </style:style>
    <style:style style:name="P480" style:parent-style-name="Cytaty" style:family="paragraph">
      <style:text-properties style:font-weight-complex="bold" style:language-asian="zh" style:country-asian="CN"/>
    </style:style>
    <style:style style:name="P481" style:parent-style-name="Cytaty" style:family="paragraph">
      <style:text-properties style:font-weight-complex="bold" style:language-asian="zh" style:country-asian="CN"/>
    </style:style>
    <style:style style:name="P482" style:parent-style-name="Cytaty" style:family="paragraph">
      <style:text-properties style:font-weight-complex="bold" style:language-asian="zh" style:country-asian="CN"/>
    </style:style>
    <style:style style:name="P483" style:parent-style-name="Cytaty" style:family="paragraph">
      <style:text-properties style:font-weight-complex="bold" style:language-asian="zh" style:country-asian="CN"/>
    </style:style>
    <style:style style:name="P484" style:parent-style-name="Cytaty" style:family="paragraph">
      <style:text-properties style:font-weight-complex="bold" style:language-asian="zh" style:country-asian="CN"/>
    </style:style>
    <style:style style:name="P485" style:parent-style-name="Cytaty" style:family="paragraph">
      <style:text-properties style:font-weight-complex="bold" style:language-asian="zh" style:country-asian="CN"/>
    </style:style>
    <style:style style:name="P486" style:parent-style-name="Cytaty" style:family="paragraph">
      <style:text-properties style:font-weight-complex="bold" style:language-asian="zh" style:country-asian="CN"/>
    </style:style>
    <style:style style:name="P487" style:parent-style-name="Cytaty" style:family="paragraph">
      <style:text-properties style:font-weight-complex="bold" style:language-asian="zh" style:country-asian="CN"/>
    </style:style>
    <style:style style:name="P488" style:parent-style-name="Cytaty" style:family="paragraph">
      <style:text-properties style:font-weight-complex="bold" style:language-asian="zh" style:country-asian="CN"/>
    </style:style>
    <style:style style:name="P489" style:parent-style-name="Cytaty" style:family="paragraph">
      <style:text-properties style:font-weight-complex="bold" style:language-asian="zh" style:country-asian="CN"/>
    </style:style>
    <style:style style:name="P490" style:parent-style-name="Cytaty" style:family="paragraph">
      <style:text-properties style:font-weight-complex="bold" style:language-asian="zh" style:country-asian="CN"/>
    </style:style>
    <style:style style:name="P491" style:parent-style-name="Cytaty" style:family="paragraph">
      <style:text-properties style:font-weight-complex="bold" style:language-asian="zh" style:country-asian="CN"/>
    </style:style>
    <style:style style:name="P492" style:parent-style-name="Cytaty" style:family="paragraph">
      <style:text-properties style:font-weight-complex="bold" style:language-asian="zh" style:country-asian="CN"/>
    </style:style>
    <style:style style:name="P493" style:parent-style-name="Cytaty" style:family="paragraph">
      <style:text-properties style:font-weight-complex="bold" style:language-asian="zh" style:country-asian="CN"/>
    </style:style>
    <style:style style:name="P494" style:parent-style-name="Cytaty" style:family="paragraph">
      <style:text-properties style:font-weight-complex="bold" style:language-asian="zh" style:country-asian="CN"/>
    </style:style>
    <style:style style:name="P495" style:parent-style-name="Cytaty" style:family="paragraph">
      <style:text-properties style:font-weight-complex="bold" style:language-asian="zh" style:country-asian="CN"/>
    </style:style>
    <style:style style:name="P496" style:parent-style-name="Cytaty" style:family="paragraph">
      <style:text-properties style:font-weight-complex="bold" style:language-asian="zh" style:country-asian="CN"/>
    </style:style>
    <style:style style:name="P497" style:parent-style-name="Cytaty" style:family="paragraph">
      <style:text-properties style:font-weight-complex="bold" style:language-asian="zh" style:country-asian="CN"/>
    </style:style>
    <style:style style:name="T498" style:parent-style-name="Domyślnaczcionkaakapitu" style:family="text">
      <style:text-properties style:font-weight-complex="bold" style:language-asian="zh" style:country-asian="CN"/>
    </style:style>
    <style:style style:name="T499" style:parent-style-name="Domyślnaczcionkaakapitu" style:family="text">
      <style:text-properties style:font-weight-complex="bold" style:language-asian="zh" style:country-asian="CN"/>
    </style:style>
    <style:style style:name="T500" style:parent-style-name="Domyślnaczcionkaakapitu" style:family="text">
      <style:text-properties style:font-weight-complex="bold" style:language-asian="zh" style:country-asian="CN"/>
    </style:style>
    <style:style style:name="T501" style:parent-style-name="Domyślnaczcionkaakapitu" style:family="text">
      <style:text-properties style:font-weight-complex="bold" style:language-asian="zh" style:country-asian="CN"/>
    </style:style>
    <style:style style:name="T502" style:parent-style-name="Domyślnaczcionkaakapitu" style:family="text">
      <style:text-properties style:font-weight-complex="bold" style:language-asian="zh" style:country-asian="CN"/>
    </style:style>
    <style:style style:name="T503" style:parent-style-name="Domyślnaczcionkaakapitu" style:family="text">
      <style:text-properties style:font-weight-complex="bold" style:language-asian="zh" style:country-asian="CN"/>
    </style:style>
    <style:style style:name="T504" style:parent-style-name="Domyślnaczcionkaakapitu" style:family="text">
      <style:text-properties style:font-weight-complex="bold" style:language-asian="zh" style:country-asian="CN"/>
    </style:style>
    <style:style style:name="T505" style:parent-style-name="Domyślnaczcionkaakapitu" style:family="text">
      <style:text-properties style:font-weight-complex="bold" style:language-asian="zh" style:country-asian="CN"/>
    </style:style>
    <style:style style:name="P506" style:parent-style-name="Cytaty" style:family="paragraph">
      <style:text-properties style:font-weight-complex="bold" style:language-asian="zh" style:country-asian="CN"/>
    </style:style>
    <style:style style:name="P507" style:parent-style-name="Cytaty" style:family="paragraph">
      <style:paragraph-properties fo:text-align="center"/>
      <style:text-properties fo:font-weight="bold" style:font-weight-asian="bold" style:font-weight-complex="bold" style:language-asian="zh" style:country-asian="CN"/>
    </style:style>
    <style:style style:name="P508" style:parent-style-name="Cytaty" style:family="paragraph">
      <style:paragraph-properties fo:text-align="center"/>
      <style:text-properties fo:font-weight="bold" style:font-weight-asian="bold" style:font-weight-complex="bold" style:language-asian="zh" style:country-asian="CN"/>
    </style:style>
    <style:style style:name="T509" style:parent-style-name="Domyślnaczcionkaakapitu" style:family="text">
      <style:text-properties style:font-weight-complex="bold" style:language-asian="zh" style:country-asian="CN"/>
    </style:style>
    <style:style style:name="T510" style:parent-style-name="Domyślnaczcionkaakapitu" style:family="text">
      <style:text-properties style:font-weight-complex="bold" style:language-asian="zh" style:country-asian="CN"/>
    </style:style>
    <style:style style:name="P511" style:parent-style-name="Cytaty" style:family="paragraph">
      <style:text-properties style:font-weight-complex="bold" style:language-asian="zh" style:country-asian="CN"/>
    </style:style>
    <style:style style:name="P512" style:parent-style-name="Cytaty" style:family="paragraph">
      <style:text-properties style:font-weight-complex="bold" style:language-asian="zh" style:country-asian="CN"/>
    </style:style>
    <style:style style:name="P513" style:parent-style-name="Cytaty" style:family="paragraph">
      <style:text-properties style:font-weight-complex="bold" style:language-asian="zh" style:country-asian="CN"/>
    </style:style>
    <style:style style:name="P514" style:parent-style-name="Cytaty" style:family="paragraph">
      <style:text-properties style:font-weight-complex="bold" style:language-asian="zh" style:country-asian="CN"/>
    </style:style>
    <style:style style:name="P515" style:parent-style-name="Cytaty" style:family="paragraph">
      <style:text-properties style:font-weight-complex="bold" style:language-asian="zh" style:country-asian="CN"/>
    </style:style>
    <style:style style:name="P516" style:parent-style-name="Cytaty" style:family="paragraph">
      <style:text-properties style:font-weight-complex="bold" style:language-asian="zh" style:country-asian="CN"/>
    </style:style>
    <style:style style:name="P517" style:parent-style-name="Cytaty" style:family="paragraph">
      <style:text-properties style:font-weight-complex="bold" fo:font-size="12pt" style:font-size-asian="12pt" style:font-size-complex="12pt" style:language-asian="zh" style:country-asian="CN"/>
    </style:style>
    <style:style style:name="P518" style:parent-style-name="Cytaty" style:family="paragraph">
      <style:paragraph-properties fo:text-align="center"/>
      <style:text-properties fo:font-weight="bold" style:font-weight-asian="bold" style:font-weight-complex="bold" fo:font-size="12pt" style:font-size-asian="12pt" style:font-size-complex="12pt" style:language-asian="zh" style:country-asian="CN"/>
    </style:style>
    <style:style style:name="P519" style:parent-style-name="Cytaty" style:family="paragraph">
      <style:paragraph-properties fo:text-align="center"/>
      <style:text-properties fo:font-weight="bold" style:font-weight-asian="bold" style:font-weight-complex="bold" fo:font-size="12pt" style:font-size-asian="12pt" style:font-size-complex="12pt" style:language-asian="zh" style:country-asian="CN"/>
    </style:style>
    <style:style style:name="P520" style:parent-style-name="Cytaty" style:family="paragraph">
      <style:paragraph-properties fo:text-align="center"/>
      <style:text-properties style:font-name-complex="Calibri" fo:font-weight="bold" style:font-weight-asian="bold" style:font-weight-complex="bold" style:language-asian="zh" style:country-asian="CN"/>
    </style:style>
    <style:style style:name="T521" style:parent-style-name="Domyślnaczcionkaakapitu" style:family="text">
      <style:text-properties style:font-name-complex="Calibri" style:font-weight-complex="bold" style:language-asian="zh" style:country-asian="CN"/>
    </style:style>
    <style:style style:name="T522" style:parent-style-name="Domyślnaczcionkaakapitu" style:family="text">
      <style:text-properties style:font-name-complex="Calibri" fo:font-weight="bold" style:font-weight-asian="bold" style:font-weight-complex="bold" style:language-asian="zh" style:country-asian="CN"/>
    </style:style>
    <style:style style:name="T523" style:parent-style-name="Domyślnaczcionkaakapitu" style:family="text">
      <style:text-properties style:font-name-complex="Calibri" style:font-weight-complex="bold" style:language-asian="zh" style:country-asian="CN"/>
    </style:style>
    <style:style style:name="T524" style:parent-style-name="Domyślnaczcionkaakapitu" style:family="text">
      <style:text-properties style:font-name-complex="Calibri" style:font-weight-complex="bold" style:language-asian="zh" style:country-asian="CN"/>
    </style:style>
    <style:style style:name="T525" style:parent-style-name="Domyślnaczcionkaakapitu" style:family="text">
      <style:text-properties style:font-name-complex="Calibri" style:font-weight-complex="bold" style:language-asian="zh" style:country-asian="CN"/>
    </style:style>
    <style:style style:name="T526" style:parent-style-name="Domyślnaczcionkaakapitu" style:family="text">
      <style:text-properties style:font-name-complex="Calibri" style:font-weight-complex="bold" style:language-asian="zh" style:country-asian="CN"/>
    </style:style>
    <style:style style:name="P527" style:parent-style-name="Cytaty" style:family="paragraph">
      <style:text-properties style:font-name-complex="Calibri" style:font-weight-complex="bold" style:language-asian="zh" style:country-asian="CN"/>
    </style:style>
    <style:style style:name="P528" style:parent-style-name="Cytaty" style:family="paragraph">
      <style:text-properties style:font-name-complex="Calibri" style:font-weight-complex="bold" style:language-asian="zh" style:country-asian="CN"/>
    </style:style>
    <style:style style:name="P529" style:parent-style-name="Cytaty" style:family="paragraph">
      <style:text-properties style:font-name-complex="Calibri" style:font-weight-complex="bold" style:language-asian="zh" style:country-asian="CN"/>
    </style:style>
    <style:style style:name="P530" style:parent-style-name="Cytaty" style:family="paragraph">
      <style:text-properties style:font-name-complex="Calibri" style:font-weight-complex="bold" style:language-asian="zh" style:country-asian="CN"/>
    </style:style>
    <style:style style:name="P531" style:parent-style-name="Cytaty" style:family="paragraph">
      <style:text-properties style:font-name-complex="Calibri" style:font-weight-complex="bold" style:language-asian="zh" style:country-asian="CN"/>
    </style:style>
    <style:style style:name="P532" style:parent-style-name="Cytaty" style:list-style-name="LFO23" style:family="paragraph">
      <style:text-properties style:font-name-complex="Calibri" style:font-weight-complex="bold" style:language-asian="zh" style:country-asian="CN"/>
    </style:style>
    <style:style style:name="P533" style:parent-style-name="Cytaty" style:list-style-name="LFO23" style:family="paragraph">
      <style:text-properties style:font-name-complex="Calibri" style:font-weight-complex="bold" style:language-asian="zh" style:country-asian="CN"/>
    </style:style>
    <style:style style:name="P534" style:parent-style-name="Cytaty" style:family="paragraph">
      <style:text-properties style:font-name-complex="Calibri" style:font-weight-complex="bold" style:language-asian="zh" style:country-asian="CN"/>
    </style:style>
    <style:style style:name="P535" style:parent-style-name="Cytaty" style:family="paragraph">
      <style:text-properties style:font-name-complex="Calibri" style:font-weight-complex="bold" style:language-asian="zh" style:country-asian="CN"/>
    </style:style>
    <style:style style:name="P536" style:parent-style-name="Cytaty" style:family="paragraph">
      <style:text-properties style:font-name-complex="Calibri" style:font-weight-complex="bold" style:language-asian="zh" style:country-asian="CN"/>
    </style:style>
    <style:style style:name="P537" style:parent-style-name="Cytaty" style:family="paragraph">
      <style:text-properties style:font-name-complex="Calibri" style:font-weight-complex="bold" style:language-asian="zh" style:country-asian="CN"/>
    </style:style>
    <style:style style:name="P538" style:parent-style-name="Cytaty" style:family="paragraph">
      <style:text-properties style:font-name-complex="Calibri" style:font-weight-complex="bold" style:language-asian="zh" style:country-asian="CN"/>
    </style:style>
    <style:style style:name="P539" style:parent-style-name="Cytaty" style:family="paragraph">
      <style:text-properties style:font-name-complex="Calibri" style:font-weight-complex="bold" style:language-asian="zh" style:country-asian="CN"/>
    </style:style>
    <style:style style:name="P540" style:parent-style-name="Cytaty" style:family="paragraph">
      <style:text-properties style:font-name-complex="Calibri" style:font-weight-complex="bold" style:language-asian="zh" style:country-asian="CN"/>
    </style:style>
    <style:style style:name="P541" style:parent-style-name="Cytaty" style:family="paragraph">
      <style:text-properties style:font-name-complex="Calibri" style:font-weight-complex="bold" style:language-asian="zh" style:country-asian="CN"/>
    </style:style>
    <style:style style:name="P542" style:parent-style-name="Cytaty" style:family="paragraph">
      <style:text-properties style:font-name-complex="Calibri" style:font-weight-complex="bold" style:language-asian="zh" style:country-asian="CN"/>
    </style:style>
    <style:style style:name="P543" style:parent-style-name="Cytaty" style:family="paragraph">
      <style:text-properties style:font-name-complex="Calibri" style:font-weight-complex="bold" style:language-asian="zh" style:country-asian="CN"/>
    </style:style>
    <style:style style:name="P544" style:parent-style-name="Cytaty" style:family="paragraph">
      <style:paragraph-properties fo:text-align="center"/>
      <style:text-properties style:font-name-complex="Calibri" fo:font-weight="bold" style:font-weight-asian="bold" style:font-weight-complex="bold" style:language-asian="zh" style:country-asian="CN"/>
    </style:style>
    <style:style style:name="T545" style:parent-style-name="Domyślnaczcionkaakapitu" style:family="text">
      <style:text-properties fo:language="pl" fo:country="PL" style:language-asian="zh" style:country-asian="CN"/>
    </style:style>
    <style:style style:name="T546" style:parent-style-name="Domyślnaczcionkaakapitu" style:family="text">
      <style:text-properties fo:font-weight="bold" style:font-weight-asian="bold" fo:language="pl" fo:country="PL" style:language-asian="zh" style:country-asian="CN"/>
    </style:style>
    <style:style style:name="T547" style:parent-style-name="Domyślnaczcionkaakapitu" style:family="text">
      <style:text-properties fo:language="pl" fo:country="PL" style:language-asian="zh" style:country-asian="CN"/>
    </style:style>
    <style:style style:name="P548" style:parent-style-name="Cytaty" style:family="paragraph">
      <style:text-properties fo:language="pl" fo:country="PL" style:language-asian="zh" style:country-asian="CN"/>
    </style:style>
    <style:style style:name="P549" style:parent-style-name="Cytaty" style:family="paragraph">
      <style:text-properties fo:language="pl" fo:country="PL" style:language-asian="zh" style:country-asian="CN"/>
    </style:style>
    <style:style style:name="P550" style:parent-style-name="Cytaty" style:family="paragraph">
      <style:text-properties fo:language="pl" fo:country="PL" style:language-asian="zh" style:country-asian="CN"/>
    </style:style>
    <style:style style:name="P551" style:parent-style-name="Cytaty" style:family="paragraph">
      <style:text-properties fo:language="pl" fo:country="PL" style:language-asian="zh" style:country-asian="CN"/>
    </style:style>
    <style:style style:name="P552" style:parent-style-name="Cytaty" style:family="paragraph">
      <style:text-properties fo:language="pl" fo:country="PL" style:language-asian="zh" style:country-asian="CN"/>
    </style:style>
    <style:style style:name="P553" style:parent-style-name="Cytaty" style:family="paragraph">
      <style:text-properties fo:language="pl" fo:country="PL" style:language-asian="zh" style:country-asian="CN"/>
    </style:style>
    <style:style style:name="P554" style:parent-style-name="Cytaty" style:family="paragraph">
      <style:text-properties fo:language="pl" fo:country="PL" style:language-asian="zh" style:country-asian="CN"/>
    </style:style>
    <style:style style:name="P555" style:parent-style-name="Cytaty" style:family="paragraph">
      <style:text-properties fo:language="pl" fo:country="PL" style:language-asian="zh" style:country-asian="CN"/>
    </style:style>
    <style:style style:name="P556" style:parent-style-name="Cytaty" style:family="paragraph">
      <style:text-properties fo:language="pl" fo:country="PL" style:language-asian="zh" style:country-asian="CN"/>
    </style:style>
    <style:style style:name="P557" style:parent-style-name="Cytaty" style:family="paragraph">
      <style:paragraph-properties fo:text-align="center"/>
      <style:text-properties fo:font-weight="bold" style:font-weight-asian="bold" style:language-asian="zh" style:country-asian="CN"/>
    </style:style>
    <style:style style:name="T558" style:parent-style-name="Domyślnaczcionkaakapitu" style:family="text">
      <style:text-properties style:language-asian="zh" style:country-asian="CN"/>
    </style:style>
    <style:style style:name="T559" style:parent-style-name="Domyślnaczcionkaakapitu" style:family="text">
      <style:text-properties style:language-asian="zh" style:country-asian="CN"/>
    </style:style>
    <style:style style:name="P560" style:parent-style-name="Cytaty" style:family="paragraph">
      <style:paragraph-properties fo:text-align="center"/>
      <style:text-properties fo:font-weight="bold" style:font-weight-asian="bold" fo:font-size="12pt" style:font-size-asian="12pt" style:font-size-complex="12pt" style:language-asian="zh" style:country-asian="CN"/>
    </style:style>
    <style:style style:name="P561" style:parent-style-name="Cytaty" style:family="paragraph">
      <style:paragraph-properties fo:text-align="center"/>
      <style:text-properties fo:font-weight="bold" style:font-weight-asian="bold" fo:font-size="12pt" style:font-size-asian="12pt" style:font-size-complex="12pt" style:language-asian="zh" style:country-asian="CN"/>
    </style:style>
    <style:style style:name="P562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T563" style:parent-style-name="Domyślnaczcionkaakapitu" style:family="text">
      <style:text-properties style:language-asian="hi" style:country-asian="IN" style:language-complex="hi" style:country-complex="IN"/>
    </style:style>
    <style:style style:name="T564" style:parent-style-name="Domyślnaczcionkaakapitu" style:family="text">
      <style:text-properties style:language-asian="hi" style:country-asian="IN" style:language-complex="hi" style:country-complex="IN"/>
    </style:style>
    <style:style style:name="T565" style:parent-style-name="Domyślnaczcionkaakapitu" style:family="text">
      <style:text-properties style:language-asian="hi" style:country-asian="IN" style:language-complex="hi" style:country-complex="IN"/>
    </style:style>
    <style:style style:name="T566" style:parent-style-name="Domyślnaczcionkaakapitu" style:family="text">
      <style:text-properties style:language-asian="hi" style:country-asian="IN" style:language-complex="hi" style:country-complex="IN"/>
    </style:style>
    <style:style style:name="T567" style:parent-style-name="Domyślnaczcionkaakapitu" style:family="text">
      <style:text-properties style:font-name-asian="Times New Roman" style:language-asian="hi" style:country-asian="IN" style:language-complex="hi" style:country-complex="IN"/>
    </style:style>
    <style:style style:name="T568" style:parent-style-name="Domyślnaczcionkaakapitu" style:family="text">
      <style:text-properties style:language-asian="hi" style:country-asian="IN" style:language-complex="hi" style:country-complex="IN"/>
    </style:style>
    <style:style style:name="T569" style:parent-style-name="Domyślnaczcionkaakapitu" style:family="text">
      <style:text-properties style:language-asian="hi" style:country-asian="IN" style:language-complex="hi" style:country-complex="IN"/>
    </style:style>
    <style:style style:name="T570" style:parent-style-name="Domyślnaczcionkaakapitu" style:family="text">
      <style:text-properties style:language-asian="hi" style:country-asian="IN" style:language-complex="hi" style:country-complex="IN"/>
    </style:style>
    <style:style style:name="T571" style:parent-style-name="Internetlink" style:family="text">
      <style:text-properties style:font-name-complex="Calibri" fo:language="pl" fo:country="PL" style:language-asian="hi" style:country-asian="IN" style:language-complex="hi" style:country-complex="IN"/>
    </style:style>
    <style:style style:name="T572" style:parent-style-name="Domyślnaczcionkaakapitu" style:family="text">
      <style:text-properties style:language-asian="hi" style:country-asian="IN" style:language-complex="hi" style:country-complex="IN"/>
    </style:style>
    <style:style style:name="T573" style:parent-style-name="Domyślnaczcionkaakapitu" style:family="text">
      <style:text-properties style:language-asian="hi" style:country-asian="IN" style:language-complex="hi" style:country-complex="IN"/>
    </style:style>
    <style:style style:name="T574" style:parent-style-name="Domyślnaczcionkaakapitu" style:family="text">
      <style:text-properties style:language-asian="hi" style:country-asian="IN" style:language-complex="hi" style:country-complex="IN"/>
    </style:style>
    <style:style style:name="P575" style:parent-style-name="Cytaty" style:family="paragraph">
      <style:text-properties style:language-asian="hi" style:country-asian="IN" style:language-complex="hi" style:country-complex="IN"/>
    </style:style>
    <style:style style:name="P576" style:parent-style-name="Cytaty" style:family="paragraph">
      <style:text-properties style:language-asian="hi" style:country-asian="IN" style:language-complex="hi" style:country-complex="IN"/>
    </style:style>
    <style:style style:name="P577" style:parent-style-name="Cytaty" style:family="paragraph">
      <style:text-properties style:language-asian="hi" style:country-asian="IN" style:language-complex="hi" style:country-complex="IN"/>
    </style:style>
    <style:style style:name="P578" style:parent-style-name="Cytaty" style:family="paragraph">
      <style:text-properties style:language-asian="hi" style:country-asian="IN" style:language-complex="hi" style:country-complex="IN"/>
    </style:style>
    <style:style style:name="P579" style:parent-style-name="Cytaty" style:family="paragraph">
      <style:text-properties style:language-asian="hi" style:country-asian="IN" style:language-complex="hi" style:country-complex="IN"/>
    </style:style>
    <style:style style:name="P580" style:parent-style-name="Cytaty" style:family="paragraph">
      <style:text-properties style:language-asian="hi" style:country-asian="IN" style:language-complex="hi" style:country-complex="IN"/>
    </style:style>
    <style:style style:name="T581" style:parent-style-name="Domyślnaczcionkaakapitu" style:family="text">
      <style:text-properties style:language-asian="hi" style:country-asian="IN" style:language-complex="hi" style:country-complex="IN"/>
    </style:style>
    <style:style style:name="T582" style:parent-style-name="Domyślnaczcionkaakapitu" style:family="text">
      <style:text-properties style:language-asian="hi" style:country-asian="IN" style:language-complex="hi" style:country-complex="IN"/>
    </style:style>
    <style:style style:name="T583" style:parent-style-name="Domyślnaczcionkaakapitu" style:family="text">
      <style:text-properties style:language-asian="hi" style:country-asian="IN" style:language-complex="hi" style:country-complex="IN"/>
    </style:style>
    <style:style style:name="T584" style:parent-style-name="Domyślnaczcionkaakapitu" style:family="text">
      <style:text-properties style:language-asian="hi" style:country-asian="IN" style:language-complex="hi" style:country-complex="IN"/>
    </style:style>
    <style:style style:name="T585" style:parent-style-name="Domyślnaczcionkaakapitu" style:family="text">
      <style:text-properties style:language-asian="hi" style:country-asian="IN" style:language-complex="hi" style:country-complex="IN"/>
    </style:style>
    <style:style style:name="T586" style:parent-style-name="Domyślnaczcionkaakapitu" style:family="text">
      <style:text-properties style:language-asian="hi" style:country-asian="IN" style:language-complex="hi" style:country-complex="IN"/>
    </style:style>
    <style:style style:name="T587" style:parent-style-name="Domyślnaczcionkaakapitu" style:family="text">
      <style:text-properties style:language-asian="hi" style:country-asian="IN" style:language-complex="hi" style:country-complex="IN"/>
    </style:style>
    <style:style style:name="T588" style:parent-style-name="Domyślnaczcionkaakapitu" style:family="text">
      <style:text-properties style:language-asian="hi" style:country-asian="IN" style:language-complex="hi" style:country-complex="IN"/>
    </style:style>
    <style:style style:name="P589" style:parent-style-name="Cytaty" style:family="paragraph">
      <style:text-properties style:language-asian="hi" style:country-asian="IN" style:language-complex="hi" style:country-complex="IN"/>
    </style:style>
    <style:style style:name="P590" style:parent-style-name="Cytaty" style:family="paragraph">
      <style:text-properties style:language-asian="hi" style:country-asian="IN" style:language-complex="hi" style:country-complex="IN"/>
    </style:style>
    <style:style style:name="P591" style:parent-style-name="Cytaty" style:family="paragraph">
      <style:text-properties style:language-asian="hi" style:country-asian="IN" style:language-complex="hi" style:country-complex="IN"/>
    </style:style>
    <style:style style:name="P592" style:parent-style-name="Cytaty" style:family="paragraph">
      <style:text-properties style:language-asian="hi" style:country-asian="IN" style:language-complex="hi" style:country-complex="IN"/>
    </style:style>
    <style:style style:name="P593" style:parent-style-name="Cytaty" style:family="paragraph">
      <style:text-properties style:language-asian="hi" style:country-asian="IN" style:language-complex="hi" style:country-complex="IN"/>
    </style:style>
    <style:style style:name="P594" style:parent-style-name="Cytaty" style:family="paragraph">
      <style:text-properties style:language-asian="hi" style:country-asian="IN" style:language-complex="hi" style:country-complex="IN"/>
    </style:style>
    <style:style style:name="P595" style:parent-style-name="Cytaty" style:family="paragraph">
      <style:text-properties style:language-asian="hi" style:country-asian="IN" style:language-complex="hi" style:country-complex="IN"/>
    </style:style>
    <style:style style:name="P596" style:parent-style-name="Cytaty" style:family="paragraph">
      <style:text-properties style:language-asian="hi" style:country-asian="IN" style:language-complex="hi" style:country-complex="IN"/>
    </style:style>
    <style:style style:name="P597" style:parent-style-name="Cytaty" style:family="paragraph">
      <style:text-properties style:language-asian="hi" style:country-asian="IN" style:language-complex="hi" style:country-complex="IN"/>
    </style:style>
    <style:style style:name="P598" style:parent-style-name="Cytaty" style:family="paragraph">
      <style:text-properties style:language-asian="hi" style:country-asian="IN" style:language-complex="hi" style:country-complex="IN"/>
    </style:style>
    <style:style style:name="P599" style:parent-style-name="Cytaty" style:family="paragraph">
      <style:text-properties style:language-asian="hi" style:country-asian="IN" style:language-complex="hi" style:country-complex="IN"/>
    </style:style>
    <style:style style:name="P600" style:parent-style-name="Cytaty" style:family="paragraph">
      <style:text-properties style:language-asian="hi" style:country-asian="IN" style:language-complex="hi" style:country-complex="IN"/>
    </style:style>
    <style:style style:name="P601" style:parent-style-name="Cytaty" style:family="paragraph">
      <style:text-properties style:language-asian="hi" style:country-asian="IN" style:language-complex="hi" style:country-complex="IN"/>
    </style:style>
    <style:style style:name="P602" style:parent-style-name="Cytaty" style:family="paragraph">
      <style:text-properties style:language-asian="hi" style:country-asian="IN" style:language-complex="hi" style:country-complex="IN"/>
    </style:style>
    <style:style style:name="P603" style:parent-style-name="Cytaty" style:family="paragraph">
      <style:text-properties style:language-asian="hi" style:country-asian="IN" style:language-complex="hi" style:country-complex="IN"/>
    </style:style>
    <style:style style:name="P604" style:parent-style-name="Cytaty" style:family="paragraph">
      <style:text-properties style:language-asian="hi" style:country-asian="IN" style:language-complex="hi" style:country-complex="IN"/>
    </style:style>
    <style:style style:name="P605" style:parent-style-name="Cytaty" style:family="paragraph">
      <style:text-properties style:language-asian="hi" style:country-asian="IN" style:language-complex="hi" style:country-complex="IN"/>
    </style:style>
    <style:style style:name="P606" style:parent-style-name="Cytaty" style:family="paragraph">
      <style:text-properties style:language-asian="hi" style:country-asian="IN" style:language-complex="hi" style:country-complex="IN"/>
    </style:style>
    <style:style style:name="P607" style:parent-style-name="Cytaty" style:family="paragraph">
      <style:text-properties style:language-asian="hi" style:country-asian="IN" style:language-complex="hi" style:country-complex="IN"/>
    </style:style>
    <style:style style:name="P608" style:parent-style-name="Cytaty" style:family="paragraph">
      <style:text-properties style:language-asian="hi" style:country-asian="IN" style:language-complex="hi" style:country-complex="IN"/>
    </style:style>
    <style:style style:name="P609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T610" style:parent-style-name="Domyślnaczcionkaakapitu" style:family="text">
      <style:text-properties style:language-asian="hi" style:country-asian="IN" style:language-complex="hi" style:country-complex="IN"/>
    </style:style>
    <style:style style:name="T611" style:parent-style-name="Domyślnaczcionkaakapitu" style:family="text">
      <style:text-properties style:language-asian="hi" style:country-asian="IN" style:language-complex="hi" style:country-complex="IN"/>
    </style:style>
    <style:style style:name="P612" style:parent-style-name="Cytaty" style:family="paragraph">
      <style:text-properties style:language-asian="hi" style:country-asian="IN" style:language-complex="hi" style:country-complex="IN"/>
    </style:style>
    <style:style style:name="P613" style:parent-style-name="Cytaty" style:family="paragraph">
      <style:text-properties style:language-asian="hi" style:country-asian="IN" style:language-complex="hi" style:country-complex="IN"/>
    </style:style>
    <style:style style:name="P614" style:parent-style-name="Cytaty" style:family="paragraph">
      <style:text-properties style:language-asian="hi" style:country-asian="IN" style:language-complex="hi" style:country-complex="IN"/>
    </style:style>
    <style:style style:name="P615" style:parent-style-name="Cytaty" style:family="paragraph">
      <style:text-properties style:language-asian="hi" style:country-asian="IN" style:language-complex="hi" style:country-complex="IN"/>
    </style:style>
    <style:style style:name="P616" style:parent-style-name="Cytaty" style:family="paragraph">
      <style:text-properties style:language-asian="hi" style:country-asian="IN" style:language-complex="hi" style:country-complex="IN"/>
    </style:style>
    <style:style style:name="P617" style:parent-style-name="Cytaty" style:family="paragraph">
      <style:text-properties style:language-asian="hi" style:country-asian="IN" style:language-complex="hi" style:country-complex="IN"/>
    </style:style>
    <style:style style:name="P618" style:parent-style-name="Cytaty" style:family="paragraph">
      <style:text-properties style:language-asian="hi" style:country-asian="IN" style:language-complex="hi" style:country-complex="IN"/>
    </style:style>
    <style:style style:name="P619" style:parent-style-name="Cytaty" style:family="paragraph">
      <style:text-properties style:language-asian="hi" style:country-asian="IN" style:language-complex="hi" style:country-complex="IN"/>
    </style:style>
    <style:style style:name="P620" style:parent-style-name="Cytaty" style:family="paragraph">
      <style:text-properties style:language-asian="hi" style:country-asian="IN" style:language-complex="hi" style:country-complex="IN"/>
    </style:style>
    <style:style style:name="P621" style:parent-style-name="Cytaty" style:family="paragraph">
      <style:text-properties style:language-asian="hi" style:country-asian="IN" style:language-complex="hi" style:country-complex="IN"/>
    </style:style>
    <style:style style:name="P622" style:parent-style-name="Cytaty" style:family="paragraph">
      <style:text-properties style:language-asian="hi" style:country-asian="IN" style:language-complex="hi" style:country-complex="IN"/>
    </style:style>
    <style:style style:name="P623" style:parent-style-name="Cytaty" style:family="paragraph">
      <style:text-properties style:language-asian="hi" style:country-asian="IN" style:language-complex="hi" style:country-complex="IN"/>
    </style:style>
    <style:style style:name="P624" style:parent-style-name="Cytaty" style:family="paragraph">
      <style:text-properties style:language-asian="hi" style:country-asian="IN" style:language-complex="hi" style:country-complex="IN"/>
    </style:style>
    <style:style style:name="P625" style:parent-style-name="Cytaty" style:family="paragraph">
      <style:text-properties style:language-asian="hi" style:country-asian="IN" style:language-complex="hi" style:country-complex="IN"/>
    </style:style>
    <style:style style:name="P626" style:parent-style-name="Cytaty" style:family="paragraph">
      <style:text-properties style:language-asian="hi" style:country-asian="IN" style:language-complex="hi" style:country-complex="IN"/>
    </style:style>
    <style:style style:name="P627" style:parent-style-name="Cytaty" style:family="paragraph">
      <style:text-properties style:language-asian="hi" style:country-asian="IN" style:language-complex="hi" style:country-complex="IN"/>
    </style:style>
    <style:style style:name="P628" style:parent-style-name="Cytaty" style:family="paragraph">
      <style:text-properties style:language-asian="hi" style:country-asian="IN" style:language-complex="hi" style:country-complex="IN"/>
    </style:style>
    <style:style style:name="P629" style:parent-style-name="Cytaty" style:family="paragraph">
      <style:text-properties style:language-asian="hi" style:country-asian="IN" style:language-complex="hi" style:country-complex="IN"/>
    </style:style>
    <style:style style:name="P630" style:parent-style-name="Cytaty" style:family="paragraph">
      <style:text-properties style:language-asian="hi" style:country-asian="IN" style:language-complex="hi" style:country-complex="IN"/>
    </style:style>
    <style:style style:name="P631" style:parent-style-name="Cytaty" style:family="paragraph">
      <style:text-properties style:language-asian="hi" style:country-asian="IN" style:language-complex="hi" style:country-complex="IN"/>
    </style:style>
    <style:style style:name="T632" style:parent-style-name="Domyślnaczcionkaakapitu" style:family="text">
      <style:text-properties style:language-asian="hi" style:country-asian="IN" style:language-complex="hi" style:country-complex="IN"/>
    </style:style>
    <style:style style:name="P633" style:parent-style-name="Cytaty" style:family="paragraph">
      <style:text-properties style:language-asian="hi" style:country-asian="IN" style:language-complex="hi" style:country-complex="IN"/>
    </style:style>
    <style:style style:name="P634" style:parent-style-name="Cytaty" style:family="paragraph">
      <style:text-properties style:language-asian="hi" style:country-asian="IN" style:language-complex="hi" style:country-complex="IN"/>
    </style:style>
    <style:style style:name="P635" style:parent-style-name="Cytaty" style:family="paragraph">
      <style:text-properties style:language-asian="hi" style:country-asian="IN" style:language-complex="hi" style:country-complex="IN"/>
    </style:style>
    <style:style style:name="P636" style:parent-style-name="Cytaty" style:family="paragraph">
      <style:text-properties style:language-asian="hi" style:country-asian="IN" style:language-complex="hi" style:country-complex="IN"/>
    </style:style>
    <style:style style:name="P637" style:parent-style-name="Cytaty" style:family="paragraph">
      <style:text-properties style:language-asian="hi" style:country-asian="IN" style:language-complex="hi" style:country-complex="IN"/>
    </style:style>
    <style:style style:name="P638" style:parent-style-name="Cytaty" style:family="paragraph">
      <style:text-properties style:language-asian="hi" style:country-asian="IN" style:language-complex="hi" style:country-complex="IN"/>
    </style:style>
    <style:style style:name="P639" style:parent-style-name="Cytaty" style:family="paragraph">
      <style:text-properties style:language-asian="hi" style:country-asian="IN" style:language-complex="hi" style:country-complex="IN"/>
    </style:style>
    <style:style style:name="P640" style:parent-style-name="Cytaty" style:family="paragraph">
      <style:text-properties style:language-asian="hi" style:country-asian="IN" style:language-complex="hi" style:country-complex="IN"/>
    </style:style>
    <style:style style:name="P641" style:parent-style-name="Cytaty" style:family="paragraph">
      <style:text-properties style:language-asian="hi" style:country-asian="IN" style:language-complex="hi" style:country-complex="IN"/>
    </style:style>
    <style:style style:name="P642" style:parent-style-name="Cytaty" style:family="paragraph">
      <style:text-properties style:language-asian="hi" style:country-asian="IN" style:language-complex="hi" style:country-complex="IN"/>
    </style:style>
    <style:style style:name="P643" style:parent-style-name="Cytaty" style:family="paragraph">
      <style:text-properties style:language-asian="hi" style:country-asian="IN" style:language-complex="hi" style:country-complex="IN"/>
    </style:style>
    <style:style style:name="P644" style:parent-style-name="Cytaty" style:family="paragraph">
      <style:text-properties style:language-asian="hi" style:country-asian="IN" style:language-complex="hi" style:country-complex="IN"/>
    </style:style>
    <style:style style:name="P645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T646" style:parent-style-name="Domyślnaczcionkaakapitu" style:family="text">
      <style:text-properties style:language-asian="hi" style:country-asian="IN" style:language-complex="hi" style:country-complex="IN"/>
    </style:style>
    <style:style style:name="T647" style:parent-style-name="Domyślnaczcionkaakapitu" style:family="text">
      <style:text-properties style:language-asian="hi" style:country-asian="IN" style:language-complex="hi" style:country-complex="IN"/>
    </style:style>
    <style:style style:name="TableColumn649" style:family="table-column">
      <style:table-column-properties style:column-width="2.1312in" style:use-optimal-column-width="false"/>
    </style:style>
    <style:style style:name="TableColumn650" style:family="table-column">
      <style:table-column-properties style:column-width="2.1312in" style:use-optimal-column-width="false"/>
    </style:style>
    <style:style style:name="TableColumn651" style:family="table-column">
      <style:table-column-properties style:column-width="2.218in" style:use-optimal-column-width="false"/>
    </style:style>
    <style:style style:name="Table648" style:family="table">
      <style:table-properties style:width="6.4805in" fo:margin-left="-0.1131in" table:align="left"/>
    </style:style>
    <style:style style:name="TableRow652" style:family="table-row">
      <style:table-row-properties style:use-optimal-row-height="false"/>
    </style:style>
    <style:style style:name="TableCell653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68in" fo:padding-bottom="0in" fo:padding-right="0.075in"/>
    </style:style>
    <style:style style:name="P654" style:parent-style-name="Cytaty" style:family="paragraph">
      <style:text-properties style:language-asian="hi" style:country-asian="IN" style:language-complex="hi" style:country-complex="IN"/>
    </style:style>
    <style:style style:name="TableCell655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68in" fo:padding-bottom="0in" fo:padding-right="0.075in"/>
    </style:style>
    <style:style style:name="P656" style:parent-style-name="Cytaty" style:family="paragraph">
      <style:text-properties style:language-asian="hi" style:country-asian="IN" style:language-complex="hi" style:country-complex="IN"/>
    </style:style>
    <style:style style:name="TableCell657" style:family="table-cell">
      <style:table-cell-properties fo:border="0.0069in solid #000001" fo:background-color="#FFFFFF" style:writing-mode="lr-tb" fo:padding-top="0in" fo:padding-left="0.068in" fo:padding-bottom="0in" fo:padding-right="0.075in"/>
    </style:style>
    <style:style style:name="P658" style:parent-style-name="Cytaty" style:family="paragraph">
      <style:text-properties style:language-asian="hi" style:country-asian="IN" style:language-complex="hi" style:country-complex="IN"/>
    </style:style>
    <style:style style:name="TableRow659" style:family="table-row">
      <style:table-row-properties style:use-optimal-row-height="false"/>
    </style:style>
    <style:style style:name="TableCell660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68in" fo:padding-bottom="0in" fo:padding-right="0.075in"/>
    </style:style>
    <style:style style:name="P661" style:parent-style-name="Cytaty" style:family="paragraph">
      <style:text-properties style:language-asian="hi" style:country-asian="IN" style:language-complex="hi" style:country-complex="IN"/>
    </style:style>
    <style:style style:name="TableCell662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68in" fo:padding-bottom="0in" fo:padding-right="0.075in"/>
    </style:style>
    <style:style style:name="P663" style:parent-style-name="Cytaty" style:family="paragraph">
      <style:text-properties style:language-asian="hi" style:country-asian="IN" style:language-complex="hi" style:country-complex="IN"/>
    </style:style>
    <style:style style:name="TableCell664" style:family="table-cell">
      <style:table-cell-properties fo:border="0.0069in solid #000001" fo:background-color="#FFFFFF" style:writing-mode="lr-tb" fo:padding-top="0in" fo:padding-left="0.068in" fo:padding-bottom="0in" fo:padding-right="0.075in"/>
    </style:style>
    <style:style style:name="P665" style:parent-style-name="Cytaty" style:family="paragraph">
      <style:text-properties style:language-asian="hi" style:country-asian="IN" style:language-complex="hi" style:country-complex="IN"/>
    </style:style>
    <style:style style:name="TableRow666" style:family="table-row">
      <style:table-row-properties style:use-optimal-row-height="false"/>
    </style:style>
    <style:style style:name="TableCell667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68in" fo:padding-bottom="0in" fo:padding-right="0.075in"/>
    </style:style>
    <style:style style:name="P668" style:parent-style-name="Cytaty" style:family="paragraph">
      <style:text-properties style:language-asian="hi" style:country-asian="IN" style:language-complex="hi" style:country-complex="IN"/>
    </style:style>
    <style:style style:name="TableCell669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68in" fo:padding-bottom="0in" fo:padding-right="0.075in"/>
    </style:style>
    <style:style style:name="P670" style:parent-style-name="Cytaty" style:family="paragraph">
      <style:text-properties style:language-asian="hi" style:country-asian="IN" style:language-complex="hi" style:country-complex="IN"/>
    </style:style>
    <style:style style:name="TableCell671" style:family="table-cell">
      <style:table-cell-properties fo:border="0.0069in solid #000001" fo:background-color="#FFFFFF" style:writing-mode="lr-tb" fo:padding-top="0in" fo:padding-left="0.068in" fo:padding-bottom="0in" fo:padding-right="0.075in"/>
    </style:style>
    <style:style style:name="P672" style:parent-style-name="Cytaty" style:family="paragraph">
      <style:text-properties style:language-asian="hi" style:country-asian="IN" style:language-complex="hi" style:country-complex="IN"/>
    </style:style>
    <style:style style:name="TableRow673" style:family="table-row">
      <style:table-row-properties style:use-optimal-row-height="false"/>
    </style:style>
    <style:style style:name="TableCell674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68in" fo:padding-bottom="0in" fo:padding-right="0.075in"/>
    </style:style>
    <style:style style:name="P675" style:parent-style-name="Cytaty" style:family="paragraph">
      <style:text-properties style:language-asian="hi" style:country-asian="IN" style:language-complex="hi" style:country-complex="IN"/>
    </style:style>
    <style:style style:name="TableCell676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68in" fo:padding-bottom="0in" fo:padding-right="0.075in"/>
    </style:style>
    <style:style style:name="P677" style:parent-style-name="Cytaty" style:family="paragraph">
      <style:text-properties style:language-asian="hi" style:country-asian="IN" style:language-complex="hi" style:country-complex="IN"/>
    </style:style>
    <style:style style:name="TableCell678" style:family="table-cell">
      <style:table-cell-properties fo:border="0.0069in solid #000001" fo:background-color="#FFFFFF" style:writing-mode="lr-tb" fo:padding-top="0in" fo:padding-left="0.068in" fo:padding-bottom="0in" fo:padding-right="0.075in"/>
    </style:style>
    <style:style style:name="P679" style:parent-style-name="Cytaty" style:family="paragraph">
      <style:text-properties style:language-asian="hi" style:country-asian="IN" style:language-complex="hi" style:country-complex="IN"/>
    </style:style>
    <style:style style:name="TableRow680" style:family="table-row">
      <style:table-row-properties style:use-optimal-row-height="false"/>
    </style:style>
    <style:style style:name="TableCell681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68in" fo:padding-bottom="0in" fo:padding-right="0.075in"/>
    </style:style>
    <style:style style:name="P682" style:parent-style-name="Cytaty" style:family="paragraph">
      <style:text-properties style:language-asian="hi" style:country-asian="IN" style:language-complex="hi" style:country-complex="IN"/>
    </style:style>
    <style:style style:name="TableCell683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68in" fo:padding-bottom="0in" fo:padding-right="0.075in"/>
    </style:style>
    <style:style style:name="P684" style:parent-style-name="Cytaty" style:family="paragraph">
      <style:text-properties style:language-asian="hi" style:country-asian="IN" style:language-complex="hi" style:country-complex="IN"/>
    </style:style>
    <style:style style:name="TableCell685" style:family="table-cell">
      <style:table-cell-properties fo:border="0.0069in solid #000001" fo:background-color="#FFFFFF" style:writing-mode="lr-tb" fo:padding-top="0in" fo:padding-left="0.068in" fo:padding-bottom="0in" fo:padding-right="0.075in"/>
    </style:style>
    <style:style style:name="P686" style:parent-style-name="Cytaty" style:family="paragraph">
      <style:text-properties style:language-asian="hi" style:country-asian="IN" style:language-complex="hi" style:country-complex="IN"/>
    </style:style>
    <style:style style:name="TableRow687" style:family="table-row">
      <style:table-row-properties style:use-optimal-row-height="false"/>
    </style:style>
    <style:style style:name="TableCell688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68in" fo:padding-bottom="0in" fo:padding-right="0.075in"/>
    </style:style>
    <style:style style:name="P689" style:parent-style-name="Cytaty" style:family="paragraph">
      <style:text-properties style:language-asian="hi" style:country-asian="IN" style:language-complex="hi" style:country-complex="IN"/>
    </style:style>
    <style:style style:name="TableCell690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68in" fo:padding-bottom="0in" fo:padding-right="0.075in"/>
    </style:style>
    <style:style style:name="P691" style:parent-style-name="Cytaty" style:family="paragraph">
      <style:text-properties style:language-asian="hi" style:country-asian="IN" style:language-complex="hi" style:country-complex="IN"/>
    </style:style>
    <style:style style:name="TableCell692" style:family="table-cell">
      <style:table-cell-properties fo:border="0.0069in solid #000001" fo:background-color="#FFFFFF" style:writing-mode="lr-tb" fo:padding-top="0in" fo:padding-left="0.068in" fo:padding-bottom="0in" fo:padding-right="0.075in"/>
    </style:style>
    <style:style style:name="P693" style:parent-style-name="Cytaty" style:family="paragraph">
      <style:text-properties style:language-asian="hi" style:country-asian="IN" style:language-complex="hi" style:country-complex="IN"/>
    </style:style>
    <style:style style:name="TableRow694" style:family="table-row">
      <style:table-row-properties style:use-optimal-row-height="false"/>
    </style:style>
    <style:style style:name="TableCell695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68in" fo:padding-bottom="0in" fo:padding-right="0.075in"/>
    </style:style>
    <style:style style:name="P696" style:parent-style-name="Cytaty" style:family="paragraph">
      <style:text-properties style:language-asian="hi" style:country-asian="IN" style:language-complex="hi" style:country-complex="IN"/>
    </style:style>
    <style:style style:name="TableCell697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68in" fo:padding-bottom="0in" fo:padding-right="0.075in"/>
    </style:style>
    <style:style style:name="P698" style:parent-style-name="Cytaty" style:family="paragraph">
      <style:text-properties style:language-asian="hi" style:country-asian="IN" style:language-complex="hi" style:country-complex="IN"/>
    </style:style>
    <style:style style:name="TableCell699" style:family="table-cell">
      <style:table-cell-properties fo:border="0.0069in solid #000001" fo:background-color="#FFFFFF" style:writing-mode="lr-tb" fo:padding-top="0in" fo:padding-left="0.068in" fo:padding-bottom="0in" fo:padding-right="0.075in"/>
    </style:style>
    <style:style style:name="P700" style:parent-style-name="Cytaty" style:family="paragraph">
      <style:text-properties style:language-asian="hi" style:country-asian="IN" style:language-complex="hi" style:country-complex="IN"/>
    </style:style>
    <style:style style:name="P701" style:parent-style-name="Cytaty" style:family="paragraph">
      <style:text-properties style:language-asian="hi" style:country-asian="IN" style:language-complex="hi" style:country-complex="IN"/>
    </style:style>
    <style:style style:name="P702" style:parent-style-name="Cytaty" style:family="paragraph">
      <style:text-properties style:language-asian="hi" style:country-asian="IN" style:language-complex="hi" style:country-complex="IN"/>
    </style:style>
    <style:style style:name="P703" style:parent-style-name="Cytaty" style:family="paragraph">
      <style:text-properties style:language-asian="hi" style:country-asian="IN" style:language-complex="hi" style:country-complex="IN"/>
    </style:style>
    <style:style style:name="TableColumn705" style:family="table-column">
      <style:table-column-properties style:column-width="2.3736in" style:use-optimal-column-width="false"/>
    </style:style>
    <style:style style:name="TableColumn706" style:family="table-column">
      <style:table-column-properties style:column-width="1.4618in" style:use-optimal-column-width="false"/>
    </style:style>
    <style:style style:name="Table704" style:family="table">
      <style:table-properties style:width="3.8354in" fo:margin-left="0.0034in" table:align="left"/>
    </style:style>
    <style:style style:name="TableRow707" style:family="table-row">
      <style:table-row-properties style:min-row-height="0.4465in" style:use-optimal-row-height="false"/>
    </style:style>
    <style:style style:name="TableCell708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16in" fo:padding-left="0.0347in" fo:padding-bottom="0.0416in" fo:padding-right="0.0416in"/>
    </style:style>
    <style:style style:name="P709" style:parent-style-name="Cytaty" style:family="paragraph">
      <style:text-properties style:language-asian="hi" style:country-asian="IN" style:language-complex="hi" style:country-complex="IN"/>
    </style:style>
    <style:style style:name="TableCell710" style:family="table-cell">
      <style:table-cell-properties fo:border="0.0069in solid #000001" fo:background-color="#FFFFFF" style:writing-mode="lr-tb" fo:padding-top="0.0416in" fo:padding-left="0.0347in" fo:padding-bottom="0.0416in" fo:padding-right="0.0416in"/>
    </style:style>
    <style:style style:name="P711" style:parent-style-name="Cytaty" style:family="paragraph">
      <style:text-properties style:language-asian="hi" style:country-asian="IN" style:language-complex="hi" style:country-complex="IN"/>
    </style:style>
    <style:style style:name="TableRow712" style:family="table-row">
      <style:table-row-properties style:min-row-height="0.3375in" style:use-optimal-row-height="false"/>
    </style:style>
    <style:style style:name="TableCell713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16in" fo:padding-left="0.0347in" fo:padding-bottom="0.0416in" fo:padding-right="0.0416in"/>
    </style:style>
    <style:style style:name="P714" style:parent-style-name="Cytaty" style:family="paragraph">
      <style:text-properties style:language-asian="hi" style:country-asian="IN" style:language-complex="hi" style:country-complex="IN"/>
    </style:style>
    <style:style style:name="TableCell715" style:family="table-cell">
      <style:table-cell-properties fo:border="0.0069in solid #000001" fo:background-color="#FFFFFF" style:writing-mode="lr-tb" fo:padding-top="0.0416in" fo:padding-left="0.0347in" fo:padding-bottom="0.0416in" fo:padding-right="0.0416in"/>
    </style:style>
    <style:style style:name="P716" style:parent-style-name="Cytaty" style:family="paragraph">
      <style:text-properties style:language-asian="hi" style:country-asian="IN" style:language-complex="hi" style:country-complex="IN"/>
    </style:style>
    <style:style style:name="TableRow717" style:family="table-row">
      <style:table-row-properties style:min-row-height="0.4472in" style:use-optimal-row-height="false"/>
    </style:style>
    <style:style style:name="TableCell718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16in" fo:padding-left="0.0347in" fo:padding-bottom="0.0416in" fo:padding-right="0.0416in"/>
    </style:style>
    <style:style style:name="P719" style:parent-style-name="Cytaty" style:family="paragraph">
      <style:text-properties style:language-asian="hi" style:country-asian="IN" style:language-complex="hi" style:country-complex="IN"/>
    </style:style>
    <style:style style:name="TableCell720" style:family="table-cell">
      <style:table-cell-properties fo:border="0.0069in solid #000001" fo:background-color="#FFFFFF" style:writing-mode="lr-tb" fo:padding-top="0.0416in" fo:padding-left="0.0347in" fo:padding-bottom="0.0416in" fo:padding-right="0.0416in"/>
    </style:style>
    <style:style style:name="P721" style:parent-style-name="Cytaty" style:family="paragraph">
      <style:text-properties style:language-asian="hi" style:country-asian="IN" style:language-complex="hi" style:country-complex="IN"/>
    </style:style>
    <style:style style:name="TableRow722" style:family="table-row">
      <style:table-row-properties style:min-row-height="0.4465in" style:use-optimal-row-height="false"/>
    </style:style>
    <style:style style:name="TableCell723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16in" fo:padding-left="0.0347in" fo:padding-bottom="0.0416in" fo:padding-right="0.0416in"/>
    </style:style>
    <style:style style:name="P724" style:parent-style-name="Cytaty" style:family="paragraph">
      <style:text-properties style:language-asian="hi" style:country-asian="IN" style:language-complex="hi" style:country-complex="IN"/>
    </style:style>
    <style:style style:name="TableCell725" style:family="table-cell">
      <style:table-cell-properties fo:border="0.0069in solid #000001" fo:background-color="#FFFFFF" style:writing-mode="lr-tb" fo:padding-top="0.0416in" fo:padding-left="0.0347in" fo:padding-bottom="0.0416in" fo:padding-right="0.0416in"/>
    </style:style>
    <style:style style:name="P726" style:parent-style-name="Cytaty" style:family="paragraph">
      <style:text-properties style:language-asian="hi" style:country-asian="IN" style:language-complex="hi" style:country-complex="IN"/>
    </style:style>
    <style:style style:name="TableRow727" style:family="table-row">
      <style:table-row-properties style:min-row-height="0.4465in" style:use-optimal-row-height="false"/>
    </style:style>
    <style:style style:name="TableCell728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16in" fo:padding-left="0.0347in" fo:padding-bottom="0.0416in" fo:padding-right="0.0416in"/>
    </style:style>
    <style:style style:name="P729" style:parent-style-name="Cytaty" style:family="paragraph">
      <style:text-properties style:language-asian="hi" style:country-asian="IN" style:language-complex="hi" style:country-complex="IN"/>
    </style:style>
    <style:style style:name="TableCell730" style:family="table-cell">
      <style:table-cell-properties fo:border="0.0069in solid #000001" fo:background-color="#FFFFFF" style:writing-mode="lr-tb" fo:padding-top="0.0416in" fo:padding-left="0.0347in" fo:padding-bottom="0.0416in" fo:padding-right="0.0416in"/>
    </style:style>
    <style:style style:name="P731" style:parent-style-name="Cytaty" style:family="paragraph">
      <style:text-properties style:language-asian="hi" style:country-asian="IN" style:language-complex="hi" style:country-complex="IN"/>
    </style:style>
    <style:style style:name="TableRow732" style:family="table-row">
      <style:table-row-properties style:min-row-height="0.4465in" style:use-optimal-row-height="false"/>
    </style:style>
    <style:style style:name="TableCell733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16in" fo:padding-left="0.0347in" fo:padding-bottom="0.0416in" fo:padding-right="0.0416in"/>
    </style:style>
    <style:style style:name="P734" style:parent-style-name="Cytaty" style:family="paragraph">
      <style:text-properties style:language-asian="hi" style:country-asian="IN" style:language-complex="hi" style:country-complex="IN"/>
    </style:style>
    <style:style style:name="P735" style:parent-style-name="Cytaty" style:family="paragraph">
      <style:text-properties style:language-asian="hi" style:country-asian="IN" style:language-complex="hi" style:country-complex="IN"/>
    </style:style>
    <style:style style:name="TableCell736" style:family="table-cell">
      <style:table-cell-properties fo:border="0.0069in solid #000001" fo:background-color="#FFFFFF" style:writing-mode="lr-tb" fo:padding-top="0.0416in" fo:padding-left="0.0347in" fo:padding-bottom="0.0416in" fo:padding-right="0.0416in"/>
    </style:style>
    <style:style style:name="P737" style:parent-style-name="Cytaty" style:family="paragraph">
      <style:text-properties style:language-asian="hi" style:country-asian="IN" style:language-complex="hi" style:country-complex="IN"/>
    </style:style>
    <style:style style:name="TableRow738" style:family="table-row">
      <style:table-row-properties style:min-row-height="0.4465in" style:use-optimal-row-height="false"/>
    </style:style>
    <style:style style:name="TableCell739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16in" fo:padding-left="0.0347in" fo:padding-bottom="0.0416in" fo:padding-right="0.0416in"/>
    </style:style>
    <style:style style:name="P740" style:parent-style-name="Cytaty" style:family="paragraph">
      <style:text-properties style:language-asian="hi" style:country-asian="IN" style:language-complex="hi" style:country-complex="IN"/>
    </style:style>
    <style:style style:name="TableCell741" style:family="table-cell">
      <style:table-cell-properties fo:border="0.0069in solid #000001" fo:background-color="#FFFFFF" style:writing-mode="lr-tb" fo:padding-top="0.0416in" fo:padding-left="0.0347in" fo:padding-bottom="0.0416in" fo:padding-right="0.0416in"/>
    </style:style>
    <style:style style:name="P742" style:parent-style-name="Cytaty" style:family="paragraph">
      <style:text-properties style:language-asian="hi" style:country-asian="IN" style:language-complex="hi" style:country-complex="IN"/>
    </style:style>
    <style:style style:name="P743" style:parent-style-name="Cytaty" style:family="paragraph">
      <style:text-properties style:language-asian="hi" style:country-asian="IN" style:language-complex="hi" style:country-complex="IN"/>
    </style:style>
    <style:style style:name="P744" style:parent-style-name="Cytaty" style:list-style-name="LFO24" style:family="paragraph">
      <style:text-properties style:language-asian="hi" style:country-asian="IN" style:language-complex="hi" style:country-complex="IN"/>
    </style:style>
    <style:style style:name="P745" style:parent-style-name="Cytaty" style:list-style-name="LFO24" style:family="paragraph">
      <style:text-properties style:language-asian="hi" style:country-asian="IN" style:language-complex="hi" style:country-complex="IN"/>
    </style:style>
    <style:style style:name="P746" style:parent-style-name="Cytaty" style:family="paragraph">
      <style:text-properties style:language-asian="hi" style:country-asian="IN" style:language-complex="hi" style:country-complex="IN"/>
    </style:style>
    <style:style style:name="P747" style:parent-style-name="Cytaty" style:family="paragraph">
      <style:text-properties style:language-asian="hi" style:country-asian="IN" style:language-complex="hi" style:country-complex="IN"/>
    </style:style>
    <style:style style:name="P748" style:parent-style-name="Cytaty" style:family="paragraph">
      <style:text-properties style:language-asian="hi" style:country-asian="IN" style:language-complex="hi" style:country-complex="IN"/>
    </style:style>
    <style:style style:name="P749" style:parent-style-name="Cytaty" style:family="paragraph">
      <style:text-properties style:language-asian="hi" style:country-asian="IN" style:language-complex="hi" style:country-complex="IN"/>
    </style:style>
    <style:style style:name="P750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751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752" style:parent-style-name="Cytaty" style:family="paragraph">
      <style:text-properties style:language-asian="hi" style:country-asian="IN" style:language-complex="hi" style:country-complex="IN"/>
    </style:style>
    <style:style style:name="P753" style:parent-style-name="Cytaty" style:family="paragraph">
      <style:text-properties style:language-asian="hi" style:country-asian="IN" style:language-complex="hi" style:country-complex="IN"/>
    </style:style>
    <style:style style:name="P754" style:parent-style-name="Cytaty" style:family="paragraph">
      <style:text-properties style:language-asian="hi" style:country-asian="IN" style:language-complex="hi" style:country-complex="IN"/>
    </style:style>
    <style:style style:name="P755" style:parent-style-name="Cytaty" style:family="paragraph">
      <style:text-properties style:language-asian="hi" style:country-asian="IN" style:language-complex="hi" style:country-complex="IN"/>
    </style:style>
    <style:style style:name="P756" style:parent-style-name="Cytaty" style:family="paragraph">
      <style:text-properties style:language-asian="hi" style:country-asian="IN" style:language-complex="hi" style:country-complex="IN"/>
    </style:style>
    <style:style style:name="P757" style:parent-style-name="Cytaty" style:family="paragraph">
      <style:text-properties style:language-asian="hi" style:country-asian="IN" style:language-complex="hi" style:country-complex="IN"/>
    </style:style>
    <style:style style:name="P758" style:parent-style-name="Cytaty" style:family="paragraph">
      <style:text-properties style:language-asian="hi" style:country-asian="IN" style:language-complex="hi" style:country-complex="IN"/>
    </style:style>
    <style:style style:name="P759" style:parent-style-name="Cytaty" style:family="paragraph">
      <style:text-properties style:language-asian="hi" style:country-asian="IN" style:language-complex="hi" style:country-complex="IN"/>
    </style:style>
    <style:style style:name="P760" style:parent-style-name="Cytaty" style:family="paragraph">
      <style:text-properties style:language-asian="hi" style:country-asian="IN" style:language-complex="hi" style:country-complex="IN"/>
    </style:style>
    <style:style style:name="P761" style:parent-style-name="Cytaty" style:family="paragraph">
      <style:text-properties style:language-asian="hi" style:country-asian="IN" style:language-complex="hi" style:country-complex="IN"/>
    </style:style>
    <style:style style:name="P762" style:parent-style-name="Cytaty" style:family="paragraph">
      <style:text-properties style:language-asian="hi" style:country-asian="IN" style:language-complex="hi" style:country-complex="IN"/>
    </style:style>
    <style:style style:name="P763" style:parent-style-name="Cytaty" style:family="paragraph">
      <style:text-properties style:language-asian="hi" style:country-asian="IN" style:language-complex="hi" style:country-complex="IN"/>
    </style:style>
    <style:style style:name="P764" style:parent-style-name="Cytaty" style:family="paragraph">
      <style:text-properties style:language-asian="hi" style:country-asian="IN" style:language-complex="hi" style:country-complex="IN"/>
    </style:style>
    <style:style style:name="P765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T766" style:parent-style-name="Domyślnaczcionkaakapitu" style:family="text">
      <style:text-properties style:language-asian="hi" style:country-asian="IN" style:language-complex="hi" style:country-complex="IN"/>
    </style:style>
    <style:style style:name="T767" style:parent-style-name="Domyślnaczcionkaakapitu" style:family="text">
      <style:text-properties style:language-asian="hi" style:country-asian="IN" style:language-complex="hi" style:country-complex="IN"/>
    </style:style>
    <style:style style:name="T768" style:parent-style-name="Domyślnaczcionkaakapitu" style:family="text">
      <style:text-properties style:language-asian="hi" style:country-asian="IN" style:language-complex="hi" style:country-complex="IN"/>
    </style:style>
    <style:style style:name="P769" style:parent-style-name="Cytaty" style:family="paragraph">
      <style:text-properties style:language-asian="hi" style:country-asian="IN" style:language-complex="hi" style:country-complex="IN"/>
    </style:style>
    <style:style style:name="P770" style:parent-style-name="Cytaty" style:family="paragraph">
      <style:text-properties style:language-asian="hi" style:country-asian="IN" style:language-complex="hi" style:country-complex="IN"/>
    </style:style>
    <style:style style:name="P771" style:parent-style-name="Cytaty" style:family="paragraph">
      <style:text-properties style:language-asian="hi" style:country-asian="IN" style:language-complex="hi" style:country-complex="IN"/>
    </style:style>
    <style:style style:name="P772" style:parent-style-name="Cytaty" style:family="paragraph">
      <style:text-properties style:language-asian="hi" style:country-asian="IN" style:language-complex="hi" style:country-complex="IN"/>
    </style:style>
    <style:style style:name="TableColumn774" style:family="table-column">
      <style:table-column-properties style:column-width="1.6152in" style:use-optimal-column-width="false"/>
    </style:style>
    <style:style style:name="TableColumn775" style:family="table-column">
      <style:table-column-properties style:column-width="1.6152in" style:use-optimal-column-width="false"/>
    </style:style>
    <style:style style:name="TableColumn776" style:family="table-column">
      <style:table-column-properties style:column-width="1.6493in" style:use-optimal-column-width="false"/>
    </style:style>
    <style:style style:name="TableColumn777" style:family="table-column">
      <style:table-column-properties style:column-width="1.675in" style:use-optimal-column-width="false"/>
    </style:style>
    <style:style style:name="Table773" style:family="table">
      <style:table-properties style:width="6.5548in" fo:margin-left="-0.0486in" table:align="left"/>
    </style:style>
    <style:style style:name="TableRow778" style:family="table-row">
      <style:table-row-properties style:min-row-height="0.8763in" style:use-optimal-row-height="false" fo:keep-together="always"/>
    </style:style>
    <style:style style:name="TableCell779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780" style:parent-style-name="Cytaty" style:family="paragraph">
      <style:text-properties style:language-asian="hi" style:country-asian="IN" style:language-complex="hi" style:country-complex="IN"/>
    </style:style>
    <style:style style:name="P781" style:parent-style-name="Cytaty" style:family="paragraph">
      <style:text-properties style:language-asian="hi" style:country-asian="IN" style:language-complex="hi" style:country-complex="IN"/>
    </style:style>
    <style:style style:name="P782" style:parent-style-name="Cytaty" style:family="paragraph">
      <style:text-properties style:language-asian="hi" style:country-asian="IN" style:language-complex="hi" style:country-complex="IN"/>
    </style:style>
    <style:style style:name="TableCell783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784" style:parent-style-name="Cytaty" style:family="paragraph">
      <style:text-properties style:language-asian="hi" style:country-asian="IN" style:language-complex="hi" style:country-complex="IN"/>
    </style:style>
    <style:style style:name="P785" style:parent-style-name="Cytaty" style:family="paragraph">
      <style:text-properties style:language-asian="hi" style:country-asian="IN" style:language-complex="hi" style:country-complex="IN"/>
    </style:style>
    <style:style style:name="TableRow786" style:family="table-row">
      <style:table-row-properties style:min-row-height="0.9923in" style:use-optimal-row-height="false" fo:keep-together="always"/>
    </style:style>
    <style:style style:name="TableCell787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788" style:parent-style-name="Cytaty" style:family="paragraph">
      <style:text-properties style:language-asian="hi" style:country-asian="IN" style:language-complex="hi" style:country-complex="IN"/>
    </style:style>
    <style:style style:name="TableCell789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790" style:parent-style-name="Cytaty" style:family="paragraph">
      <style:text-properties style:language-asian="hi" style:country-asian="IN" style:language-complex="hi" style:country-complex="IN"/>
    </style:style>
    <style:style style:name="TableCell791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792" style:parent-style-name="Cytaty" style:family="paragraph">
      <style:text-properties style:language-asian="hi" style:country-asian="IN" style:language-complex="hi" style:country-complex="IN"/>
    </style:style>
    <style:style style:name="TableRow793" style:family="table-row">
      <style:table-row-properties style:min-row-height="1.3138in" style:use-optimal-row-height="false"/>
    </style:style>
    <style:style style:name="TableCell794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795" style:parent-style-name="Cytaty" style:family="paragraph">
      <style:text-properties style:language-asian="hi" style:country-asian="IN" style:language-complex="hi" style:country-complex="IN"/>
    </style:style>
    <style:style style:name="TableCell796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797" style:parent-style-name="Cytaty" style:family="paragraph">
      <style:text-properties style:language-asian="hi" style:country-asian="IN" style:language-complex="hi" style:country-complex="IN"/>
    </style:style>
    <style:style style:name="P798" style:parent-style-name="Cytaty" style:family="paragraph">
      <style:text-properties style:language-asian="hi" style:country-asian="IN" style:language-complex="hi" style:country-complex="IN"/>
    </style:style>
    <style:style style:name="TableCell799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800" style:parent-style-name="Cytaty" style:family="paragraph">
      <style:text-properties style:language-asian="hi" style:country-asian="IN" style:language-complex="hi" style:country-complex="IN"/>
    </style:style>
    <style:style style:name="P801" style:parent-style-name="Cytaty" style:family="paragraph">
      <style:text-properties style:language-asian="hi" style:country-asian="IN" style:language-complex="hi" style:country-complex="IN"/>
    </style:style>
    <style:style style:name="P802" style:parent-style-name="Cytaty" style:family="paragraph">
      <style:text-properties style:language-asian="hi" style:country-asian="IN" style:language-complex="hi" style:country-complex="IN"/>
    </style:style>
    <style:style style:name="TableCell803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804" style:parent-style-name="Cytaty" style:family="paragraph">
      <style:text-properties style:language-asian="hi" style:country-asian="IN" style:language-complex="hi" style:country-complex="IN"/>
    </style:style>
    <style:style style:name="P805" style:parent-style-name="Cytaty" style:family="paragraph">
      <style:text-properties style:language-asian="hi" style:country-asian="IN" style:language-complex="hi" style:country-complex="IN"/>
    </style:style>
    <style:style style:name="TableRow806" style:family="table-row">
      <style:table-row-properties style:min-row-height="1.3138in" style:use-optimal-row-height="false"/>
    </style:style>
    <style:style style:name="TableCell807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808" style:parent-style-name="Cytaty" style:family="paragraph">
      <style:text-properties style:language-asian="hi" style:country-asian="IN" style:language-complex="hi" style:country-complex="IN"/>
    </style:style>
    <style:style style:name="TableCell809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810" style:parent-style-name="Cytaty" style:family="paragraph">
      <style:text-properties style:language-asian="hi" style:country-asian="IN" style:language-complex="hi" style:country-complex="IN"/>
    </style:style>
    <style:style style:name="TableCell811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812" style:parent-style-name="Cytaty" style:family="paragraph">
      <style:text-properties style:language-asian="hi" style:country-asian="IN" style:language-complex="hi" style:country-complex="IN"/>
    </style:style>
    <style:style style:name="P813" style:parent-style-name="Cytaty" style:family="paragraph">
      <style:text-properties style:language-asian="hi" style:country-asian="IN" style:language-complex="hi" style:country-complex="IN"/>
    </style:style>
    <style:style style:name="TableCell814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815" style:parent-style-name="Cytaty" style:family="paragraph">
      <style:text-properties style:language-asian="hi" style:country-asian="IN" style:language-complex="hi" style:country-complex="IN"/>
    </style:style>
    <style:style style:name="TableRow816" style:family="table-row">
      <style:table-row-properties style:min-row-height="0.2451in" style:use-optimal-row-height="false"/>
    </style:style>
    <style:style style:name="TableCell817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818" style:parent-style-name="Cytaty" style:family="paragraph">
      <style:text-properties style:language-asian="hi" style:country-asian="IN" style:language-complex="hi" style:country-complex="IN"/>
    </style:style>
    <style:style style:name="TableCell819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820" style:parent-style-name="Cytaty" style:family="paragraph">
      <style:text-properties style:language-asian="hi" style:country-asian="IN" style:language-complex="hi" style:country-complex="IN"/>
    </style:style>
    <style:style style:name="P821" style:parent-style-name="Cytaty" style:family="paragraph">
      <style:text-properties style:language-asian="hi" style:country-asian="IN" style:language-complex="hi" style:country-complex="IN"/>
    </style:style>
    <style:style style:name="TableCell822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823" style:parent-style-name="Cytaty" style:family="paragraph">
      <style:text-properties style:language-asian="hi" style:country-asian="IN" style:language-complex="hi" style:country-complex="IN"/>
    </style:style>
    <style:style style:name="P824" style:parent-style-name="Cytaty" style:family="paragraph">
      <style:text-properties style:language-asian="hi" style:country-asian="IN" style:language-complex="hi" style:country-complex="IN"/>
    </style:style>
    <style:style style:name="TableCell825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826" style:parent-style-name="Cytaty" style:family="paragraph">
      <style:text-properties style:language-asian="hi" style:country-asian="IN" style:language-complex="hi" style:country-complex="IN"/>
    </style:style>
    <style:style style:name="P827" style:parent-style-name="Cytaty" style:family="paragraph">
      <style:text-properties style:language-asian="hi" style:country-asian="IN" style:language-complex="hi" style:country-complex="IN"/>
    </style:style>
    <style:style style:name="TableRow828" style:family="table-row">
      <style:table-row-properties style:min-row-height="1.3138in" style:use-optimal-row-height="false"/>
    </style:style>
    <style:style style:name="TableCell829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830" style:parent-style-name="Cytaty" style:family="paragraph">
      <style:text-properties style:language-asian="hi" style:country-asian="IN" style:language-complex="hi" style:country-complex="IN"/>
    </style:style>
    <style:style style:name="TableCell831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832" style:parent-style-name="Cytaty" style:family="paragraph">
      <style:text-properties style:language-asian="hi" style:country-asian="IN" style:language-complex="hi" style:country-complex="IN"/>
    </style:style>
    <style:style style:name="P833" style:parent-style-name="Cytaty" style:family="paragraph">
      <style:text-properties style:language-asian="hi" style:country-asian="IN" style:language-complex="hi" style:country-complex="IN"/>
    </style:style>
    <style:style style:name="TableCell834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835" style:parent-style-name="Cytaty" style:family="paragraph">
      <style:text-properties style:language-asian="hi" style:country-asian="IN" style:language-complex="hi" style:country-complex="IN"/>
    </style:style>
    <style:style style:name="P836" style:parent-style-name="Cytaty" style:family="paragraph">
      <style:text-properties style:language-asian="hi" style:country-asian="IN" style:language-complex="hi" style:country-complex="IN"/>
    </style:style>
    <style:style style:name="P837" style:parent-style-name="Cytaty" style:family="paragraph">
      <style:text-properties style:language-asian="hi" style:country-asian="IN" style:language-complex="hi" style:country-complex="IN"/>
    </style:style>
    <style:style style:name="TableCell838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839" style:parent-style-name="Cytaty" style:family="paragraph">
      <style:text-properties style:language-asian="hi" style:country-asian="IN" style:language-complex="hi" style:country-complex="IN"/>
    </style:style>
    <style:style style:name="TableRow840" style:family="table-row">
      <style:table-row-properties style:min-row-height="1.3138in" style:use-optimal-row-height="false"/>
    </style:style>
    <style:style style:name="TableCell841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842" style:parent-style-name="Cytaty" style:family="paragraph">
      <style:text-properties style:language-asian="hi" style:country-asian="IN" style:language-complex="hi" style:country-complex="IN"/>
    </style:style>
    <style:style style:name="TableCell843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844" style:parent-style-name="Cytaty" style:family="paragraph">
      <style:text-properties style:language-asian="hi" style:country-asian="IN" style:language-complex="hi" style:country-complex="IN"/>
    </style:style>
    <style:style style:name="TableCell845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846" style:parent-style-name="Cytaty" style:family="paragraph">
      <style:text-properties style:language-asian="hi" style:country-asian="IN" style:language-complex="hi" style:country-complex="IN"/>
    </style:style>
    <style:style style:name="TableCell847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848" style:parent-style-name="Cytaty" style:family="paragraph">
      <style:text-properties style:language-asian="hi" style:country-asian="IN" style:language-complex="hi" style:country-complex="IN"/>
    </style:style>
    <style:style style:name="TableRow849" style:family="table-row">
      <style:table-row-properties style:min-row-height="1.3138in" style:use-optimal-row-height="false"/>
    </style:style>
    <style:style style:name="TableCell850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851" style:parent-style-name="Cytaty" style:family="paragraph">
      <style:text-properties style:language-asian="hi" style:country-asian="IN" style:language-complex="hi" style:country-complex="IN"/>
    </style:style>
    <style:style style:name="TableCell852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853" style:parent-style-name="Cytaty" style:family="paragraph">
      <style:text-properties style:language-asian="hi" style:country-asian="IN" style:language-complex="hi" style:country-complex="IN"/>
    </style:style>
    <style:style style:name="TableCell854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855" style:parent-style-name="Cytaty" style:family="paragraph">
      <style:text-properties style:language-asian="hi" style:country-asian="IN" style:language-complex="hi" style:country-complex="IN"/>
    </style:style>
    <style:style style:name="P856" style:parent-style-name="Cytaty" style:family="paragraph">
      <style:text-properties style:language-asian="hi" style:country-asian="IN" style:language-complex="hi" style:country-complex="IN"/>
    </style:style>
    <style:style style:name="TableCell857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51in" fo:padding-left="0.0034in" fo:padding-bottom="0in" fo:padding-right="0.0006in"/>
    </style:style>
    <style:style style:name="P858" style:parent-style-name="Cytaty" style:family="paragraph">
      <style:text-properties style:language-asian="hi" style:country-asian="IN" style:language-complex="hi" style:country-complex="IN"/>
    </style:style>
    <style:style style:name="P859" style:parent-style-name="Cytaty" style:family="paragraph">
      <style:text-properties style:language-asian="hi" style:country-asian="IN" style:language-complex="hi" style:country-complex="IN"/>
    </style:style>
    <style:style style:name="T860" style:parent-style-name="Domyślnaczcionkaakapitu" style:family="text">
      <style:text-properties style:language-asian="hi" style:country-asian="IN" style:language-complex="hi" style:country-complex="IN"/>
    </style:style>
    <style:style style:name="T861" style:parent-style-name="Domyślnaczcionkaakapitu" style:family="text">
      <style:text-properties style:language-asian="hi" style:country-asian="IN" style:language-complex="hi" style:country-complex="IN"/>
    </style:style>
    <style:style style:name="T862" style:parent-style-name="Domyślnaczcionkaakapitu" style:family="text">
      <style:text-properties style:language-asian="hi" style:country-asian="IN" style:language-complex="hi" style:country-complex="IN"/>
    </style:style>
    <style:style style:name="T863" style:parent-style-name="Domyślnaczcionkaakapitu" style:family="text">
      <style:text-properties style:language-asian="hi" style:country-asian="IN" style:language-complex="hi" style:country-complex="IN"/>
    </style:style>
    <style:style style:name="T864" style:parent-style-name="Domyślnaczcionkaakapitu" style:family="text">
      <style:text-properties style:language-asian="hi" style:country-asian="IN" style:language-complex="hi" style:country-complex="IN"/>
    </style:style>
    <style:style style:name="P865" style:parent-style-name="Cytaty" style:family="paragraph">
      <style:text-properties style:language-asian="hi" style:country-asian="IN" style:language-complex="hi" style:country-complex="IN"/>
    </style:style>
    <style:style style:name="P866" style:parent-style-name="Cytaty" style:family="paragraph">
      <style:text-properties style:language-asian="hi" style:country-asian="IN" style:language-complex="hi" style:country-complex="IN"/>
    </style:style>
    <style:style style:name="P867" style:parent-style-name="Cytaty" style:family="paragraph">
      <style:text-properties style:language-asian="hi" style:country-asian="IN" style:language-complex="hi" style:country-complex="IN"/>
    </style:style>
    <style:style style:name="P868" style:parent-style-name="Cytaty" style:family="paragraph">
      <style:text-properties style:language-asian="hi" style:country-asian="IN" style:language-complex="hi" style:country-complex="IN"/>
    </style:style>
    <style:style style:name="P869" style:parent-style-name="Cytaty" style:family="paragraph">
      <style:text-properties style:language-asian="hi" style:country-asian="IN" style:language-complex="hi" style:country-complex="IN"/>
    </style:style>
    <style:style style:name="P870" style:parent-style-name="Cytaty" style:family="paragraph">
      <style:text-properties style:language-asian="hi" style:country-asian="IN" style:language-complex="hi" style:country-complex="IN"/>
    </style:style>
    <style:style style:name="P871" style:parent-style-name="Cytaty" style:family="paragraph">
      <style:text-properties style:language-asian="hi" style:country-asian="IN" style:language-complex="hi" style:country-complex="IN"/>
    </style:style>
    <style:style style:name="P872" style:parent-style-name="Cytaty" style:family="paragraph">
      <style:text-properties style:language-asian="hi" style:country-asian="IN" style:language-complex="hi" style:country-complex="IN"/>
    </style:style>
    <style:style style:name="P873" style:parent-style-name="Cytaty" style:family="paragraph">
      <style:text-properties style:language-asian="hi" style:country-asian="IN" style:language-complex="hi" style:country-complex="IN"/>
    </style:style>
    <style:style style:name="P874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875" style:parent-style-name="Cytaty" style:family="paragraph">
      <style:text-properties style:language-asian="hi" style:country-asian="IN" style:language-complex="hi" style:country-complex="IN"/>
    </style:style>
    <style:style style:name="P876" style:parent-style-name="Cytaty" style:family="paragraph">
      <style:text-properties style:language-asian="hi" style:country-asian="IN" style:language-complex="hi" style:country-complex="IN"/>
    </style:style>
    <style:style style:name="P877" style:parent-style-name="Cytaty" style:family="paragraph">
      <style:text-properties style:language-asian="hi" style:country-asian="IN" style:language-complex="hi" style:country-complex="IN"/>
    </style:style>
    <style:style style:name="P878" style:parent-style-name="Cytaty" style:family="paragraph">
      <style:text-properties style:language-asian="hi" style:country-asian="IN" style:language-complex="hi" style:country-complex="IN"/>
    </style:style>
    <style:style style:name="P879" style:parent-style-name="Cytaty" style:family="paragraph">
      <style:text-properties style:language-asian="hi" style:country-asian="IN" style:language-complex="hi" style:country-complex="IN"/>
    </style:style>
    <style:style style:name="P880" style:parent-style-name="Cytaty" style:family="paragraph">
      <style:text-properties style:language-asian="hi" style:country-asian="IN" style:language-complex="hi" style:country-complex="IN"/>
    </style:style>
    <style:style style:name="P881" style:parent-style-name="Cytaty" style:family="paragraph">
      <style:text-properties style:language-asian="hi" style:country-asian="IN" style:language-complex="hi" style:country-complex="IN"/>
    </style:style>
    <style:style style:name="P882" style:parent-style-name="Cytaty" style:family="paragraph">
      <style:text-properties style:language-asian="hi" style:country-asian="IN" style:language-complex="hi" style:country-complex="IN"/>
    </style:style>
    <style:style style:name="P883" style:parent-style-name="Cytaty" style:family="paragraph">
      <style:text-properties style:language-asian="hi" style:country-asian="IN" style:language-complex="hi" style:country-complex="IN"/>
    </style:style>
    <style:style style:name="P884" style:parent-style-name="Cytaty" style:family="paragraph">
      <style:text-properties style:language-asian="hi" style:country-asian="IN" style:language-complex="hi" style:country-complex="IN"/>
    </style:style>
    <style:style style:name="P885" style:parent-style-name="Cytaty" style:family="paragraph">
      <style:text-properties style:language-asian="hi" style:country-asian="IN" style:language-complex="hi" style:country-complex="IN"/>
    </style:style>
    <style:style style:name="P886" style:parent-style-name="Cytaty" style:family="paragraph">
      <style:text-properties style:language-asian="hi" style:country-asian="IN" style:language-complex="hi" style:country-complex="IN"/>
    </style:style>
    <style:style style:name="P887" style:parent-style-name="Cytaty" style:family="paragraph">
      <style:text-properties style:language-asian="hi" style:country-asian="IN" style:language-complex="hi" style:country-complex="IN"/>
    </style:style>
    <style:style style:name="P888" style:parent-style-name="Cytaty" style:family="paragraph">
      <style:text-properties style:language-asian="hi" style:country-asian="IN" style:language-complex="hi" style:country-complex="IN"/>
    </style:style>
    <style:style style:name="P889" style:parent-style-name="Cytaty" style:family="paragraph">
      <style:text-properties style:language-asian="hi" style:country-asian="IN" style:language-complex="hi" style:country-complex="IN"/>
    </style:style>
    <style:style style:name="P890" style:parent-style-name="Cytaty" style:family="paragraph">
      <style:text-properties style:language-asian="hi" style:country-asian="IN" style:language-complex="hi" style:country-complex="IN"/>
    </style:style>
    <style:style style:name="P891" style:parent-style-name="Cytaty" style:family="paragraph">
      <style:text-properties style:language-asian="hi" style:country-asian="IN" style:language-complex="hi" style:country-complex="IN"/>
    </style:style>
    <style:style style:name="P892" style:parent-style-name="Cytaty" style:family="paragraph">
      <style:text-properties style:language-asian="hi" style:country-asian="IN" style:language-complex="hi" style:country-complex="IN"/>
    </style:style>
    <style:style style:name="P893" style:parent-style-name="Cytaty" style:family="paragraph">
      <style:text-properties style:language-asian="hi" style:country-asian="IN" style:language-complex="hi" style:country-complex="IN"/>
    </style:style>
    <style:style style:name="P894" style:parent-style-name="Cytaty" style:family="paragraph">
      <style:text-properties style:language-asian="hi" style:country-asian="IN" style:language-complex="hi" style:country-complex="IN"/>
    </style:style>
    <style:style style:name="P895" style:parent-style-name="Cytaty" style:family="paragraph">
      <style:text-properties style:language-asian="hi" style:country-asian="IN" style:language-complex="hi" style:country-complex="IN"/>
    </style:style>
    <style:style style:name="P896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897" style:parent-style-name="Cytaty" style:family="paragraph">
      <style:text-properties style:language-asian="hi" style:country-asian="IN" style:language-complex="hi" style:country-complex="IN"/>
    </style:style>
    <style:style style:name="P898" style:parent-style-name="Cytaty" style:family="paragraph">
      <style:text-properties style:language-asian="hi" style:country-asian="IN" style:language-complex="hi" style:country-complex="IN"/>
    </style:style>
    <style:style style:name="P899" style:parent-style-name="Cytaty" style:family="paragraph">
      <style:text-properties style:language-asian="hi" style:country-asian="IN" style:language-complex="hi" style:country-complex="IN"/>
    </style:style>
    <style:style style:name="P900" style:parent-style-name="Cytaty" style:family="paragraph">
      <style:text-properties style:language-asian="hi" style:country-asian="IN" style:language-complex="hi" style:country-complex="IN"/>
    </style:style>
    <style:style style:name="P901" style:parent-style-name="Cytaty" style:family="paragraph">
      <style:text-properties style:language-asian="hi" style:country-asian="IN" style:language-complex="hi" style:country-complex="IN"/>
    </style:style>
    <style:style style:name="P902" style:parent-style-name="Cytaty" style:family="paragraph">
      <style:text-properties style:language-asian="hi" style:country-asian="IN" style:language-complex="hi" style:country-complex="IN"/>
    </style:style>
    <style:style style:name="P903" style:parent-style-name="Cytaty" style:family="paragraph">
      <style:text-properties style:language-asian="hi" style:country-asian="IN" style:language-complex="hi" style:country-complex="IN"/>
    </style:style>
    <style:style style:name="P904" style:parent-style-name="Cytaty" style:family="paragraph">
      <style:text-properties style:language-asian="hi" style:country-asian="IN" style:language-complex="hi" style:country-complex="IN"/>
    </style:style>
    <style:style style:name="P905" style:parent-style-name="Cytaty" style:family="paragraph">
      <style:text-properties style:language-asian="hi" style:country-asian="IN" style:language-complex="hi" style:country-complex="IN"/>
    </style:style>
    <style:style style:name="P906" style:parent-style-name="Cytaty" style:family="paragraph">
      <style:text-properties style:language-asian="hi" style:country-asian="IN" style:language-complex="hi" style:country-complex="IN"/>
    </style:style>
    <style:style style:name="P907" style:parent-style-name="Cytaty" style:family="paragraph">
      <style:text-properties style:language-asian="hi" style:country-asian="IN" style:language-complex="hi" style:country-complex="IN"/>
    </style:style>
    <style:style style:name="P908" style:parent-style-name="Cytaty" style:family="paragraph">
      <style:text-properties style:language-asian="hi" style:country-asian="IN" style:language-complex="hi" style:country-complex="IN"/>
    </style:style>
    <style:style style:name="P909" style:parent-style-name="Cytaty" style:family="paragraph">
      <style:text-properties style:language-asian="hi" style:country-asian="IN" style:language-complex="hi" style:country-complex="IN"/>
    </style:style>
    <style:style style:name="P910" style:parent-style-name="Cytaty" style:family="paragraph">
      <style:text-properties style:language-asian="hi" style:country-asian="IN" style:language-complex="hi" style:country-complex="IN"/>
    </style:style>
    <style:style style:name="P911" style:parent-style-name="Cytaty" style:family="paragraph">
      <style:text-properties style:language-asian="hi" style:country-asian="IN" style:language-complex="hi" style:country-complex="IN"/>
    </style:style>
    <style:style style:name="P912" style:parent-style-name="Cytaty" style:family="paragraph">
      <style:text-properties style:language-asian="hi" style:country-asian="IN" style:language-complex="hi" style:country-complex="IN"/>
    </style:style>
    <style:style style:name="P913" style:parent-style-name="Cytaty" style:family="paragraph">
      <style:text-properties style:language-asian="hi" style:country-asian="IN" style:language-complex="hi" style:country-complex="IN"/>
    </style:style>
    <style:style style:name="P914" style:parent-style-name="Cytaty" style:family="paragraph">
      <style:text-properties style:language-asian="hi" style:country-asian="IN" style:language-complex="hi" style:country-complex="IN"/>
    </style:style>
    <style:style style:name="P915" style:parent-style-name="Cytaty" style:family="paragraph">
      <style:text-properties style:language-asian="hi" style:country-asian="IN" style:language-complex="hi" style:country-complex="IN"/>
    </style:style>
    <style:style style:name="P916" style:parent-style-name="Cytaty" style:family="paragraph">
      <style:text-properties style:language-asian="hi" style:country-asian="IN" style:language-complex="hi" style:country-complex="IN"/>
    </style:style>
    <style:style style:name="P917" style:parent-style-name="Cytaty" style:family="paragraph">
      <style:text-properties style:language-asian="hi" style:country-asian="IN" style:language-complex="hi" style:country-complex="IN"/>
    </style:style>
    <style:style style:name="P918" style:parent-style-name="Cytaty" style:family="paragraph">
      <style:text-properties style:language-asian="hi" style:country-asian="IN" style:language-complex="hi" style:country-complex="IN"/>
    </style:style>
    <style:style style:name="P919" style:parent-style-name="Cytaty" style:family="paragraph">
      <style:text-properties style:language-asian="hi" style:country-asian="IN" style:language-complex="hi" style:country-complex="IN"/>
    </style:style>
    <style:style style:name="P920" style:parent-style-name="Cytaty" style:family="paragraph">
      <style:text-properties style:language-asian="hi" style:country-asian="IN" style:language-complex="hi" style:country-complex="IN"/>
    </style:style>
    <style:style style:name="P921" style:parent-style-name="Cytaty" style:family="paragraph">
      <style:text-properties style:language-asian="hi" style:country-asian="IN" style:language-complex="hi" style:country-complex="IN"/>
    </style:style>
    <style:style style:name="P922" style:parent-style-name="Cytaty" style:family="paragraph">
      <style:text-properties style:language-asian="hi" style:country-asian="IN" style:language-complex="hi" style:country-complex="IN"/>
    </style:style>
    <style:style style:name="P923" style:parent-style-name="Cytaty" style:family="paragraph">
      <style:text-properties style:language-asian="hi" style:country-asian="IN" style:language-complex="hi" style:country-complex="IN"/>
    </style:style>
    <style:style style:name="P924" style:parent-style-name="Cytaty" style:family="paragraph">
      <style:text-properties style:language-asian="hi" style:country-asian="IN" style:language-complex="hi" style:country-complex="IN"/>
    </style:style>
    <style:style style:name="P925" style:parent-style-name="Cytaty" style:family="paragraph">
      <style:text-properties style:language-asian="hi" style:country-asian="IN" style:language-complex="hi" style:country-complex="IN"/>
    </style:style>
    <style:style style:name="P926" style:parent-style-name="Cytaty" style:family="paragraph">
      <style:text-properties style:language-asian="hi" style:country-asian="IN" style:language-complex="hi" style:country-complex="IN"/>
    </style:style>
    <style:style style:name="P927" style:parent-style-name="Cytaty" style:family="paragraph">
      <style:text-properties style:language-asian="hi" style:country-asian="IN" style:language-complex="hi" style:country-complex="IN"/>
    </style:style>
    <style:style style:name="P928" style:parent-style-name="Cytaty" style:family="paragraph">
      <style:text-properties style:language-asian="hi" style:country-asian="IN" style:language-complex="hi" style:country-complex="IN"/>
    </style:style>
    <style:style style:name="P929" style:parent-style-name="Cytaty" style:family="paragraph">
      <style:text-properties style:language-asian="hi" style:country-asian="IN" style:language-complex="hi" style:country-complex="IN"/>
    </style:style>
    <style:style style:name="P930" style:parent-style-name="Cytaty" style:family="paragraph">
      <style:text-properties style:language-asian="hi" style:country-asian="IN" style:language-complex="hi" style:country-complex="IN"/>
    </style:style>
    <style:style style:name="P931" style:parent-style-name="Cytaty" style:family="paragraph">
      <style:text-properties style:language-asian="hi" style:country-asian="IN" style:language-complex="hi" style:country-complex="IN"/>
    </style:style>
    <style:style style:name="P932" style:parent-style-name="Cytaty" style:family="paragraph">
      <style:text-properties style:language-asian="hi" style:country-asian="IN" style:language-complex="hi" style:country-complex="IN"/>
    </style:style>
    <style:style style:name="P933" style:parent-style-name="Cytaty" style:family="paragraph">
      <style:text-properties style:language-asian="hi" style:country-asian="IN" style:language-complex="hi" style:country-complex="IN"/>
    </style:style>
    <style:style style:name="P934" style:parent-style-name="Cytaty" style:family="paragraph">
      <style:text-properties style:language-asian="hi" style:country-asian="IN" style:language-complex="hi" style:country-complex="IN"/>
    </style:style>
    <style:style style:name="P935" style:parent-style-name="Cytaty" style:family="paragraph">
      <style:text-properties style:language-asian="hi" style:country-asian="IN" style:language-complex="hi" style:country-complex="IN"/>
    </style:style>
    <style:style style:name="P936" style:parent-style-name="Cytaty" style:family="paragraph">
      <style:text-properties style:language-asian="hi" style:country-asian="IN" style:language-complex="hi" style:country-complex="IN"/>
    </style:style>
    <style:style style:name="P937" style:parent-style-name="Cytaty" style:family="paragraph">
      <style:text-properties style:language-asian="hi" style:country-asian="IN" style:language-complex="hi" style:country-complex="IN"/>
    </style:style>
    <style:style style:name="P938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T939" style:parent-style-name="Domyślnaczcionkaakapitu" style:family="text">
      <style:text-properties style:language-asian="hi" style:country-asian="IN" style:language-complex="hi" style:country-complex="IN"/>
    </style:style>
    <style:style style:name="T940" style:parent-style-name="Domyślnaczcionkaakapitu" style:family="text">
      <style:text-properties style:language-asian="hi" style:country-asian="IN" style:language-complex="hi" style:country-complex="IN"/>
    </style:style>
    <style:style style:name="P941" style:parent-style-name="Cytaty" style:family="paragraph">
      <style:text-properties style:language-asian="hi" style:country-asian="IN" style:language-complex="hi" style:country-complex="IN"/>
    </style:style>
    <style:style style:name="P942" style:parent-style-name="Cytaty" style:family="paragraph">
      <style:text-properties style:language-asian="hi" style:country-asian="IN" style:language-complex="hi" style:country-complex="IN"/>
    </style:style>
    <style:style style:name="P943" style:parent-style-name="Cytaty" style:family="paragraph">
      <style:text-properties style:language-asian="hi" style:country-asian="IN" style:language-complex="hi" style:country-complex="IN"/>
    </style:style>
    <style:style style:name="P944" style:parent-style-name="Cytaty" style:family="paragraph">
      <style:text-properties style:language-asian="hi" style:country-asian="IN" style:language-complex="hi" style:country-complex="IN"/>
    </style:style>
    <style:style style:name="P945" style:parent-style-name="Cytaty" style:family="paragraph">
      <style:text-properties style:language-asian="hi" style:country-asian="IN" style:language-complex="hi" style:country-complex="IN"/>
    </style:style>
    <style:style style:name="P946" style:parent-style-name="Cytaty" style:family="paragraph">
      <style:text-properties style:language-asian="hi" style:country-asian="IN" style:language-complex="hi" style:country-complex="IN"/>
    </style:style>
    <style:style style:name="P947" style:parent-style-name="Cytaty" style:family="paragraph">
      <style:text-properties style:language-asian="hi" style:country-asian="IN" style:language-complex="hi" style:country-complex="IN"/>
    </style:style>
    <style:style style:name="P948" style:parent-style-name="Cytaty" style:family="paragraph">
      <style:text-properties style:language-asian="hi" style:country-asian="IN" style:language-complex="hi" style:country-complex="IN"/>
    </style:style>
    <style:style style:name="P949" style:parent-style-name="Cytaty" style:family="paragraph">
      <style:text-properties style:language-asian="hi" style:country-asian="IN" style:language-complex="hi" style:country-complex="IN"/>
    </style:style>
    <style:style style:name="P950" style:parent-style-name="Cytaty" style:family="paragraph">
      <style:text-properties style:language-asian="hi" style:country-asian="IN" style:language-complex="hi" style:country-complex="IN"/>
    </style:style>
    <style:style style:name="P951" style:parent-style-name="Cytaty" style:family="paragraph">
      <style:text-properties style:language-asian="hi" style:country-asian="IN" style:language-complex="hi" style:country-complex="IN"/>
    </style:style>
    <style:style style:name="P952" style:parent-style-name="Cytaty" style:family="paragraph">
      <style:text-properties style:language-asian="hi" style:country-asian="IN" style:language-complex="hi" style:country-complex="IN"/>
    </style:style>
    <style:style style:name="P953" style:parent-style-name="Cytaty" style:family="paragraph">
      <style:text-properties style:language-asian="hi" style:country-asian="IN" style:language-complex="hi" style:country-complex="IN"/>
    </style:style>
    <style:style style:name="P954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955" style:parent-style-name="Cytaty" style:family="paragraph">
      <style:text-properties style:language-asian="hi" style:country-asian="IN" style:language-complex="hi" style:country-complex="IN"/>
    </style:style>
    <style:style style:name="P956" style:parent-style-name="Cytaty" style:family="paragraph">
      <style:text-properties style:language-asian="hi" style:country-asian="IN" style:language-complex="hi" style:country-complex="IN"/>
    </style:style>
    <style:style style:name="P957" style:parent-style-name="Cytaty" style:family="paragraph">
      <style:text-properties style:language-asian="hi" style:country-asian="IN" style:language-complex="hi" style:country-complex="IN"/>
    </style:style>
    <style:style style:name="P958" style:parent-style-name="Cytaty" style:family="paragraph">
      <style:text-properties style:language-asian="hi" style:country-asian="IN" style:language-complex="hi" style:country-complex="IN"/>
    </style:style>
    <style:style style:name="P959" style:parent-style-name="Cytaty" style:family="paragraph">
      <style:text-properties style:language-asian="hi" style:country-asian="IN" style:language-complex="hi" style:country-complex="IN"/>
    </style:style>
    <style:style style:name="P960" style:parent-style-name="Cytaty" style:family="paragraph">
      <style:text-properties style:language-asian="hi" style:country-asian="IN" style:language-complex="hi" style:country-complex="IN"/>
    </style:style>
    <style:style style:name="P961" style:parent-style-name="Cytaty" style:family="paragraph">
      <style:text-properties style:language-asian="hi" style:country-asian="IN" style:language-complex="hi" style:country-complex="IN"/>
    </style:style>
    <style:style style:name="P962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963" style:parent-style-name="Cytaty" style:family="paragraph">
      <style:text-properties style:language-asian="hi" style:country-asian="IN" style:language-complex="hi" style:country-complex="IN"/>
    </style:style>
    <style:style style:name="P964" style:parent-style-name="Cytaty" style:family="paragraph">
      <style:text-properties style:language-asian="hi" style:country-asian="IN" style:language-complex="hi" style:country-complex="IN"/>
    </style:style>
    <style:style style:name="P965" style:parent-style-name="Cytaty" style:family="paragraph">
      <style:text-properties style:language-asian="hi" style:country-asian="IN" style:language-complex="hi" style:country-complex="IN"/>
    </style:style>
    <style:style style:name="P966" style:parent-style-name="Cytaty" style:family="paragraph">
      <style:text-properties style:language-asian="hi" style:country-asian="IN" style:language-complex="hi" style:country-complex="IN"/>
    </style:style>
    <style:style style:name="P967" style:parent-style-name="Cytaty" style:family="paragraph">
      <style:text-properties style:language-asian="hi" style:country-asian="IN" style:language-complex="hi" style:country-complex="IN"/>
    </style:style>
    <style:style style:name="P968" style:parent-style-name="Cytaty" style:family="paragraph">
      <style:text-properties style:language-asian="hi" style:country-asian="IN" style:language-complex="hi" style:country-complex="IN"/>
    </style:style>
    <style:style style:name="P969" style:parent-style-name="Cytaty" style:family="paragraph">
      <style:text-properties style:language-asian="hi" style:country-asian="IN" style:language-complex="hi" style:country-complex="IN"/>
    </style:style>
    <style:style style:name="P970" style:parent-style-name="Cytaty" style:family="paragraph">
      <style:text-properties style:language-asian="hi" style:country-asian="IN" style:language-complex="hi" style:country-complex="IN"/>
    </style:style>
    <style:style style:name="P971" style:parent-style-name="Cytaty" style:family="paragraph">
      <style:text-properties style:language-asian="hi" style:country-asian="IN" style:language-complex="hi" style:country-complex="IN"/>
    </style:style>
    <style:style style:name="P972" style:parent-style-name="Cytaty" style:family="paragraph">
      <style:text-properties style:language-asian="hi" style:country-asian="IN" style:language-complex="hi" style:country-complex="IN"/>
    </style:style>
    <style:style style:name="P973" style:parent-style-name="Cytaty" style:family="paragraph">
      <style:text-properties style:language-asian="hi" style:country-asian="IN" style:language-complex="hi" style:country-complex="IN"/>
    </style:style>
    <style:style style:name="P974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T975" style:parent-style-name="Domyślnaczcionkaakapitu" style:family="text">
      <style:text-properties style:language-asian="hi" style:country-asian="IN" style:language-complex="hi" style:country-complex="IN"/>
    </style:style>
    <style:style style:name="T976" style:parent-style-name="Domyślnaczcionkaakapitu" style:family="text">
      <style:text-properties style:language-asian="hi" style:country-asian="IN" style:language-complex="hi" style:country-complex="IN"/>
    </style:style>
    <style:style style:name="P977" style:parent-style-name="Cytaty" style:family="paragraph">
      <style:text-properties style:language-asian="hi" style:country-asian="IN" style:language-complex="hi" style:country-complex="IN"/>
    </style:style>
    <style:style style:name="P978" style:parent-style-name="Cytaty" style:family="paragraph">
      <style:text-properties style:language-asian="hi" style:country-asian="IN" style:language-complex="hi" style:country-complex="IN"/>
    </style:style>
    <style:style style:name="P979" style:parent-style-name="Cytaty" style:family="paragraph">
      <style:text-properties style:language-asian="hi" style:country-asian="IN" style:language-complex="hi" style:country-complex="IN"/>
    </style:style>
    <style:style style:name="P980" style:parent-style-name="Cytaty" style:family="paragraph">
      <style:text-properties style:language-asian="hi" style:country-asian="IN" style:language-complex="hi" style:country-complex="IN"/>
    </style:style>
    <style:style style:name="P981" style:parent-style-name="Cytaty" style:family="paragraph">
      <style:text-properties style:language-asian="hi" style:country-asian="IN" style:language-complex="hi" style:country-complex="IN"/>
    </style:style>
    <style:style style:name="P982" style:parent-style-name="Cytaty" style:family="paragraph">
      <style:text-properties style:language-asian="hi" style:country-asian="IN" style:language-complex="hi" style:country-complex="IN"/>
    </style:style>
    <style:style style:name="P983" style:parent-style-name="Cytaty" style:family="paragraph">
      <style:text-properties style:language-asian="hi" style:country-asian="IN" style:language-complex="hi" style:country-complex="IN"/>
    </style:style>
    <style:style style:name="P984" style:parent-style-name="Cytaty" style:family="paragraph">
      <style:text-properties style:language-asian="hi" style:country-asian="IN" style:language-complex="hi" style:country-complex="IN"/>
    </style:style>
    <style:style style:name="P985" style:parent-style-name="Cytaty" style:family="paragraph">
      <style:text-properties style:language-asian="hi" style:country-asian="IN" style:language-complex="hi" style:country-complex="IN"/>
    </style:style>
    <style:style style:name="P986" style:parent-style-name="Cytaty" style:family="paragraph">
      <style:text-properties style:language-asian="hi" style:country-asian="IN" style:language-complex="hi" style:country-complex="IN"/>
    </style:style>
    <style:style style:name="P987" style:parent-style-name="Cytaty" style:family="paragraph">
      <style:text-properties style:language-asian="hi" style:country-asian="IN" style:language-complex="hi" style:country-complex="IN"/>
    </style:style>
    <style:style style:name="P988" style:parent-style-name="Cytaty" style:family="paragraph">
      <style:text-properties style:language-asian="hi" style:country-asian="IN" style:language-complex="hi" style:country-complex="IN"/>
    </style:style>
    <style:style style:name="P989" style:parent-style-name="Cytaty" style:family="paragraph">
      <style:text-properties style:language-asian="hi" style:country-asian="IN" style:language-complex="hi" style:country-complex="IN"/>
    </style:style>
    <style:style style:name="P990" style:parent-style-name="Cytaty" style:family="paragraph">
      <style:text-properties style:language-asian="hi" style:country-asian="IN" style:language-complex="hi" style:country-complex="IN"/>
    </style:style>
    <style:style style:name="P991" style:parent-style-name="Cytaty" style:family="paragraph">
      <style:text-properties style:language-asian="hi" style:country-asian="IN" style:language-complex="hi" style:country-complex="IN"/>
    </style:style>
    <style:style style:name="P992" style:parent-style-name="Cytaty" style:family="paragraph">
      <style:text-properties style:language-asian="hi" style:country-asian="IN" style:language-complex="hi" style:country-complex="IN"/>
    </style:style>
    <style:style style:name="P993" style:parent-style-name="Cytaty" style:family="paragraph">
      <style:text-properties style:language-asian="hi" style:country-asian="IN" style:language-complex="hi" style:country-complex="IN"/>
    </style:style>
    <style:style style:name="P994" style:parent-style-name="Cytaty" style:family="paragraph">
      <style:text-properties style:language-asian="hi" style:country-asian="IN" style:language-complex="hi" style:country-complex="IN"/>
    </style:style>
    <style:style style:name="P995" style:parent-style-name="Cytaty" style:family="paragraph">
      <style:text-properties style:language-asian="hi" style:country-asian="IN" style:language-complex="hi" style:country-complex="IN"/>
    </style:style>
    <style:style style:name="P996" style:parent-style-name="Cytaty" style:family="paragraph">
      <style:text-properties style:language-asian="hi" style:country-asian="IN" style:language-complex="hi" style:country-complex="IN"/>
    </style:style>
    <style:style style:name="P997" style:parent-style-name="Cytaty" style:family="paragraph">
      <style:text-properties style:language-asian="hi" style:country-asian="IN" style:language-complex="hi" style:country-complex="IN"/>
    </style:style>
    <style:style style:name="P998" style:parent-style-name="Cytaty" style:family="paragraph">
      <style:text-properties style:language-asian="hi" style:country-asian="IN" style:language-complex="hi" style:country-complex="IN"/>
    </style:style>
    <style:style style:name="P999" style:parent-style-name="Cytaty" style:family="paragraph">
      <style:text-properties style:language-asian="hi" style:country-asian="IN" style:language-complex="hi" style:country-complex="IN"/>
    </style:style>
    <style:style style:name="P1000" style:parent-style-name="Cytaty" style:family="paragraph">
      <style:text-properties style:language-asian="hi" style:country-asian="IN" style:language-complex="hi" style:country-complex="IN"/>
    </style:style>
    <style:style style:name="P1001" style:parent-style-name="Cytaty" style:family="paragraph">
      <style:text-properties style:language-asian="hi" style:country-asian="IN" style:language-complex="hi" style:country-complex="IN"/>
    </style:style>
    <style:style style:name="P1002" style:parent-style-name="Cytaty" style:family="paragraph">
      <style:text-properties style:font-name-asian="Calibri" style:language-asian="hi" style:country-asian="IN" style:language-complex="hi" style:country-complex="IN"/>
    </style:style>
    <style:style style:name="P1003" style:parent-style-name="Cytaty" style:family="paragraph">
      <style:text-properties style:font-name-asian="Calibri" style:language-asian="hi" style:country-asian="IN" style:language-complex="hi" style:country-complex="IN"/>
    </style:style>
    <style:style style:name="P1004" style:parent-style-name="Cytaty" style:family="paragraph">
      <style:text-properties style:language-asian="hi" style:country-asian="IN" style:language-complex="hi" style:country-complex="IN"/>
    </style:style>
    <style:style style:name="P1005" style:parent-style-name="Cytaty" style:family="paragraph">
      <style:text-properties style:font-name-asian="Calibri" style:language-asian="hi" style:country-asian="IN" style:language-complex="hi" style:country-complex="IN"/>
    </style:style>
    <style:style style:name="P1006" style:parent-style-name="Cytaty" style:family="paragraph">
      <style:text-properties style:font-name-asian="Calibri" style:language-asian="hi" style:country-asian="IN" style:language-complex="hi" style:country-complex="IN"/>
    </style:style>
    <style:style style:name="P1007" style:parent-style-name="Cytaty" style:family="paragraph">
      <style:text-properties style:font-name-asian="Calibri" style:language-asian="hi" style:country-asian="IN" style:language-complex="hi" style:country-complex="IN"/>
    </style:style>
    <style:style style:name="P1008" style:parent-style-name="Cytaty" style:family="paragraph">
      <style:text-properties style:language-asian="hi" style:country-asian="IN" style:language-complex="hi" style:country-complex="IN"/>
    </style:style>
    <style:style style:name="P1009" style:parent-style-name="Cytaty" style:family="paragraph">
      <style:text-properties style:language-asian="hi" style:country-asian="IN" style:language-complex="hi" style:country-complex="IN"/>
    </style:style>
    <style:style style:name="P1010" style:parent-style-name="Cytaty" style:family="paragraph">
      <style:text-properties style:language-asian="hi" style:country-asian="IN" style:language-complex="hi" style:country-complex="IN"/>
    </style:style>
    <style:style style:name="P1011" style:parent-style-name="Cytaty" style:family="paragraph">
      <style:text-properties style:font-name-asian="Calibri" style:language-asian="hi" style:country-asian="IN" style:language-complex="hi" style:country-complex="IN"/>
    </style:style>
    <style:style style:name="P1012" style:parent-style-name="Cytaty" style:family="paragraph">
      <style:text-properties style:font-name-asian="Calibri" style:language-asian="hi" style:country-asian="IN" style:language-complex="hi" style:country-complex="IN"/>
    </style:style>
    <style:style style:name="P1013" style:parent-style-name="Cytaty" style:family="paragraph">
      <style:text-properties style:language-asian="hi" style:country-asian="IN" style:language-complex="hi" style:country-complex="IN"/>
    </style:style>
    <style:style style:name="P1014" style:parent-style-name="Cytaty" style:family="paragraph">
      <style:text-properties style:language-asian="hi" style:country-asian="IN" style:language-complex="hi" style:country-complex="IN"/>
    </style:style>
    <style:style style:name="P1015" style:parent-style-name="Cytaty" style:family="paragraph">
      <style:text-properties style:language-asian="hi" style:country-asian="IN" style:language-complex="hi" style:country-complex="IN"/>
    </style:style>
    <style:style style:name="P1016" style:parent-style-name="Cytaty" style:family="paragraph">
      <style:text-properties style:language-asian="hi" style:country-asian="IN" style:language-complex="hi" style:country-complex="IN"/>
    </style:style>
    <style:style style:name="P1017" style:parent-style-name="Cytaty" style:family="paragraph">
      <style:text-properties style:language-asian="hi" style:country-asian="IN" style:language-complex="hi" style:country-complex="IN"/>
    </style:style>
    <style:style style:name="P1018" style:parent-style-name="Cytaty" style:family="paragraph">
      <style:text-properties style:language-asian="hi" style:country-asian="IN" style:language-complex="hi" style:country-complex="IN"/>
    </style:style>
    <style:style style:name="P1019" style:parent-style-name="Cytaty" style:family="paragraph">
      <style:text-properties style:language-asian="hi" style:country-asian="IN" style:language-complex="hi" style:country-complex="IN"/>
    </style:style>
    <style:style style:name="P1020" style:parent-style-name="Cytaty" style:family="paragraph">
      <style:text-properties style:language-asian="hi" style:country-asian="IN" style:language-complex="hi" style:country-complex="IN"/>
    </style:style>
    <style:style style:name="P1021" style:parent-style-name="Cytaty" style:family="paragraph">
      <style:text-properties style:language-asian="hi" style:country-asian="IN" style:language-complex="hi" style:country-complex="IN"/>
    </style:style>
    <style:style style:name="P1022" style:parent-style-name="Cytaty" style:family="paragraph">
      <style:text-properties style:language-asian="hi" style:country-asian="IN" style:language-complex="hi" style:country-complex="IN"/>
    </style:style>
    <style:style style:name="P1023" style:parent-style-name="Cytaty" style:family="paragraph">
      <style:text-properties style:language-asian="hi" style:country-asian="IN" style:language-complex="hi" style:country-complex="IN"/>
    </style:style>
    <style:style style:name="P1024" style:parent-style-name="Cytaty" style:family="paragraph">
      <style:text-properties style:language-asian="hi" style:country-asian="IN" style:language-complex="hi" style:country-complex="IN"/>
    </style:style>
    <style:style style:name="P1025" style:parent-style-name="Cytaty" style:family="paragraph">
      <style:text-properties style:language-asian="hi" style:country-asian="IN" style:language-complex="hi" style:country-complex="IN"/>
    </style:style>
    <style:style style:name="P1026" style:parent-style-name="Cytaty" style:family="paragraph">
      <style:text-properties style:language-asian="hi" style:country-asian="IN" style:language-complex="hi" style:country-complex="IN"/>
    </style:style>
    <style:style style:name="P1027" style:parent-style-name="Cytaty" style:family="paragraph">
      <style:text-properties style:language-asian="hi" style:country-asian="IN" style:language-complex="hi" style:country-complex="IN"/>
    </style:style>
    <style:style style:name="P1028" style:parent-style-name="Cytaty" style:family="paragraph">
      <style:text-properties style:language-asian="hi" style:country-asian="IN" style:language-complex="hi" style:country-complex="IN"/>
    </style:style>
    <style:style style:name="P1029" style:parent-style-name="Cytaty" style:family="paragraph">
      <style:text-properties style:language-asian="hi" style:country-asian="IN" style:language-complex="hi" style:country-complex="IN"/>
    </style:style>
    <style:style style:name="P1030" style:parent-style-name="Cytaty" style:family="paragraph">
      <style:text-properties style:language-asian="hi" style:country-asian="IN" style:language-complex="hi" style:country-complex="IN"/>
    </style:style>
    <style:style style:name="P1031" style:parent-style-name="Cytaty" style:family="paragraph">
      <style:text-properties style:language-asian="hi" style:country-asian="IN" style:language-complex="hi" style:country-complex="IN"/>
    </style:style>
    <style:style style:name="P1032" style:parent-style-name="Cytaty" style:family="paragraph">
      <style:text-properties style:language-asian="hi" style:country-asian="IN" style:language-complex="hi" style:country-complex="IN"/>
    </style:style>
    <style:style style:name="P1033" style:parent-style-name="Cytaty" style:family="paragraph">
      <style:text-properties style:language-asian="hi" style:country-asian="IN" style:language-complex="hi" style:country-complex="IN"/>
    </style:style>
    <style:style style:name="P1034" style:parent-style-name="Cytaty" style:family="paragraph">
      <style:text-properties style:language-asian="hi" style:country-asian="IN" style:language-complex="hi" style:country-complex="IN"/>
    </style:style>
    <style:style style:name="TableColumn1036" style:family="table-column">
      <style:table-column-properties style:column-width="1.693in" style:use-optimal-column-width="false"/>
    </style:style>
    <style:style style:name="TableColumn1037" style:family="table-column">
      <style:table-column-properties style:column-width="4.8013in" style:use-optimal-column-width="false"/>
    </style:style>
    <style:style style:name="Table1035" style:family="table">
      <style:table-properties style:width="6.4944in" fo:margin-left="-0.3631in" table:align="left"/>
    </style:style>
    <style:style style:name="TableRow1038" style:family="table-row">
      <style:table-row-properties style:min-row-height="0.502in" style:use-optimal-row-height="false"/>
    </style:style>
    <style:style style:name="TableCell1039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65in" fo:padding-left="0.318in" fo:padding-bottom="0in" fo:padding-right="0.0041in"/>
    </style:style>
    <style:style style:name="P1040" style:parent-style-name="Cytaty" style:family="paragraph">
      <style:text-properties style:language-asian="hi" style:country-asian="IN" style:language-complex="hi" style:country-complex="IN"/>
    </style:style>
    <style:style style:name="TableCell1041" style:family="table-cell">
      <style:table-cell-properties fo:border="0.0069in solid #000001" fo:background-color="#FFFFFF" style:writing-mode="lr-tb" fo:padding-top="0.0465in" fo:padding-left="0.318in" fo:padding-bottom="0in" fo:padding-right="0.0041in"/>
    </style:style>
    <style:style style:name="P1042" style:parent-style-name="Cytaty" style:family="paragraph">
      <style:text-properties style:language-asian="hi" style:country-asian="IN" style:language-complex="hi" style:country-complex="IN"/>
    </style:style>
    <style:style style:name="TableRow1043" style:family="table-row">
      <style:table-row-properties style:min-row-height="0.8784in" style:use-optimal-row-height="false"/>
    </style:style>
    <style:style style:name="TableCell1044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65in" fo:padding-left="0.318in" fo:padding-bottom="0in" fo:padding-right="0.0041in"/>
    </style:style>
    <style:style style:name="P1045" style:parent-style-name="Cytaty" style:family="paragraph">
      <style:text-properties style:language-asian="hi" style:country-asian="IN" style:language-complex="hi" style:country-complex="IN"/>
    </style:style>
    <style:style style:name="TableCell1046" style:family="table-cell">
      <style:table-cell-properties fo:border="0.0069in solid #000001" fo:background-color="#FFFFFF" style:writing-mode="lr-tb" fo:padding-top="0.0465in" fo:padding-left="0.318in" fo:padding-bottom="0in" fo:padding-right="0.0041in"/>
    </style:style>
    <style:style style:name="P1047" style:parent-style-name="Cytaty" style:family="paragraph">
      <style:text-properties style:language-asian="hi" style:country-asian="IN" style:language-complex="hi" style:country-complex="IN"/>
    </style:style>
    <style:style style:name="P1048" style:parent-style-name="Cytaty" style:family="paragraph">
      <style:text-properties style:language-asian="hi" style:country-asian="IN" style:language-complex="hi" style:country-complex="IN"/>
    </style:style>
    <style:style style:name="P1049" style:parent-style-name="Cytaty" style:family="paragraph">
      <style:text-properties style:language-asian="hi" style:country-asian="IN" style:language-complex="hi" style:country-complex="IN"/>
    </style:style>
    <style:style style:name="P1050" style:parent-style-name="Cytaty" style:family="paragraph">
      <style:text-properties style:language-asian="hi" style:country-asian="IN" style:language-complex="hi" style:country-complex="IN"/>
    </style:style>
    <style:style style:name="P1051" style:parent-style-name="Cytaty" style:family="paragraph">
      <style:text-properties style:language-asian="hi" style:country-asian="IN" style:language-complex="hi" style:country-complex="IN"/>
    </style:style>
    <style:style style:name="P1052" style:parent-style-name="Cytaty" style:family="paragraph">
      <style:text-properties style:language-asian="hi" style:country-asian="IN" style:language-complex="hi" style:country-complex="IN"/>
    </style:style>
    <style:style style:name="P1053" style:parent-style-name="Cytaty" style:family="paragraph">
      <style:text-properties style:language-asian="hi" style:country-asian="IN" style:language-complex="hi" style:country-complex="IN"/>
    </style:style>
    <style:style style:name="P1054" style:parent-style-name="Cytaty" style:family="paragraph">
      <style:text-properties style:language-asian="hi" style:country-asian="IN" style:language-complex="hi" style:country-complex="IN"/>
    </style:style>
    <style:style style:name="P1055" style:parent-style-name="Cytaty" style:family="paragraph">
      <style:text-properties style:language-asian="hi" style:country-asian="IN" style:language-complex="hi" style:country-complex="IN"/>
    </style:style>
    <style:style style:name="P1056" style:parent-style-name="Cytaty" style:family="paragraph">
      <style:text-properties style:language-asian="hi" style:country-asian="IN" style:language-complex="hi" style:country-complex="IN"/>
    </style:style>
    <style:style style:name="P1057" style:parent-style-name="Cytaty" style:family="paragraph">
      <style:text-properties style:language-asian="hi" style:country-asian="IN" style:language-complex="hi" style:country-complex="IN"/>
    </style:style>
    <style:style style:name="P1058" style:parent-style-name="Cytaty" style:family="paragraph">
      <style:text-properties style:language-asian="hi" style:country-asian="IN" style:language-complex="hi" style:country-complex="IN"/>
    </style:style>
    <style:style style:name="P1059" style:parent-style-name="Cytaty" style:family="paragraph">
      <style:text-properties style:language-asian="hi" style:country-asian="IN" style:language-complex="hi" style:country-complex="IN"/>
    </style:style>
    <style:style style:name="P1060" style:parent-style-name="Cytaty" style:family="paragraph">
      <style:text-properties style:language-asian="hi" style:country-asian="IN" style:language-complex="hi" style:country-complex="IN"/>
    </style:style>
    <style:style style:name="P1061" style:parent-style-name="Cytaty" style:family="paragraph">
      <style:text-properties style:language-asian="hi" style:country-asian="IN" style:language-complex="hi" style:country-complex="IN"/>
    </style:style>
    <style:style style:name="P1062" style:parent-style-name="Cytaty" style:family="paragraph">
      <style:text-properties style:language-asian="hi" style:country-asian="IN" style:language-complex="hi" style:country-complex="IN"/>
    </style:style>
    <style:style style:name="TableRow1063" style:family="table-row">
      <style:table-row-properties style:min-row-height="0.2486in" style:use-optimal-row-height="false"/>
    </style:style>
    <style:style style:name="TableCell1064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65in" fo:padding-left="0.318in" fo:padding-bottom="0in" fo:padding-right="0.0041in"/>
    </style:style>
    <style:style style:name="P1065" style:parent-style-name="Cytaty" style:family="paragraph">
      <style:text-properties style:language-asian="hi" style:country-asian="IN" style:language-complex="hi" style:country-complex="IN"/>
    </style:style>
    <style:style style:name="TableCell1066" style:family="table-cell">
      <style:table-cell-properties fo:border="0.0069in solid #000001" fo:background-color="#FFFFFF" style:writing-mode="lr-tb" fo:padding-top="0.0465in" fo:padding-left="0.318in" fo:padding-bottom="0in" fo:padding-right="0.0041in"/>
    </style:style>
    <style:style style:name="P1067" style:parent-style-name="Cytaty" style:family="paragraph">
      <style:text-properties style:language-asian="hi" style:country-asian="IN" style:language-complex="hi" style:country-complex="IN"/>
    </style:style>
    <style:style style:name="P1068" style:parent-style-name="Cytaty" style:family="paragraph">
      <style:text-properties style:language-asian="hi" style:country-asian="IN" style:language-complex="hi" style:country-complex="IN"/>
    </style:style>
    <style:style style:name="P1069" style:parent-style-name="Cytaty" style:family="paragraph">
      <style:text-properties style:language-asian="hi" style:country-asian="IN" style:language-complex="hi" style:country-complex="IN"/>
    </style:style>
    <style:style style:name="P1070" style:parent-style-name="Cytaty" style:family="paragraph">
      <style:text-properties style:language-asian="hi" style:country-asian="IN" style:language-complex="hi" style:country-complex="IN"/>
    </style:style>
    <style:style style:name="P1071" style:parent-style-name="Cytaty" style:family="paragraph">
      <style:text-properties style:language-asian="hi" style:country-asian="IN" style:language-complex="hi" style:country-complex="IN"/>
    </style:style>
    <style:style style:name="P1072" style:parent-style-name="Cytaty" style:family="paragraph">
      <style:text-properties style:language-asian="hi" style:country-asian="IN" style:language-complex="hi" style:country-complex="IN"/>
    </style:style>
    <style:style style:name="P1073" style:parent-style-name="Cytaty" style:family="paragraph">
      <style:text-properties style:language-asian="hi" style:country-asian="IN" style:language-complex="hi" style:country-complex="IN"/>
    </style:style>
    <style:style style:name="P1074" style:parent-style-name="Cytaty" style:family="paragraph">
      <style:text-properties style:language-asian="hi" style:country-asian="IN" style:language-complex="hi" style:country-complex="IN"/>
    </style:style>
    <style:style style:name="P1075" style:parent-style-name="Cytaty" style:family="paragraph">
      <style:text-properties style:language-asian="hi" style:country-asian="IN" style:language-complex="hi" style:country-complex="IN"/>
    </style:style>
    <style:style style:name="P1076" style:parent-style-name="Cytaty" style:family="paragraph">
      <style:text-properties style:language-asian="hi" style:country-asian="IN" style:language-complex="hi" style:country-complex="IN"/>
    </style:style>
    <style:style style:name="P1077" style:parent-style-name="Cytaty" style:family="paragraph">
      <style:text-properties style:language-asian="hi" style:country-asian="IN" style:language-complex="hi" style:country-complex="IN"/>
    </style:style>
    <style:style style:name="P1078" style:parent-style-name="Cytaty" style:family="paragraph">
      <style:text-properties style:language-asian="hi" style:country-asian="IN" style:language-complex="hi" style:country-complex="IN"/>
    </style:style>
    <style:style style:name="P1079" style:parent-style-name="Cytaty" style:family="paragraph">
      <style:text-properties style:language-asian="hi" style:country-asian="IN" style:language-complex="hi" style:country-complex="IN"/>
    </style:style>
    <style:style style:name="P1080" style:parent-style-name="Cytaty" style:family="paragraph">
      <style:text-properties style:language-asian="hi" style:country-asian="IN" style:language-complex="hi" style:country-complex="IN"/>
    </style:style>
    <style:style style:name="P1081" style:parent-style-name="Cytaty" style:family="paragraph">
      <style:text-properties style:language-asian="hi" style:country-asian="IN" style:language-complex="hi" style:country-complex="IN"/>
    </style:style>
    <style:style style:name="P1082" style:parent-style-name="Cytaty" style:family="paragraph">
      <style:text-properties style:language-asian="hi" style:country-asian="IN" style:language-complex="hi" style:country-complex="IN"/>
    </style:style>
    <style:style style:name="TableRow1083" style:family="table-row">
      <style:table-row-properties style:min-row-height="0.8784in" style:use-optimal-row-height="false"/>
    </style:style>
    <style:style style:name="TableCell1084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65in" fo:padding-left="0.318in" fo:padding-bottom="0in" fo:padding-right="0.0041in"/>
    </style:style>
    <style:style style:name="P1085" style:parent-style-name="Cytaty" style:family="paragraph">
      <style:text-properties style:language-asian="hi" style:country-asian="IN" style:language-complex="hi" style:country-complex="IN"/>
    </style:style>
    <style:style style:name="TableCell1086" style:family="table-cell">
      <style:table-cell-properties fo:border="0.0069in solid #000001" fo:background-color="#FFFFFF" style:writing-mode="lr-tb" fo:padding-top="0.0465in" fo:padding-left="0.318in" fo:padding-bottom="0in" fo:padding-right="0.0041in"/>
    </style:style>
    <style:style style:name="P1087" style:parent-style-name="Cytaty" style:family="paragraph">
      <style:text-properties style:language-asian="hi" style:country-asian="IN" style:language-complex="hi" style:country-complex="IN"/>
    </style:style>
    <style:style style:name="P1088" style:parent-style-name="Cytaty" style:family="paragraph">
      <style:text-properties style:language-asian="hi" style:country-asian="IN" style:language-complex="hi" style:country-complex="IN"/>
    </style:style>
    <style:style style:name="P1089" style:parent-style-name="Cytaty" style:family="paragraph">
      <style:text-properties style:language-asian="hi" style:country-asian="IN" style:language-complex="hi" style:country-complex="IN"/>
    </style:style>
    <style:style style:name="P1090" style:parent-style-name="Cytaty" style:family="paragraph">
      <style:text-properties style:language-asian="hi" style:country-asian="IN" style:language-complex="hi" style:country-complex="IN"/>
    </style:style>
    <style:style style:name="P1091" style:parent-style-name="Cytaty" style:family="paragraph">
      <style:text-properties style:language-asian="hi" style:country-asian="IN" style:language-complex="hi" style:country-complex="IN"/>
    </style:style>
    <style:style style:name="P1092" style:parent-style-name="Cytaty" style:family="paragraph">
      <style:text-properties style:language-asian="hi" style:country-asian="IN" style:language-complex="hi" style:country-complex="IN"/>
    </style:style>
    <style:style style:name="P1093" style:parent-style-name="Cytaty" style:family="paragraph">
      <style:text-properties style:language-asian="hi" style:country-asian="IN" style:language-complex="hi" style:country-complex="IN"/>
    </style:style>
    <style:style style:name="P1094" style:parent-style-name="Cytaty" style:family="paragraph">
      <style:text-properties style:language-asian="hi" style:country-asian="IN" style:language-complex="hi" style:country-complex="IN"/>
    </style:style>
    <style:style style:name="P1095" style:parent-style-name="Cytaty" style:family="paragraph">
      <style:text-properties style:language-asian="hi" style:country-asian="IN" style:language-complex="hi" style:country-complex="IN"/>
    </style:style>
    <style:style style:name="P1096" style:parent-style-name="Cytaty" style:family="paragraph">
      <style:text-properties style:language-asian="hi" style:country-asian="IN" style:language-complex="hi" style:country-complex="IN"/>
    </style:style>
    <style:style style:name="P1097" style:parent-style-name="Cytaty" style:family="paragraph">
      <style:text-properties style:language-asian="hi" style:country-asian="IN" style:language-complex="hi" style:country-complex="IN"/>
    </style:style>
    <style:style style:name="P1098" style:parent-style-name="Cytaty" style:family="paragraph">
      <style:text-properties style:language-asian="hi" style:country-asian="IN" style:language-complex="hi" style:country-complex="IN"/>
    </style:style>
    <style:style style:name="P1099" style:parent-style-name="Cytaty" style:family="paragraph">
      <style:text-properties style:language-asian="hi" style:country-asian="IN" style:language-complex="hi" style:country-complex="IN"/>
    </style:style>
    <style:style style:name="P1100" style:parent-style-name="Cytaty" style:family="paragraph">
      <style:text-properties style:language-asian="hi" style:country-asian="IN" style:language-complex="hi" style:country-complex="IN"/>
    </style:style>
    <style:style style:name="P1101" style:parent-style-name="Cytaty" style:family="paragraph">
      <style:text-properties style:language-asian="hi" style:country-asian="IN" style:language-complex="hi" style:country-complex="IN"/>
    </style:style>
    <style:style style:name="TableRow1102" style:family="table-row">
      <style:table-row-properties style:min-row-height="0.8784in" style:use-optimal-row-height="false"/>
    </style:style>
    <style:style style:name="TableCell1103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65in" fo:padding-left="0.318in" fo:padding-bottom="0in" fo:padding-right="0.0041in"/>
    </style:style>
    <style:style style:name="P1104" style:parent-style-name="Cytaty" style:family="paragraph">
      <style:text-properties style:language-asian="hi" style:country-asian="IN" style:language-complex="hi" style:country-complex="IN"/>
    </style:style>
    <style:style style:name="TableCell1105" style:family="table-cell">
      <style:table-cell-properties fo:border="0.0069in solid #000001" fo:background-color="#FFFFFF" style:writing-mode="lr-tb" fo:padding-top="0.0465in" fo:padding-left="0.318in" fo:padding-bottom="0in" fo:padding-right="0.0041in"/>
    </style:style>
    <style:style style:name="P1106" style:parent-style-name="Cytaty" style:family="paragraph">
      <style:text-properties style:language-asian="hi" style:country-asian="IN" style:language-complex="hi" style:country-complex="IN"/>
    </style:style>
    <style:style style:name="P1107" style:parent-style-name="Cytaty" style:family="paragraph">
      <style:text-properties style:language-asian="hi" style:country-asian="IN" style:language-complex="hi" style:country-complex="IN"/>
    </style:style>
    <style:style style:name="P1108" style:parent-style-name="Cytaty" style:family="paragraph">
      <style:text-properties style:language-asian="hi" style:country-asian="IN" style:language-complex="hi" style:country-complex="IN"/>
    </style:style>
    <style:style style:name="P1109" style:parent-style-name="Cytaty" style:family="paragraph">
      <style:text-properties style:language-asian="hi" style:country-asian="IN" style:language-complex="hi" style:country-complex="IN"/>
    </style:style>
    <style:style style:name="P1110" style:parent-style-name="Cytaty" style:family="paragraph">
      <style:text-properties style:language-asian="hi" style:country-asian="IN" style:language-complex="hi" style:country-complex="IN"/>
    </style:style>
    <style:style style:name="P1111" style:parent-style-name="Cytaty" style:family="paragraph">
      <style:text-properties style:language-asian="hi" style:country-asian="IN" style:language-complex="hi" style:country-complex="IN"/>
    </style:style>
    <style:style style:name="P1112" style:parent-style-name="Cytaty" style:family="paragraph">
      <style:text-properties style:language-asian="hi" style:country-asian="IN" style:language-complex="hi" style:country-complex="IN"/>
    </style:style>
    <style:style style:name="TableRow1113" style:family="table-row">
      <style:table-row-properties style:min-row-height="0.8784in" style:use-optimal-row-height="false"/>
    </style:style>
    <style:style style:name="TableCell1114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65in" fo:padding-left="0.318in" fo:padding-bottom="0in" fo:padding-right="0.0041in"/>
    </style:style>
    <style:style style:name="P1115" style:parent-style-name="Cytaty" style:family="paragraph">
      <style:text-properties style:language-asian="hi" style:country-asian="IN" style:language-complex="hi" style:country-complex="IN"/>
    </style:style>
    <style:style style:name="TableCell1116" style:family="table-cell">
      <style:table-cell-properties fo:border="0.0069in solid #000001" fo:background-color="#FFFFFF" style:writing-mode="lr-tb" fo:padding-top="0.0465in" fo:padding-left="0.318in" fo:padding-bottom="0in" fo:padding-right="0.0041in"/>
    </style:style>
    <style:style style:name="P1117" style:parent-style-name="Cytaty" style:family="paragraph">
      <style:text-properties style:language-asian="hi" style:country-asian="IN" style:language-complex="hi" style:country-complex="IN"/>
    </style:style>
    <style:style style:name="T1118" style:parent-style-name="Domyślnaczcionkaakapitu" style:family="text">
      <style:text-properties style:language-asian="hi" style:country-asian="IN" style:language-complex="hi" style:country-complex="IN"/>
    </style:style>
    <style:style style:name="T1119" style:parent-style-name="Domyślnaczcionkaakapitu" style:family="text">
      <style:text-properties style:font-name-asian="Calibri" style:language-asian="hi" style:country-asian="IN" style:language-complex="hi" style:country-complex="IN"/>
    </style:style>
    <style:style style:name="T1120" style:parent-style-name="Domyślnaczcionkaakapitu" style:family="text">
      <style:text-properties style:language-asian="hi" style:country-asian="IN" style:language-complex="hi" style:country-complex="IN"/>
    </style:style>
    <style:style style:name="P1121" style:parent-style-name="Cytaty" style:family="paragraph">
      <style:text-properties style:language-asian="hi" style:country-asian="IN" style:language-complex="hi" style:country-complex="IN"/>
    </style:style>
    <style:style style:name="P1122" style:parent-style-name="Cytaty" style:family="paragraph">
      <style:text-properties style:language-asian="hi" style:country-asian="IN" style:language-complex="hi" style:country-complex="IN"/>
    </style:style>
    <style:style style:name="P1123" style:parent-style-name="Cytaty" style:family="paragraph">
      <style:text-properties style:language-asian="hi" style:country-asian="IN" style:language-complex="hi" style:country-complex="IN"/>
    </style:style>
    <style:style style:name="P1124" style:parent-style-name="Cytaty" style:family="paragraph">
      <style:text-properties style:language-asian="hi" style:country-asian="IN" style:language-complex="hi" style:country-complex="IN"/>
    </style:style>
    <style:style style:name="P1125" style:parent-style-name="Cytaty" style:family="paragraph">
      <style:text-properties style:language-asian="hi" style:country-asian="IN" style:language-complex="hi" style:country-complex="IN"/>
    </style:style>
    <style:style style:name="P1126" style:parent-style-name="Cytaty" style:family="paragraph">
      <style:text-properties style:language-asian="hi" style:country-asian="IN" style:language-complex="hi" style:country-complex="IN"/>
    </style:style>
    <style:style style:name="P1127" style:parent-style-name="Cytaty" style:family="paragraph">
      <style:text-properties style:language-asian="hi" style:country-asian="IN" style:language-complex="hi" style:country-complex="IN"/>
    </style:style>
    <style:style style:name="P1128" style:parent-style-name="Cytaty" style:family="paragraph">
      <style:text-properties style:language-asian="hi" style:country-asian="IN" style:language-complex="hi" style:country-complex="IN"/>
    </style:style>
    <style:style style:name="P1129" style:parent-style-name="Cytaty" style:family="paragraph">
      <style:text-properties style:language-asian="hi" style:country-asian="IN" style:language-complex="hi" style:country-complex="IN"/>
    </style:style>
    <style:style style:name="P1130" style:parent-style-name="Cytaty" style:family="paragraph">
      <style:text-properties style:language-asian="hi" style:country-asian="IN" style:language-complex="hi" style:country-complex="IN"/>
    </style:style>
    <style:style style:name="TableRow1131" style:family="table-row">
      <style:table-row-properties style:min-row-height="0.2486in" style:use-optimal-row-height="false"/>
    </style:style>
    <style:style style:name="TableCell1132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65in" fo:padding-left="0.318in" fo:padding-bottom="0in" fo:padding-right="0.0041in"/>
    </style:style>
    <style:style style:name="P1133" style:parent-style-name="Cytaty" style:family="paragraph">
      <style:text-properties style:language-asian="hi" style:country-asian="IN" style:language-complex="hi" style:country-complex="IN"/>
    </style:style>
    <style:style style:name="TableCell1134" style:family="table-cell">
      <style:table-cell-properties fo:border="0.0069in solid #000001" fo:background-color="#FFFFFF" style:writing-mode="lr-tb" fo:padding-top="0.0465in" fo:padding-left="0.318in" fo:padding-bottom="0in" fo:padding-right="0.0041in"/>
    </style:style>
    <style:style style:name="P1135" style:parent-style-name="Cytaty" style:family="paragraph">
      <style:text-properties style:language-asian="hi" style:country-asian="IN" style:language-complex="hi" style:country-complex="IN"/>
    </style:style>
    <style:style style:name="P1136" style:parent-style-name="Cytaty" style:family="paragraph">
      <style:text-properties style:language-asian="hi" style:country-asian="IN" style:language-complex="hi" style:country-complex="IN"/>
    </style:style>
    <style:style style:name="P1137" style:parent-style-name="Cytaty" style:family="paragraph">
      <style:text-properties style:language-asian="hi" style:country-asian="IN" style:language-complex="hi" style:country-complex="IN"/>
    </style:style>
    <style:style style:name="P1138" style:parent-style-name="Cytaty" style:family="paragraph">
      <style:text-properties style:language-asian="hi" style:country-asian="IN" style:language-complex="hi" style:country-complex="IN"/>
    </style:style>
    <style:style style:name="P1139" style:parent-style-name="Cytaty" style:family="paragraph">
      <style:text-properties style:language-asian="hi" style:country-asian="IN" style:language-complex="hi" style:country-complex="IN"/>
    </style:style>
    <style:style style:name="T1140" style:parent-style-name="Domyślnaczcionkaakapitu" style:family="text">
      <style:text-properties style:language-asian="hi" style:country-asian="IN" style:language-complex="hi" style:country-complex="IN"/>
    </style:style>
    <style:style style:name="T1141" style:parent-style-name="Domyślnaczcionkaakapitu" style:family="text">
      <style:text-properties style:language-asian="hi" style:country-asian="IN" style:language-complex="hi" style:country-complex="IN"/>
    </style:style>
    <style:style style:name="T1142" style:parent-style-name="Domyślnaczcionkaakapitu" style:family="text">
      <style:text-properties style:language-asian="hi" style:country-asian="IN" style:language-complex="hi" style:country-complex="IN"/>
    </style:style>
    <style:style style:name="P1143" style:parent-style-name="Cytaty" style:family="paragraph">
      <style:text-properties style:language-asian="hi" style:country-asian="IN" style:language-complex="hi" style:country-complex="IN"/>
    </style:style>
    <style:style style:name="P1144" style:parent-style-name="Cytaty" style:family="paragraph">
      <style:text-properties style:language-asian="hi" style:country-asian="IN" style:language-complex="hi" style:country-complex="IN"/>
    </style:style>
    <style:style style:name="T1145" style:parent-style-name="Domyślnaczcionkaakapitu" style:family="text">
      <style:text-properties style:font-name-asian="Calibri" style:language-asian="hi" style:country-asian="IN" style:language-complex="hi" style:country-complex="IN"/>
    </style:style>
    <style:style style:name="T1146" style:parent-style-name="Domyślnaczcionkaakapitu" style:family="text">
      <style:text-properties style:language-asian="hi" style:country-asian="IN" style:language-complex="hi" style:country-complex="IN"/>
    </style:style>
    <style:style style:name="P1147" style:parent-style-name="Cytaty" style:family="paragraph">
      <style:text-properties style:language-asian="hi" style:country-asian="IN" style:language-complex="hi" style:country-complex="IN"/>
    </style:style>
    <style:style style:name="P1148" style:parent-style-name="Cytaty" style:family="paragraph">
      <style:text-properties style:language-asian="hi" style:country-asian="IN" style:language-complex="hi" style:country-complex="IN"/>
    </style:style>
    <style:style style:name="P1149" style:parent-style-name="Cytaty" style:family="paragraph">
      <style:text-properties style:language-asian="hi" style:country-asian="IN" style:language-complex="hi" style:country-complex="IN"/>
    </style:style>
    <style:style style:name="P1150" style:parent-style-name="Cytaty" style:family="paragraph">
      <style:text-properties style:language-asian="hi" style:country-asian="IN" style:language-complex="hi" style:country-complex="IN"/>
    </style:style>
    <style:style style:name="P1151" style:parent-style-name="Cytaty" style:family="paragraph">
      <style:text-properties style:language-asian="hi" style:country-asian="IN" style:language-complex="hi" style:country-complex="IN"/>
    </style:style>
    <style:style style:name="T1152" style:parent-style-name="Domyślnaczcionkaakapitu" style:family="text">
      <style:text-properties style:language-asian="hi" style:country-asian="IN" style:language-complex="hi" style:country-complex="IN"/>
    </style:style>
    <style:style style:name="T1153" style:parent-style-name="Domyślnaczcionkaakapitu" style:family="text">
      <style:text-properties style:font-name-asian="Times New Roman" style:language-asian="hi" style:country-asian="IN" style:language-complex="hi" style:country-complex="IN"/>
    </style:style>
    <style:style style:name="T1154" style:parent-style-name="Domyślnaczcionkaakapitu" style:family="text">
      <style:text-properties style:language-asian="hi" style:country-asian="IN" style:language-complex="hi" style:country-complex="IN"/>
    </style:style>
    <style:style style:name="P1155" style:parent-style-name="Cytaty" style:family="paragraph">
      <style:text-properties style:language-asian="hi" style:country-asian="IN" style:language-complex="hi" style:country-complex="IN"/>
    </style:style>
    <style:style style:name="P1156" style:parent-style-name="Cytaty" style:family="paragraph">
      <style:text-properties style:language-asian="hi" style:country-asian="IN" style:language-complex="hi" style:country-complex="IN"/>
    </style:style>
    <style:style style:name="P1157" style:parent-style-name="Cytaty" style:family="paragraph">
      <style:text-properties style:language-asian="hi" style:country-asian="IN" style:language-complex="hi" style:country-complex="IN"/>
    </style:style>
    <style:style style:name="P1158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1159" style:parent-style-name="Cytaty" style:family="paragraph">
      <style:text-properties style:language-asian="hi" style:country-asian="IN" style:language-complex="hi" style:country-complex="IN"/>
    </style:style>
    <style:style style:name="P1160" style:parent-style-name="Cytaty" style:family="paragraph">
      <style:text-properties style:language-asian="hi" style:country-asian="IN" style:language-complex="hi" style:country-complex="IN"/>
    </style:style>
    <style:style style:name="P1161" style:parent-style-name="Cytaty" style:family="paragraph">
      <style:text-properties style:language-asian="hi" style:country-asian="IN" style:language-complex="hi" style:country-complex="IN"/>
    </style:style>
    <style:style style:name="P1162" style:parent-style-name="Cytaty" style:family="paragraph">
      <style:text-properties style:language-asian="hi" style:country-asian="IN" style:language-complex="hi" style:country-complex="IN"/>
    </style:style>
    <style:style style:name="P1163" style:parent-style-name="Cytaty" style:family="paragraph">
      <style:text-properties style:language-asian="hi" style:country-asian="IN" style:language-complex="hi" style:country-complex="IN"/>
    </style:style>
    <style:style style:name="P1164" style:parent-style-name="Cytaty" style:family="paragraph">
      <style:text-properties style:language-asian="hi" style:country-asian="IN" style:language-complex="hi" style:country-complex="IN"/>
    </style:style>
    <style:style style:name="P1165" style:parent-style-name="Cytaty" style:family="paragraph">
      <style:text-properties style:language-asian="hi" style:country-asian="IN" style:language-complex="hi" style:country-complex="IN"/>
    </style:style>
    <style:style style:name="P1166" style:parent-style-name="Cytaty" style:family="paragraph">
      <style:text-properties style:language-asian="hi" style:country-asian="IN" style:language-complex="hi" style:country-complex="IN"/>
    </style:style>
    <style:style style:name="P1167" style:parent-style-name="Cytaty" style:family="paragraph">
      <style:text-properties style:language-asian="hi" style:country-asian="IN" style:language-complex="hi" style:country-complex="IN"/>
    </style:style>
    <style:style style:name="P1168" style:parent-style-name="Standard" style:list-style-name="LFO25" style:family="paragraph"/>
    <style:style style:name="P1169" style:parent-style-name="Standard" style:family="paragraph">
      <style:text-properties style:language-asian="hi" style:country-asian="IN" style:language-complex="hi" style:country-complex="IN"/>
    </style:style>
    <style:style style:name="P1170" style:parent-style-name="Cytaty" style:family="paragraph">
      <style:text-properties style:language-asian="hi" style:country-asian="IN" style:language-complex="hi" style:country-complex="IN"/>
    </style:style>
    <style:style style:name="P1171" style:parent-style-name="Cytaty" style:family="paragraph">
      <style:text-properties style:language-asian="hi" style:country-asian="IN" style:language-complex="hi" style:country-complex="IN"/>
    </style:style>
    <style:style style:name="P1172" style:parent-style-name="Cytaty" style:family="paragraph">
      <style:text-properties style:language-asian="hi" style:country-asian="IN" style:language-complex="hi" style:country-complex="IN"/>
    </style:style>
    <style:style style:name="P1173" style:parent-style-name="Cytaty" style:family="paragraph">
      <style:text-properties style:language-asian="hi" style:country-asian="IN" style:language-complex="hi" style:country-complex="IN"/>
    </style:style>
    <style:style style:name="P1174" style:parent-style-name="Cytaty" style:family="paragraph">
      <style:text-properties style:language-asian="hi" style:country-asian="IN" style:language-complex="hi" style:country-complex="IN"/>
    </style:style>
    <style:style style:name="P1175" style:parent-style-name="Cytaty" style:family="paragraph">
      <style:text-properties style:language-asian="hi" style:country-asian="IN" style:language-complex="hi" style:country-complex="IN"/>
    </style:style>
    <style:style style:name="P1176" style:parent-style-name="Cytaty" style:family="paragraph">
      <style:text-properties style:language-asian="hi" style:country-asian="IN" style:language-complex="hi" style:country-complex="IN"/>
    </style:style>
    <style:style style:name="P1177" style:parent-style-name="Cytaty" style:family="paragraph">
      <style:text-properties style:language-asian="hi" style:country-asian="IN" style:language-complex="hi" style:country-complex="IN"/>
    </style:style>
    <style:style style:name="P1178" style:parent-style-name="Cytaty" style:family="paragraph">
      <style:text-properties style:language-asian="hi" style:country-asian="IN" style:language-complex="hi" style:country-complex="IN"/>
    </style:style>
    <style:style style:name="P1179" style:parent-style-name="Cytaty" style:family="paragraph">
      <style:text-properties style:language-asian="hi" style:country-asian="IN" style:language-complex="hi" style:country-complex="IN"/>
    </style:style>
    <style:style style:name="P1180" style:parent-style-name="Cytaty" style:family="paragraph">
      <style:text-properties style:language-asian="hi" style:country-asian="IN" style:language-complex="hi" style:country-complex="IN"/>
    </style:style>
    <style:style style:name="P1181" style:parent-style-name="Cytaty" style:family="paragraph">
      <style:text-properties style:language-asian="hi" style:country-asian="IN" style:language-complex="hi" style:country-complex="IN"/>
    </style:style>
    <style:style style:name="P1182" style:parent-style-name="Cytaty" style:family="paragraph">
      <style:text-properties style:language-asian="hi" style:country-asian="IN" style:language-complex="hi" style:country-complex="IN"/>
    </style:style>
    <style:style style:name="P1183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T1184" style:parent-style-name="Domyślnaczcionkaakapitu" style:family="text">
      <style:text-properties style:language-asian="hi" style:country-asian="IN" style:language-complex="hi" style:country-complex="IN"/>
    </style:style>
    <style:style style:name="T1185" style:parent-style-name="Domyślnaczcionkaakapitu" style:family="text">
      <style:text-properties style:language-asian="hi" style:country-asian="IN" style:language-complex="hi" style:country-complex="IN"/>
    </style:style>
    <style:style style:name="T1186" style:parent-style-name="Domyślnaczcionkaakapitu" style:family="text">
      <style:text-properties style:language-asian="hi" style:country-asian="IN" style:language-complex="hi" style:country-complex="IN"/>
    </style:style>
    <style:style style:name="T1187" style:parent-style-name="Domyślnaczcionkaakapitu" style:family="text">
      <style:text-properties style:language-asian="hi" style:country-asian="IN" style:language-complex="hi" style:country-complex="IN"/>
    </style:style>
    <style:style style:name="P1188" style:parent-style-name="Cytaty" style:family="paragraph">
      <style:text-properties style:language-asian="hi" style:country-asian="IN" style:language-complex="hi" style:country-complex="IN"/>
    </style:style>
    <style:style style:name="P1189" style:parent-style-name="Cytaty" style:family="paragraph">
      <style:text-properties style:language-asian="hi" style:country-asian="IN" style:language-complex="hi" style:country-complex="IN"/>
    </style:style>
    <style:style style:name="P1190" style:parent-style-name="Cytaty" style:family="paragraph">
      <style:text-properties style:language-asian="hi" style:country-asian="IN" style:language-complex="hi" style:country-complex="IN"/>
    </style:style>
    <style:style style:name="P1191" style:parent-style-name="Cytaty" style:family="paragraph">
      <style:text-properties style:language-asian="hi" style:country-asian="IN" style:language-complex="hi" style:country-complex="IN"/>
    </style:style>
    <style:style style:name="P1192" style:parent-style-name="Cytaty" style:family="paragraph">
      <style:text-properties style:language-asian="hi" style:country-asian="IN" style:language-complex="hi" style:country-complex="IN"/>
    </style:style>
    <style:style style:name="P1193" style:parent-style-name="Cytaty" style:family="paragraph">
      <style:text-properties style:language-asian="hi" style:country-asian="IN" style:language-complex="hi" style:country-complex="IN"/>
    </style:style>
    <style:style style:name="P1194" style:parent-style-name="Cytaty" style:family="paragraph">
      <style:text-properties style:language-asian="hi" style:country-asian="IN" style:language-complex="hi" style:country-complex="IN"/>
    </style:style>
    <style:style style:name="P1195" style:parent-style-name="Cytaty" style:family="paragraph">
      <style:text-properties style:language-asian="hi" style:country-asian="IN" style:language-complex="hi" style:country-complex="IN"/>
    </style:style>
    <style:style style:name="P1196" style:parent-style-name="Cytaty" style:family="paragraph">
      <style:text-properties style:language-asian="hi" style:country-asian="IN" style:language-complex="hi" style:country-complex="IN"/>
    </style:style>
    <style:style style:name="P1197" style:parent-style-name="Cytaty" style:family="paragraph">
      <style:text-properties style:language-asian="hi" style:country-asian="IN" style:language-complex="hi" style:country-complex="IN"/>
    </style:style>
    <style:style style:name="P1198" style:parent-style-name="Cytaty" style:family="paragraph">
      <style:text-properties style:language-asian="hi" style:country-asian="IN" style:language-complex="hi" style:country-complex="IN"/>
    </style:style>
    <style:style style:name="P1199" style:parent-style-name="Cytaty" style:family="paragraph">
      <style:text-properties style:language-asian="hi" style:country-asian="IN" style:language-complex="hi" style:country-complex="IN"/>
    </style:style>
    <style:style style:name="P1200" style:parent-style-name="Cytaty" style:family="paragraph">
      <style:text-properties style:language-asian="hi" style:country-asian="IN" style:language-complex="hi" style:country-complex="IN"/>
    </style:style>
    <style:style style:name="P1201" style:parent-style-name="Cytaty" style:family="paragraph">
      <style:text-properties style:language-asian="hi" style:country-asian="IN" style:language-complex="hi" style:country-complex="IN"/>
    </style:style>
    <style:style style:name="P1202" style:parent-style-name="Cytaty" style:family="paragraph">
      <style:text-properties style:language-asian="hi" style:country-asian="IN" style:language-complex="hi" style:country-complex="IN"/>
    </style:style>
    <style:style style:name="P1203" style:parent-style-name="Cytaty" style:family="paragraph">
      <style:text-properties style:language-asian="hi" style:country-asian="IN" style:language-complex="hi" style:country-complex="IN"/>
    </style:style>
    <style:style style:name="P1204" style:parent-style-name="Cytaty" style:family="paragraph">
      <style:text-properties style:language-asian="hi" style:country-asian="IN" style:language-complex="hi" style:country-complex="IN"/>
    </style:style>
    <style:style style:name="P1205" style:parent-style-name="Cytaty" style:family="paragraph">
      <style:text-properties style:language-asian="hi" style:country-asian="IN" style:language-complex="hi" style:country-complex="IN"/>
    </style:style>
    <style:style style:name="P1206" style:parent-style-name="Cytaty" style:family="paragraph">
      <style:text-properties style:language-asian="hi" style:country-asian="IN" style:language-complex="hi" style:country-complex="IN"/>
    </style:style>
    <style:style style:name="P1207" style:parent-style-name="Cytaty" style:family="paragraph">
      <style:text-properties style:language-asian="hi" style:country-asian="IN" style:language-complex="hi" style:country-complex="IN"/>
    </style:style>
    <style:style style:name="P1208" style:parent-style-name="Cytaty" style:family="paragraph">
      <style:text-properties style:language-asian="hi" style:country-asian="IN" style:language-complex="hi" style:country-complex="IN"/>
    </style:style>
    <style:style style:name="P1209" style:parent-style-name="Cytaty" style:family="paragraph">
      <style:text-properties style:language-asian="hi" style:country-asian="IN" style:language-complex="hi" style:country-complex="IN"/>
    </style:style>
    <style:style style:name="P1210" style:parent-style-name="Cytaty" style:family="paragraph">
      <style:text-properties style:language-asian="hi" style:country-asian="IN" style:language-complex="hi" style:country-complex="IN"/>
    </style:style>
    <style:style style:name="P1211" style:parent-style-name="Cytaty" style:family="paragraph">
      <style:text-properties style:language-asian="hi" style:country-asian="IN" style:language-complex="hi" style:country-complex="IN"/>
    </style:style>
    <style:style style:name="P1212" style:parent-style-name="Cytaty" style:family="paragraph">
      <style:text-properties style:language-asian="hi" style:country-asian="IN" style:language-complex="hi" style:country-complex="IN"/>
    </style:style>
    <style:style style:name="P1213" style:parent-style-name="Cytaty" style:family="paragraph">
      <style:text-properties style:language-asian="hi" style:country-asian="IN" style:language-complex="hi" style:country-complex="IN"/>
    </style:style>
    <style:style style:name="P1214" style:parent-style-name="Cytaty" style:family="paragraph">
      <style:text-properties style:language-asian="hi" style:country-asian="IN" style:language-complex="hi" style:country-complex="IN"/>
    </style:style>
    <style:style style:name="P1215" style:parent-style-name="Cytaty" style:family="paragraph">
      <style:text-properties style:language-asian="hi" style:country-asian="IN" style:language-complex="hi" style:country-complex="IN"/>
    </style:style>
    <style:style style:name="P1216" style:parent-style-name="Cytaty" style:family="paragraph">
      <style:text-properties style:language-asian="hi" style:country-asian="IN" style:language-complex="hi" style:country-complex="IN"/>
    </style:style>
    <style:style style:name="P1217" style:parent-style-name="Cytaty" style:family="paragraph">
      <style:text-properties style:language-asian="hi" style:country-asian="IN" style:language-complex="hi" style:country-complex="IN"/>
    </style:style>
    <style:style style:name="P1218" style:parent-style-name="Cytaty" style:family="paragraph">
      <style:text-properties style:language-asian="hi" style:country-asian="IN" style:language-complex="hi" style:country-complex="IN"/>
    </style:style>
    <style:style style:name="P1219" style:parent-style-name="Cytaty" style:family="paragraph">
      <style:text-properties style:language-asian="hi" style:country-asian="IN" style:language-complex="hi" style:country-complex="IN"/>
    </style:style>
    <style:style style:name="P1220" style:parent-style-name="Cytaty" style:family="paragraph">
      <style:text-properties style:language-asian="hi" style:country-asian="IN" style:language-complex="hi" style:country-complex="IN"/>
    </style:style>
    <style:style style:name="P1221" style:parent-style-name="Cytaty" style:family="paragraph">
      <style:text-properties style:language-asian="hi" style:country-asian="IN" style:language-complex="hi" style:country-complex="IN"/>
    </style:style>
    <style:style style:name="P1222" style:parent-style-name="Cytaty" style:family="paragraph">
      <style:text-properties style:language-asian="hi" style:country-asian="IN" style:language-complex="hi" style:country-complex="IN"/>
    </style:style>
    <style:style style:name="P1223" style:parent-style-name="Cytaty" style:family="paragraph">
      <style:text-properties style:language-asian="hi" style:country-asian="IN" style:language-complex="hi" style:country-complex="IN"/>
    </style:style>
    <style:style style:name="P1224" style:parent-style-name="Cytaty" style:family="paragraph">
      <style:text-properties style:language-asian="hi" style:country-asian="IN" style:language-complex="hi" style:country-complex="IN"/>
    </style:style>
    <style:style style:name="P1225" style:parent-style-name="Cytaty" style:family="paragraph">
      <style:text-properties style:language-asian="hi" style:country-asian="IN" style:language-complex="hi" style:country-complex="IN"/>
    </style:style>
    <style:style style:name="P1226" style:parent-style-name="Cytaty" style:family="paragraph">
      <style:text-properties style:language-asian="hi" style:country-asian="IN" style:language-complex="hi" style:country-complex="IN"/>
    </style:style>
    <style:style style:name="P1227" style:parent-style-name="Cytaty" style:family="paragraph">
      <style:text-properties style:language-asian="hi" style:country-asian="IN" style:language-complex="hi" style:country-complex="IN"/>
    </style:style>
    <style:style style:name="P1228" style:parent-style-name="Cytaty" style:family="paragraph">
      <style:text-properties style:language-asian="hi" style:country-asian="IN" style:language-complex="hi" style:country-complex="IN"/>
    </style:style>
    <style:style style:name="P1229" style:parent-style-name="Cytaty" style:family="paragraph">
      <style:text-properties style:language-asian="hi" style:country-asian="IN" style:language-complex="hi" style:country-complex="IN"/>
    </style:style>
    <style:style style:name="P1230" style:parent-style-name="Cytaty" style:family="paragraph">
      <style:text-properties style:language-asian="hi" style:country-asian="IN" style:language-complex="hi" style:country-complex="IN"/>
    </style:style>
    <style:style style:name="P1231" style:parent-style-name="Cytaty" style:family="paragraph">
      <style:text-properties style:language-asian="hi" style:country-asian="IN" style:language-complex="hi" style:country-complex="IN"/>
    </style:style>
    <style:style style:name="P1232" style:parent-style-name="Cytaty" style:family="paragraph">
      <style:text-properties style:language-asian="hi" style:country-asian="IN" style:language-complex="hi" style:country-complex="IN"/>
    </style:style>
    <style:style style:name="P1233" style:parent-style-name="Cytaty" style:family="paragraph">
      <style:text-properties style:language-asian="hi" style:country-asian="IN" style:language-complex="hi" style:country-complex="IN"/>
    </style:style>
    <style:style style:name="P1234" style:parent-style-name="Cytaty" style:family="paragraph">
      <style:text-properties style:language-asian="hi" style:country-asian="IN" style:language-complex="hi" style:country-complex="IN"/>
    </style:style>
    <style:style style:name="P1235" style:parent-style-name="Cytaty" style:family="paragraph">
      <style:text-properties style:language-asian="hi" style:country-asian="IN" style:language-complex="hi" style:country-complex="IN"/>
    </style:style>
    <style:style style:name="P1236" style:parent-style-name="Cytaty" style:family="paragraph">
      <style:text-properties style:language-asian="hi" style:country-asian="IN" style:language-complex="hi" style:country-complex="IN"/>
    </style:style>
    <style:style style:name="P1237" style:parent-style-name="Cytaty" style:family="paragraph">
      <style:text-properties style:language-asian="hi" style:country-asian="IN" style:language-complex="hi" style:country-complex="IN"/>
    </style:style>
    <style:style style:name="P1238" style:parent-style-name="Cytaty" style:family="paragraph">
      <style:text-properties style:language-asian="hi" style:country-asian="IN" style:language-complex="hi" style:country-complex="IN"/>
    </style:style>
    <style:style style:name="P1239" style:parent-style-name="Cytaty" style:family="paragraph">
      <style:text-properties style:language-asian="hi" style:country-asian="IN" style:language-complex="hi" style:country-complex="IN"/>
    </style:style>
    <style:style style:name="P1240" style:parent-style-name="Cytaty" style:family="paragraph">
      <style:text-properties style:language-asian="hi" style:country-asian="IN" style:language-complex="hi" style:country-complex="IN"/>
    </style:style>
    <style:style style:name="P1241" style:parent-style-name="Cytaty" style:family="paragraph">
      <style:text-properties style:language-asian="hi" style:country-asian="IN" style:language-complex="hi" style:country-complex="IN"/>
    </style:style>
    <style:style style:name="P1242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1243" style:parent-style-name="Cytaty" style:family="paragraph">
      <style:text-properties style:language-asian="hi" style:country-asian="IN" style:language-complex="hi" style:country-complex="IN"/>
    </style:style>
    <style:style style:name="P1244" style:parent-style-name="Cytaty" style:family="paragraph">
      <style:text-properties style:language-asian="hi" style:country-asian="IN" style:language-complex="hi" style:country-complex="IN"/>
    </style:style>
    <style:style style:name="P1245" style:parent-style-name="Cytaty" style:family="paragraph">
      <style:text-properties style:language-asian="hi" style:country-asian="IN" style:language-complex="hi" style:country-complex="IN"/>
    </style:style>
    <style:style style:name="P1246" style:parent-style-name="Cytaty" style:family="paragraph">
      <style:text-properties style:language-asian="hi" style:country-asian="IN" style:language-complex="hi" style:country-complex="IN"/>
    </style:style>
    <style:style style:name="P1247" style:parent-style-name="Cytaty" style:family="paragraph">
      <style:text-properties style:language-asian="hi" style:country-asian="IN" style:language-complex="hi" style:country-complex="IN"/>
    </style:style>
    <style:style style:name="P1248" style:parent-style-name="Cytaty" style:family="paragraph">
      <style:text-properties style:language-asian="hi" style:country-asian="IN" style:language-complex="hi" style:country-complex="IN"/>
    </style:style>
    <style:style style:name="P1249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1250" style:parent-style-name="Cytaty" style:family="paragraph">
      <style:text-properties style:language-asian="hi" style:country-asian="IN" style:language-complex="hi" style:country-complex="IN"/>
    </style:style>
    <style:style style:name="P1251" style:parent-style-name="Cytaty" style:family="paragraph">
      <style:text-properties style:language-asian="hi" style:country-asian="IN" style:language-complex="hi" style:country-complex="IN"/>
    </style:style>
    <style:style style:name="P1252" style:parent-style-name="Cytaty" style:family="paragraph">
      <style:text-properties style:language-asian="hi" style:country-asian="IN" style:language-complex="hi" style:country-complex="IN"/>
    </style:style>
    <style:style style:name="P1253" style:parent-style-name="Cytaty" style:family="paragraph">
      <style:text-properties style:language-asian="hi" style:country-asian="IN" style:language-complex="hi" style:country-complex="IN"/>
    </style:style>
    <style:style style:name="P1254" style:parent-style-name="Cytaty" style:family="paragraph">
      <style:text-properties style:language-asian="hi" style:country-asian="IN" style:language-complex="hi" style:country-complex="IN"/>
    </style:style>
    <style:style style:name="P1255" style:parent-style-name="Cytaty" style:family="paragraph">
      <style:text-properties style:language-asian="hi" style:country-asian="IN" style:language-complex="hi" style:country-complex="IN"/>
    </style:style>
    <style:style style:name="P1256" style:parent-style-name="Cytaty" style:family="paragraph">
      <style:text-properties style:language-asian="hi" style:country-asian="IN" style:language-complex="hi" style:country-complex="IN"/>
    </style:style>
    <style:style style:name="P1257" style:parent-style-name="Cytaty" style:family="paragraph">
      <style:text-properties style:language-asian="hi" style:country-asian="IN" style:language-complex="hi" style:country-complex="IN"/>
    </style:style>
    <style:style style:name="P1258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T1259" style:parent-style-name="Domyślnaczcionkaakapitu" style:family="text">
      <style:text-properties style:language-asian="hi" style:country-asian="IN" style:language-complex="hi" style:country-complex="IN"/>
    </style:style>
    <style:style style:name="T1260" style:parent-style-name="Domyślnaczcionkaakapitu" style:family="text">
      <style:text-properties style:language-asian="hi" style:country-asian="IN" style:language-complex="hi" style:country-complex="IN"/>
    </style:style>
    <style:style style:name="T1261" style:parent-style-name="Domyślnaczcionkaakapitu" style:family="text">
      <style:text-properties style:language-asian="hi" style:country-asian="IN" style:language-complex="hi" style:country-complex="IN"/>
    </style:style>
    <style:style style:name="T1262" style:parent-style-name="Domyślnaczcionkaakapitu" style:family="text">
      <style:text-properties style:language-asian="hi" style:country-asian="IN" style:language-complex="hi" style:country-complex="IN"/>
    </style:style>
    <style:style style:name="T1263" style:parent-style-name="Domyślnaczcionkaakapitu" style:family="text">
      <style:text-properties style:language-asian="hi" style:country-asian="IN" style:language-complex="hi" style:country-complex="IN"/>
    </style:style>
    <style:style style:name="P1264" style:parent-style-name="Cytaty" style:family="paragraph">
      <style:text-properties style:language-asian="hi" style:country-asian="IN" style:language-complex="hi" style:country-complex="IN"/>
    </style:style>
    <style:style style:name="P1265" style:parent-style-name="Cytaty" style:family="paragraph">
      <style:text-properties style:language-asian="hi" style:country-asian="IN" style:language-complex="hi" style:country-complex="IN"/>
    </style:style>
    <style:style style:name="P1266" style:parent-style-name="Cytaty" style:family="paragraph">
      <style:text-properties style:language-asian="hi" style:country-asian="IN" style:language-complex="hi" style:country-complex="IN"/>
    </style:style>
    <style:style style:name="P1267" style:parent-style-name="Cytaty" style:family="paragraph">
      <style:text-properties style:language-asian="hi" style:country-asian="IN" style:language-complex="hi" style:country-complex="IN"/>
    </style:style>
    <style:style style:name="P1268" style:parent-style-name="Cytaty" style:family="paragraph">
      <style:text-properties style:language-asian="hi" style:country-asian="IN" style:language-complex="hi" style:country-complex="IN"/>
    </style:style>
    <style:style style:name="P1269" style:parent-style-name="Cytaty" style:family="paragraph">
      <style:text-properties style:language-asian="hi" style:country-asian="IN" style:language-complex="hi" style:country-complex="IN"/>
    </style:style>
    <style:style style:name="P1270" style:parent-style-name="Cytaty" style:family="paragraph">
      <style:text-properties style:language-asian="hi" style:country-asian="IN" style:language-complex="hi" style:country-complex="IN"/>
    </style:style>
    <style:style style:name="P1271" style:parent-style-name="Cytaty" style:family="paragraph">
      <style:text-properties style:language-asian="hi" style:country-asian="IN" style:language-complex="hi" style:country-complex="IN"/>
    </style:style>
    <style:style style:name="P1272" style:parent-style-name="Cytaty" style:family="paragraph">
      <style:text-properties style:language-asian="hi" style:country-asian="IN" style:language-complex="hi" style:country-complex="IN"/>
    </style:style>
    <style:style style:name="P1273" style:parent-style-name="Cytaty" style:family="paragraph">
      <style:text-properties style:language-asian="hi" style:country-asian="IN" style:language-complex="hi" style:country-complex="IN"/>
    </style:style>
    <style:style style:name="P1274" style:parent-style-name="Cytaty" style:family="paragraph">
      <style:text-properties style:language-asian="hi" style:country-asian="IN" style:language-complex="hi" style:country-complex="IN"/>
    </style:style>
    <style:style style:name="P1275" style:parent-style-name="Cytaty" style:family="paragraph">
      <style:text-properties style:language-asian="hi" style:country-asian="IN" style:language-complex="hi" style:country-complex="IN"/>
    </style:style>
    <style:style style:name="P1276" style:parent-style-name="Cytaty" style:family="paragraph">
      <style:text-properties style:language-asian="hi" style:country-asian="IN" style:language-complex="hi" style:country-complex="IN"/>
    </style:style>
    <style:style style:name="P1277" style:parent-style-name="Cytaty" style:family="paragraph">
      <style:text-properties style:language-asian="hi" style:country-asian="IN" style:language-complex="hi" style:country-complex="IN"/>
    </style:style>
    <style:style style:name="P1278" style:parent-style-name="Cytaty" style:family="paragraph">
      <style:text-properties style:language-asian="hi" style:country-asian="IN" style:language-complex="hi" style:country-complex="IN"/>
    </style:style>
    <style:style style:name="P1279" style:parent-style-name="Cytaty" style:family="paragraph">
      <style:text-properties style:language-asian="hi" style:country-asian="IN" style:language-complex="hi" style:country-complex="IN"/>
    </style:style>
    <style:style style:name="P1280" style:parent-style-name="Cytaty" style:family="paragraph">
      <style:text-properties style:language-asian="hi" style:country-asian="IN" style:language-complex="hi" style:country-complex="IN"/>
    </style:style>
    <style:style style:name="P1281" style:parent-style-name="Cytaty" style:family="paragraph">
      <style:text-properties style:language-asian="hi" style:country-asian="IN" style:language-complex="hi" style:country-complex="IN"/>
    </style:style>
    <style:style style:name="P1282" style:parent-style-name="Cytaty" style:family="paragraph">
      <style:text-properties style:language-asian="hi" style:country-asian="IN" style:language-complex="hi" style:country-complex="IN"/>
    </style:style>
    <style:style style:name="P1283" style:parent-style-name="Cytaty" style:family="paragraph">
      <style:text-properties style:language-asian="hi" style:country-asian="IN" style:language-complex="hi" style:country-complex="IN"/>
    </style:style>
    <style:style style:name="P1284" style:parent-style-name="Cytaty" style:family="paragraph">
      <style:text-properties style:language-asian="hi" style:country-asian="IN" style:language-complex="hi" style:country-complex="IN"/>
    </style:style>
    <style:style style:name="P1285" style:parent-style-name="Cytaty" style:family="paragraph">
      <style:text-properties style:language-asian="hi" style:country-asian="IN" style:language-complex="hi" style:country-complex="IN"/>
    </style:style>
    <style:style style:name="P1286" style:parent-style-name="Cytaty" style:family="paragraph">
      <style:text-properties style:language-asian="hi" style:country-asian="IN" style:language-complex="hi" style:country-complex="IN"/>
    </style:style>
    <style:style style:name="P1287" style:parent-style-name="Cytaty" style:family="paragraph">
      <style:text-properties style:language-asian="hi" style:country-asian="IN" style:language-complex="hi" style:country-complex="IN"/>
    </style:style>
    <style:style style:name="P1288" style:parent-style-name="Cytaty" style:family="paragraph">
      <style:text-properties style:language-asian="hi" style:country-asian="IN" style:language-complex="hi" style:country-complex="IN"/>
    </style:style>
    <style:style style:name="P1289" style:parent-style-name="Cytaty" style:family="paragraph">
      <style:text-properties style:language-asian="hi" style:country-asian="IN" style:language-complex="hi" style:country-complex="IN"/>
    </style:style>
    <style:style style:name="P1290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1291" style:parent-style-name="Cytaty" style:family="paragraph">
      <style:text-properties style:language-asian="hi" style:country-asian="IN" style:language-complex="hi" style:country-complex="IN"/>
    </style:style>
    <style:style style:name="P1292" style:parent-style-name="Cytaty" style:family="paragraph">
      <style:text-properties style:language-asian="hi" style:country-asian="IN" style:language-complex="hi" style:country-complex="IN"/>
    </style:style>
    <style:style style:name="P1293" style:parent-style-name="Cytaty" style:family="paragraph">
      <style:text-properties style:language-asian="hi" style:country-asian="IN" style:language-complex="hi" style:country-complex="IN"/>
    </style:style>
    <style:style style:name="P1294" style:parent-style-name="Cytaty" style:family="paragraph">
      <style:text-properties style:language-asian="hi" style:country-asian="IN" style:language-complex="hi" style:country-complex="IN"/>
    </style:style>
    <style:style style:name="P1295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1296" style:parent-style-name="Cytaty" style:family="paragraph">
      <style:text-properties style:language-asian="hi" style:country-asian="IN" style:language-complex="hi" style:country-complex="IN"/>
    </style:style>
    <style:style style:name="P1297" style:parent-style-name="Cytaty" style:family="paragraph">
      <style:text-properties style:language-asian="hi" style:country-asian="IN" style:language-complex="hi" style:country-complex="IN"/>
    </style:style>
    <style:style style:name="P1298" style:parent-style-name="Cytaty" style:family="paragraph">
      <style:text-properties style:language-asian="hi" style:country-asian="IN" style:language-complex="hi" style:country-complex="IN"/>
    </style:style>
    <style:style style:name="P1299" style:parent-style-name="Cytaty" style:family="paragraph">
      <style:text-properties style:language-asian="hi" style:country-asian="IN" style:language-complex="hi" style:country-complex="IN"/>
    </style:style>
    <style:style style:name="P1300" style:parent-style-name="Cytaty" style:family="paragraph">
      <style:text-properties style:language-asian="hi" style:country-asian="IN" style:language-complex="hi" style:country-complex="IN"/>
    </style:style>
    <style:style style:name="P1301" style:parent-style-name="Cytaty" style:family="paragraph">
      <style:text-properties style:language-asian="hi" style:country-asian="IN" style:language-complex="hi" style:country-complex="IN"/>
    </style:style>
    <style:style style:name="P1302" style:parent-style-name="Cytaty" style:family="paragraph">
      <style:text-properties style:language-asian="hi" style:country-asian="IN" style:language-complex="hi" style:country-complex="IN"/>
    </style:style>
    <style:style style:name="P1303" style:parent-style-name="Cytaty" style:family="paragraph">
      <style:text-properties style:language-asian="hi" style:country-asian="IN" style:language-complex="hi" style:country-complex="IN"/>
    </style:style>
    <style:style style:name="P1304" style:parent-style-name="Cytaty" style:family="paragraph">
      <style:text-properties style:language-asian="hi" style:country-asian="IN" style:language-complex="hi" style:country-complex="IN"/>
    </style:style>
    <style:style style:name="P1305" style:parent-style-name="Cytaty" style:family="paragraph">
      <style:text-properties style:language-asian="hi" style:country-asian="IN" style:language-complex="hi" style:country-complex="IN"/>
    </style:style>
    <style:style style:name="P1306" style:parent-style-name="Cytaty" style:family="paragraph">
      <style:text-properties style:language-asian="hi" style:country-asian="IN" style:language-complex="hi" style:country-complex="IN"/>
    </style:style>
    <style:style style:name="P1307" style:parent-style-name="Cytaty" style:family="paragraph">
      <style:text-properties style:language-asian="hi" style:country-asian="IN" style:language-complex="hi" style:country-complex="IN"/>
    </style:style>
    <style:style style:name="P1308" style:parent-style-name="Cytaty" style:family="paragraph">
      <style:text-properties style:language-asian="hi" style:country-asian="IN" style:language-complex="hi" style:country-complex="IN"/>
    </style:style>
    <style:style style:name="TableColumn1310" style:family="table-column">
      <style:table-column-properties style:column-width="1.4611in" style:use-optimal-column-width="false"/>
    </style:style>
    <style:style style:name="TableColumn1311" style:family="table-column">
      <style:table-column-properties style:column-width="4.5006in" style:use-optimal-column-width="false"/>
    </style:style>
    <style:style style:name="Table1309" style:family="table">
      <style:table-properties style:width="5.9618in" fo:margin-left="0.0958in" table:align="left"/>
    </style:style>
    <style:style style:name="TableRow1312" style:family="table-row">
      <style:table-row-properties style:min-row-height="0.4972in" style:use-optimal-row-height="false"/>
    </style:style>
    <style:style style:name="TableCell1313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02in" fo:padding-left="0.318in" fo:padding-bottom="0in" fo:padding-right="0in"/>
    </style:style>
    <style:style style:name="P1314" style:parent-style-name="Cytaty" style:family="paragraph">
      <style:text-properties style:language-asian="hi" style:country-asian="IN" style:language-complex="hi" style:country-complex="IN"/>
    </style:style>
    <style:style style:name="TableCell1315" style:family="table-cell">
      <style:table-cell-properties fo:border="0.0069in solid #000001" fo:background-color="#FFFFFF" style:writing-mode="lr-tb" fo:padding-top="0.0402in" fo:padding-left="0.318in" fo:padding-bottom="0in" fo:padding-right="0in"/>
    </style:style>
    <style:style style:name="P1316" style:parent-style-name="Cytaty" style:family="paragraph">
      <style:text-properties style:language-asian="hi" style:country-asian="IN" style:language-complex="hi" style:country-complex="IN"/>
    </style:style>
    <style:style style:name="TableRow1317" style:family="table-row">
      <style:table-row-properties style:min-row-height="0.3534in" style:use-optimal-row-height="false"/>
    </style:style>
    <style:style style:name="TableCell1318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02in" fo:padding-left="0.318in" fo:padding-bottom="0in" fo:padding-right="0in"/>
    </style:style>
    <style:style style:name="P1319" style:parent-style-name="Cytaty" style:family="paragraph">
      <style:text-properties style:language-asian="hi" style:country-asian="IN" style:language-complex="hi" style:country-complex="IN"/>
    </style:style>
    <style:style style:name="P1320" style:parent-style-name="Cytaty" style:family="paragraph">
      <style:text-properties style:language-asian="hi" style:country-asian="IN" style:language-complex="hi" style:country-complex="IN"/>
    </style:style>
    <style:style style:name="TableCell1321" style:family="table-cell">
      <style:table-cell-properties fo:border="0.0069in solid #000001" fo:background-color="#FFFFFF" style:writing-mode="lr-tb" fo:padding-top="0.0402in" fo:padding-left="0.318in" fo:padding-bottom="0in" fo:padding-right="0in"/>
    </style:style>
    <style:style style:name="P1322" style:parent-style-name="Cytaty" style:family="paragraph">
      <style:text-properties style:language-asian="hi" style:country-asian="IN" style:language-complex="hi" style:country-complex="IN"/>
    </style:style>
    <style:style style:name="P1323" style:parent-style-name="Cytaty" style:family="paragraph">
      <style:text-properties style:language-asian="hi" style:country-asian="IN" style:language-complex="hi" style:country-complex="IN"/>
    </style:style>
    <style:style style:name="P1324" style:parent-style-name="Cytaty" style:family="paragraph">
      <style:text-properties style:language-asian="hi" style:country-asian="IN" style:language-complex="hi" style:country-complex="IN"/>
    </style:style>
    <style:style style:name="P1325" style:parent-style-name="Cytaty" style:family="paragraph">
      <style:text-properties style:language-asian="hi" style:country-asian="IN" style:language-complex="hi" style:country-complex="IN"/>
    </style:style>
    <style:style style:name="P1326" style:parent-style-name="Cytaty" style:family="paragraph">
      <style:text-properties style:language-asian="hi" style:country-asian="IN" style:language-complex="hi" style:country-complex="IN"/>
    </style:style>
    <style:style style:name="TableRow1327" style:family="table-row">
      <style:table-row-properties style:min-row-height="2.6638in" style:use-optimal-row-height="false"/>
    </style:style>
    <style:style style:name="TableCell1328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.0402in" fo:padding-left="0.318in" fo:padding-bottom="0in" fo:padding-right="0in"/>
    </style:style>
    <style:style style:name="P1329" style:parent-style-name="Cytaty" style:family="paragraph">
      <style:text-properties style:language-asian="hi" style:country-asian="IN" style:language-complex="hi" style:country-complex="IN"/>
    </style:style>
    <style:style style:name="P1330" style:parent-style-name="Cytaty" style:family="paragraph">
      <style:text-properties style:language-asian="hi" style:country-asian="IN" style:language-complex="hi" style:country-complex="IN"/>
    </style:style>
    <style:style style:name="P1331" style:parent-style-name="Cytaty" style:family="paragraph">
      <style:text-properties style:language-asian="hi" style:country-asian="IN" style:language-complex="hi" style:country-complex="IN"/>
    </style:style>
    <style:style style:name="P1332" style:parent-style-name="Cytaty" style:family="paragraph">
      <style:text-properties style:language-asian="hi" style:country-asian="IN" style:language-complex="hi" style:country-complex="IN"/>
    </style:style>
    <style:style style:name="TableCell1333" style:family="table-cell">
      <style:table-cell-properties fo:border="0.0069in solid #000001" fo:background-color="#FFFFFF" style:writing-mode="lr-tb" fo:padding-top="0.0402in" fo:padding-left="0.318in" fo:padding-bottom="0in" fo:padding-right="0in"/>
    </style:style>
    <style:style style:name="P1334" style:parent-style-name="Cytaty" style:family="paragraph">
      <style:text-properties style:language-asian="hi" style:country-asian="IN" style:language-complex="hi" style:country-complex="IN"/>
    </style:style>
    <style:style style:name="P1335" style:parent-style-name="Cytaty" style:family="paragraph">
      <style:text-properties style:language-asian="hi" style:country-asian="IN" style:language-complex="hi" style:country-complex="IN"/>
    </style:style>
    <style:style style:name="P1336" style:parent-style-name="Cytaty" style:family="paragraph">
      <style:text-properties style:language-asian="hi" style:country-asian="IN" style:language-complex="hi" style:country-complex="IN"/>
    </style:style>
    <style:style style:name="P1337" style:parent-style-name="Cytaty" style:family="paragraph">
      <style:text-properties style:language-asian="hi" style:country-asian="IN" style:language-complex="hi" style:country-complex="IN"/>
    </style:style>
    <style:style style:name="P1338" style:parent-style-name="Cytaty" style:family="paragraph">
      <style:text-properties style:language-asian="hi" style:country-asian="IN" style:language-complex="hi" style:country-complex="IN"/>
    </style:style>
    <style:style style:name="P1339" style:parent-style-name="Cytaty" style:family="paragraph">
      <style:text-properties style:language-asian="hi" style:country-asian="IN" style:language-complex="hi" style:country-complex="IN"/>
    </style:style>
    <style:style style:name="P1340" style:parent-style-name="Cytaty" style:family="paragraph">
      <style:text-properties style:language-asian="hi" style:country-asian="IN" style:language-complex="hi" style:country-complex="IN"/>
    </style:style>
    <style:style style:name="P1341" style:parent-style-name="Cytaty" style:family="paragraph">
      <style:text-properties style:language-asian="hi" style:country-asian="IN" style:language-complex="hi" style:country-complex="IN"/>
    </style:style>
    <style:style style:name="P1342" style:parent-style-name="Cytaty" style:family="paragraph">
      <style:text-properties style:language-asian="hi" style:country-asian="IN" style:language-complex="hi" style:country-complex="IN"/>
    </style:style>
    <style:style style:name="P1343" style:parent-style-name="Cytaty" style:family="paragraph">
      <style:text-properties style:language-asian="hi" style:country-asian="IN" style:language-complex="hi" style:country-complex="IN"/>
    </style:style>
    <style:style style:name="P1344" style:parent-style-name="Cytaty" style:family="paragraph">
      <style:text-properties style:language-asian="hi" style:country-asian="IN" style:language-complex="hi" style:country-complex="IN"/>
    </style:style>
    <style:style style:name="P1345" style:parent-style-name="Cytaty" style:family="paragraph">
      <style:text-properties style:language-asian="hi" style:country-asian="IN" style:language-complex="hi" style:country-complex="IN"/>
    </style:style>
    <style:style style:name="P1346" style:parent-style-name="Cytaty" style:family="paragraph">
      <style:text-properties style:language-asian="hi" style:country-asian="IN" style:language-complex="hi" style:country-complex="IN"/>
    </style:style>
    <style:style style:name="P1347" style:parent-style-name="Cytaty" style:family="paragraph">
      <style:text-properties style:font-name-complex="Calibri" style:language-asian="hi" style:country-asian="IN" style:language-complex="hi" style:country-complex="IN"/>
    </style:style>
    <style:style style:name="P1348" style:parent-style-name="Cytaty" style:family="paragraph">
      <style:text-properties style:font-name-complex="Calibri" style:language-asian="hi" style:country-asian="IN" style:language-complex="hi" style:country-complex="IN"/>
    </style:style>
    <style:style style:name="P1349" style:parent-style-name="Cytaty" style:family="paragraph">
      <style:text-properties style:font-name-complex="Calibri" style:language-asian="hi" style:country-asian="IN" style:language-complex="hi" style:country-complex="IN"/>
    </style:style>
    <style:style style:name="P1350" style:parent-style-name="Cytaty" style:family="paragraph">
      <style:text-properties style:font-name-complex="Calibri" style:language-asian="hi" style:country-asian="IN" style:language-complex="hi" style:country-complex="IN"/>
    </style:style>
    <style:style style:name="P1351" style:parent-style-name="Cytaty" style:family="paragraph">
      <style:text-properties style:font-name-complex="Calibri" style:language-asian="hi" style:country-asian="IN" style:language-complex="hi" style:country-complex="IN"/>
    </style:style>
    <style:style style:name="P1352" style:parent-style-name="Cytaty" style:family="paragraph">
      <style:text-properties style:font-name-complex="Calibri" style:language-asian="hi" style:country-asian="IN" style:language-complex="hi" style:country-complex="IN"/>
    </style:style>
    <style:style style:name="P1353" style:parent-style-name="Cytaty" style:family="paragraph">
      <style:text-properties style:font-name-complex="Calibri" style:language-asian="hi" style:country-asian="IN" style:language-complex="hi" style:country-complex="IN"/>
    </style:style>
    <style:style style:name="P1354" style:parent-style-name="Cytaty" style:family="paragraph">
      <style:text-properties style:font-name-complex="Calibri" style:language-asian="hi" style:country-asian="IN" style:language-complex="hi" style:country-complex="IN"/>
    </style:style>
    <style:style style:name="P1355" style:parent-style-name="Cytaty" style:family="paragraph">
      <style:text-properties style:font-name-complex="Calibri" style:language-asian="hi" style:country-asian="IN" style:language-complex="hi" style:country-complex="IN"/>
    </style:style>
    <style:style style:name="P1356" style:parent-style-name="Cytaty" style:family="paragraph">
      <style:text-properties style:font-name-complex="Calibri" style:language-asian="hi" style:country-asian="IN" style:language-complex="hi" style:country-complex="IN"/>
    </style:style>
    <style:style style:name="P1357" style:parent-style-name="Cytaty" style:family="paragraph">
      <style:text-properties style:font-name-complex="Calibri" style:language-asian="hi" style:country-asian="IN" style:language-complex="hi" style:country-complex="IN"/>
    </style:style>
    <style:style style:name="P1358" style:parent-style-name="Cytaty" style:family="paragraph">
      <style:text-properties style:font-name-complex="Calibri" style:language-asian="hi" style:country-asian="IN" style:language-complex="hi" style:country-complex="IN"/>
    </style:style>
    <style:style style:name="P1359" style:parent-style-name="Cytaty" style:family="paragraph">
      <style:text-properties style:font-name-complex="Calibri" style:language-asian="hi" style:country-asian="IN" style:language-complex="hi" style:country-complex="IN"/>
    </style:style>
    <style:style style:name="P1360" style:parent-style-name="Cytaty" style:family="paragraph">
      <style:text-properties style:font-name-complex="Calibri" style:language-asian="hi" style:country-asian="IN" style:language-complex="hi" style:country-complex="IN"/>
    </style:style>
    <style:style style:name="P1361" style:parent-style-name="Cytaty" style:family="paragraph">
      <style:paragraph-properties fo:text-align="center"/>
      <style:text-properties style:font-name-complex="Calibri" fo:font-weight="bold" style:font-weight-asian="bold" style:language-asian="hi" style:country-asian="IN" style:language-complex="hi" style:country-complex="IN"/>
    </style:style>
    <style:style style:name="P1362" style:parent-style-name="Cytaty" style:family="paragraph">
      <style:text-properties style:font-name-complex="Calibri" style:language-asian="hi" style:country-asian="IN" style:language-complex="hi" style:country-complex="IN"/>
    </style:style>
    <style:style style:name="P1363" style:parent-style-name="Cytaty" style:family="paragraph">
      <style:text-properties fo:font-size="12pt" style:font-size-asian="12pt" style:font-size-complex="12pt"/>
    </style:style>
    <style:style style:name="P1364" style:parent-style-name="Cytaty" style:family="paragraph">
      <style:paragraph-properties fo:text-align="center"/>
      <style:text-properties style:font-name-complex="Calibri" fo:font-weight="bold" style:font-weight-asian="bold" fo:font-size="12pt" style:font-size-asian="12pt" style:font-size-complex="12pt" style:language-asian="hi" style:country-asian="IN" style:language-complex="hi" style:country-complex="IN"/>
    </style:style>
    <style:style style:name="P1365" style:parent-style-name="Cytaty" style:family="paragraph">
      <style:paragraph-properties fo:text-align="center"/>
      <style:text-properties style:font-name-complex="Calibri" fo:font-weight="bold" style:font-weight-asian="bold" fo:font-size="12pt" style:font-size-asian="12pt" style:font-size-complex="12pt" style:language-asian="hi" style:country-asian="IN" style:language-complex="hi" style:country-complex="IN"/>
    </style:style>
    <style:style style:name="P1366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1367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68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69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70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71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72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73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74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75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76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77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78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79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80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81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82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83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84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85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86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87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88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89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90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91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92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93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94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95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96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97" style:parent-style-name="Cytaty" style:family="paragraph">
      <style:text-properties style:font-name-complex="Calibri" fo:font-size="12pt" style:font-size-asian="12pt" style:font-size-complex="12pt" style:language-asian="hi" style:country-asian="IN" style:language-complex="hi" style:country-complex="IN"/>
    </style:style>
    <style:style style:name="P1398" style:parent-style-name="Cytaty" style:family="paragraph">
      <style:paragraph-properties fo:text-align="center"/>
      <style:text-properties style:font-name-complex="Calibri" fo:font-weight="bold" style:font-weight-asian="bold" fo:font-size="12pt" style:font-size-asian="12pt" style:font-size-complex="12pt" style:language-asian="hi" style:country-asian="IN" style:language-complex="hi" style:country-complex="IN"/>
    </style:style>
    <style:style style:name="P1399" style:parent-style-name="Cytaty" style:family="paragraph">
      <style:paragraph-properties fo:text-align="center"/>
      <style:text-properties style:font-name-complex="Calibri" fo:font-weight="bold" style:font-weight-asian="bold" fo:font-size="12pt" style:font-size-asian="12pt" style:font-size-complex="12pt" style:language-asian="hi" style:country-asian="IN" style:language-complex="hi" style:country-complex="IN"/>
    </style:style>
    <style:style style:name="P1400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1401" style:parent-style-name="Cytaty" style:family="paragraph">
      <style:text-properties style:language-asian="hi" style:country-asian="IN" style:language-complex="hi" style:country-complex="IN"/>
    </style:style>
    <style:style style:name="P1402" style:parent-style-name="Cytaty" style:family="paragraph">
      <style:text-properties style:language-asian="hi" style:country-asian="IN" style:language-complex="hi" style:country-complex="IN"/>
    </style:style>
    <style:style style:name="P1403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T1404" style:parent-style-name="Domyślnaczcionkaakapitu" style:family="text">
      <style:text-properties style:language-asian="hi" style:country-asian="IN" style:language-complex="hi" style:country-complex="IN"/>
    </style:style>
    <style:style style:name="T1405" style:parent-style-name="Domyślnaczcionkaakapitu" style:family="text">
      <style:text-properties style:language-asian="hi" style:country-asian="IN" style:language-complex="hi" style:country-complex="IN"/>
    </style:style>
    <style:style style:name="P1406" style:parent-style-name="Cytaty" style:family="paragraph">
      <style:text-properties style:language-asian="hi" style:country-asian="IN" style:language-complex="hi" style:country-complex="IN"/>
    </style:style>
    <style:style style:name="P1407" style:parent-style-name="Cytaty" style:family="paragraph">
      <style:text-properties style:language-asian="hi" style:country-asian="IN" style:language-complex="hi" style:country-complex="IN"/>
    </style:style>
    <style:style style:name="P1408" style:parent-style-name="Cytaty" style:family="paragraph">
      <style:text-properties style:language-asian="hi" style:country-asian="IN" style:language-complex="hi" style:country-complex="IN"/>
    </style:style>
    <style:style style:name="P1409" style:parent-style-name="Cytaty" style:family="paragraph">
      <style:text-properties style:language-asian="hi" style:country-asian="IN" style:language-complex="hi" style:country-complex="IN"/>
    </style:style>
    <style:style style:name="P1410" style:parent-style-name="Cytaty" style:family="paragraph">
      <style:text-properties style:language-asian="hi" style:country-asian="IN" style:language-complex="hi" style:country-complex="IN"/>
    </style:style>
    <style:style style:name="P1411" style:parent-style-name="Cytaty" style:family="paragraph">
      <style:text-properties style:language-asian="hi" style:country-asian="IN" style:language-complex="hi" style:country-complex="IN"/>
    </style:style>
    <style:style style:name="P1412" style:parent-style-name="Cytaty" style:family="paragraph">
      <style:text-properties style:language-asian="hi" style:country-asian="IN" style:language-complex="hi" style:country-complex="IN"/>
    </style:style>
    <style:style style:name="P1413" style:parent-style-name="Cytaty" style:family="paragraph">
      <style:text-properties style:language-asian="hi" style:country-asian="IN" style:language-complex="hi" style:country-complex="IN"/>
    </style:style>
    <style:style style:name="P1414" style:parent-style-name="Cytaty" style:family="paragraph">
      <style:text-properties style:language-asian="hi" style:country-asian="IN" style:language-complex="hi" style:country-complex="IN"/>
    </style:style>
    <style:style style:name="P1415" style:parent-style-name="Cytaty" style:family="paragraph">
      <style:text-properties style:language-asian="hi" style:country-asian="IN" style:language-complex="hi" style:country-complex="IN"/>
    </style:style>
    <style:style style:name="P1416" style:parent-style-name="Cytaty" style:family="paragraph">
      <style:text-properties style:language-asian="hi" style:country-asian="IN" style:language-complex="hi" style:country-complex="IN"/>
    </style:style>
    <style:style style:name="P1417" style:parent-style-name="Cytaty" style:family="paragraph">
      <style:text-properties style:language-asian="hi" style:country-asian="IN" style:language-complex="hi" style:country-complex="IN"/>
    </style:style>
    <style:style style:name="P1418" style:parent-style-name="Cytaty" style:family="paragraph">
      <style:text-properties style:language-asian="hi" style:country-asian="IN" style:language-complex="hi" style:country-complex="IN"/>
    </style:style>
    <style:style style:name="P1419" style:parent-style-name="Cytaty" style:family="paragraph">
      <style:text-properties style:language-asian="hi" style:country-asian="IN" style:language-complex="hi" style:country-complex="IN"/>
    </style:style>
    <style:style style:name="P1420" style:parent-style-name="Cytaty" style:family="paragraph">
      <style:text-properties style:language-asian="hi" style:country-asian="IN" style:language-complex="hi" style:country-complex="IN"/>
    </style:style>
    <style:style style:name="P1421" style:parent-style-name="Cytaty" style:family="paragraph">
      <style:text-properties style:language-asian="hi" style:country-asian="IN" style:language-complex="hi" style:country-complex="IN"/>
    </style:style>
    <style:style style:name="P1422" style:parent-style-name="Cytaty" style:family="paragraph">
      <style:text-properties style:language-asian="hi" style:country-asian="IN" style:language-complex="hi" style:country-complex="IN"/>
    </style:style>
    <style:style style:name="P1423" style:parent-style-name="Cytaty" style:family="paragraph">
      <style:text-properties style:language-asian="hi" style:country-asian="IN" style:language-complex="hi" style:country-complex="IN"/>
    </style:style>
    <style:style style:name="P1424" style:parent-style-name="Cytaty" style:family="paragraph">
      <style:text-properties style:language-asian="hi" style:country-asian="IN" style:language-complex="hi" style:country-complex="IN"/>
    </style:style>
    <style:style style:name="P1425" style:parent-style-name="Cytaty" style:family="paragraph">
      <style:text-properties style:language-asian="hi" style:country-asian="IN" style:language-complex="hi" style:country-complex="IN"/>
    </style:style>
    <style:style style:name="P1426" style:parent-style-name="Cytaty" style:family="paragraph">
      <style:text-properties style:language-asian="hi" style:country-asian="IN" style:language-complex="hi" style:country-complex="IN"/>
    </style:style>
    <style:style style:name="P1427" style:parent-style-name="Cytaty" style:family="paragraph">
      <style:text-properties style:language-asian="hi" style:country-asian="IN" style:language-complex="hi" style:country-complex="IN"/>
    </style:style>
    <style:style style:name="P1428" style:parent-style-name="Cytaty" style:family="paragraph">
      <style:text-properties style:language-asian="hi" style:country-asian="IN" style:language-complex="hi" style:country-complex="IN"/>
    </style:style>
    <style:style style:name="P1429" style:parent-style-name="Cytaty" style:family="paragraph">
      <style:text-properties style:language-asian="hi" style:country-asian="IN" style:language-complex="hi" style:country-complex="IN"/>
    </style:style>
    <style:style style:name="P1430" style:parent-style-name="Cytaty" style:family="paragraph">
      <style:text-properties style:language-asian="hi" style:country-asian="IN" style:language-complex="hi" style:country-complex="IN"/>
    </style:style>
    <style:style style:name="P1431" style:parent-style-name="Cytaty" style:family="paragraph">
      <style:text-properties style:language-asian="hi" style:country-asian="IN" style:language-complex="hi" style:country-complex="IN"/>
    </style:style>
    <style:style style:name="P1432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1433" style:parent-style-name="Cytaty" style:family="paragraph">
      <style:text-properties style:language-asian="hi" style:country-asian="IN" style:language-complex="hi" style:country-complex="IN"/>
    </style:style>
    <style:style style:name="P1434" style:parent-style-name="Cytaty" style:family="paragraph">
      <style:text-properties style:language-asian="hi" style:country-asian="IN" style:language-complex="hi" style:country-complex="IN"/>
    </style:style>
    <style:style style:name="P1435" style:parent-style-name="Cytaty" style:family="paragraph">
      <style:text-properties style:language-asian="hi" style:country-asian="IN" style:language-complex="hi" style:country-complex="IN"/>
    </style:style>
    <style:style style:name="P1436" style:parent-style-name="Cytaty" style:family="paragraph">
      <style:text-properties style:language-asian="hi" style:country-asian="IN" style:language-complex="hi" style:country-complex="IN"/>
    </style:style>
    <style:style style:name="P1437" style:parent-style-name="Cytaty" style:family="paragraph">
      <style:text-properties style:language-asian="hi" style:country-asian="IN" style:language-complex="hi" style:country-complex="IN"/>
    </style:style>
    <style:style style:name="P1438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1439" style:parent-style-name="Cytaty" style:family="paragraph">
      <style:text-properties style:language-asian="hi" style:country-asian="IN" style:language-complex="hi" style:country-complex="IN"/>
    </style:style>
    <style:style style:name="P1440" style:parent-style-name="Cytaty" style:family="paragraph">
      <style:text-properties style:language-asian="hi" style:country-asian="IN" style:language-complex="hi" style:country-complex="IN"/>
    </style:style>
    <style:style style:name="P1441" style:parent-style-name="Cytaty" style:family="paragraph">
      <style:text-properties style:language-asian="hi" style:country-asian="IN" style:language-complex="hi" style:country-complex="IN"/>
    </style:style>
    <style:style style:name="P1442" style:parent-style-name="Cytaty" style:family="paragraph">
      <style:text-properties style:language-asian="hi" style:country-asian="IN" style:language-complex="hi" style:country-complex="IN"/>
    </style:style>
    <style:style style:name="P1443" style:parent-style-name="Cytaty" style:family="paragraph">
      <style:text-properties style:language-asian="hi" style:country-asian="IN" style:language-complex="hi" style:country-complex="IN"/>
    </style:style>
    <style:style style:name="P1444" style:parent-style-name="Cytaty" style:family="paragraph">
      <style:text-properties style:language-asian="hi" style:country-asian="IN" style:language-complex="hi" style:country-complex="IN"/>
    </style:style>
    <style:style style:name="P1445" style:parent-style-name="Cytaty" style:family="paragraph">
      <style:text-properties style:language-asian="hi" style:country-asian="IN" style:language-complex="hi" style:country-complex="IN"/>
    </style:style>
    <style:style style:name="P1446" style:parent-style-name="Cytaty" style:family="paragraph">
      <style:text-properties style:language-asian="hi" style:country-asian="IN" style:language-complex="hi" style:country-complex="IN"/>
    </style:style>
    <style:style style:name="P1447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1448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1449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1450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1451" style:parent-style-name="Cytaty" style:family="paragraph">
      <style:text-properties style:language-asian="hi" style:country-asian="IN" style:language-complex="hi" style:country-complex="IN"/>
    </style:style>
    <style:style style:name="P1452" style:parent-style-name="Cytaty" style:family="paragraph">
      <style:text-properties style:language-asian="hi" style:country-asian="IN" style:language-complex="hi" style:country-complex="IN"/>
    </style:style>
    <style:style style:name="P1453" style:parent-style-name="Cytaty" style:family="paragraph">
      <style:text-properties style:language-asian="hi" style:country-asian="IN" style:language-complex="hi" style:country-complex="IN"/>
    </style:style>
    <style:style style:name="P1454" style:parent-style-name="Cytaty" style:family="paragraph">
      <style:text-properties style:language-asian="hi" style:country-asian="IN" style:language-complex="hi" style:country-complex="IN"/>
    </style:style>
    <style:style style:name="P1455" style:parent-style-name="Cytaty" style:family="paragraph">
      <style:text-properties style:language-asian="hi" style:country-asian="IN" style:language-complex="hi" style:country-complex="IN"/>
    </style:style>
    <style:style style:name="P1456" style:parent-style-name="Cytaty" style:family="paragraph">
      <style:text-properties style:language-asian="hi" style:country-asian="IN" style:language-complex="hi" style:country-complex="IN"/>
    </style:style>
    <style:style style:name="P1457" style:parent-style-name="Cytaty" style:family="paragraph">
      <style:text-properties style:language-asian="hi" style:country-asian="IN" style:language-complex="hi" style:country-complex="IN"/>
    </style:style>
    <style:style style:name="P1458" style:parent-style-name="Cytaty" style:family="paragraph">
      <style:text-properties style:language-asian="hi" style:country-asian="IN" style:language-complex="hi" style:country-complex="IN"/>
    </style:style>
    <style:style style:name="P1459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1460" style:parent-style-name="Cytaty" style:family="paragraph">
      <style:text-properties style:language-asian="hi" style:country-asian="IN" style:language-complex="hi" style:country-complex="IN"/>
    </style:style>
    <style:style style:name="P1461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1462" style:parent-style-name="Cytaty" style:family="paragraph">
      <style:text-properties style:language-asian="hi" style:country-asian="IN" style:language-complex="hi" style:country-complex="IN"/>
    </style:style>
    <style:style style:name="P1463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1464" style:parent-style-name="Cytaty" style:family="paragraph">
      <style:text-properties style:language-asian="hi" style:country-asian="IN" style:language-complex="hi" style:country-complex="IN"/>
    </style:style>
    <style:style style:name="P1465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T1466" style:parent-style-name="Domyślnaczcionkaakapitu" style:family="text">
      <style:text-properties style:language-asian="hi" style:country-asian="IN" style:language-complex="hi" style:country-complex="IN"/>
    </style:style>
    <style:style style:name="T1467" style:parent-style-name="Domyślnaczcionkaakapitu" style:family="text">
      <style:text-properties style:language-asian="hi" style:country-asian="IN" style:language-complex="hi" style:country-complex="IN"/>
    </style:style>
    <style:style style:name="T1468" style:parent-style-name="Domyślnaczcionkaakapitu" style:family="text">
      <style:text-properties style:language-asian="hi" style:country-asian="IN" style:language-complex="hi" style:country-complex="IN"/>
    </style:style>
    <style:style style:name="P1469" style:parent-style-name="Cytaty" style:family="paragraph">
      <style:text-properties style:language-asian="hi" style:country-asian="IN" style:language-complex="hi" style:country-complex="IN"/>
    </style:style>
    <style:style style:name="T1470" style:parent-style-name="Domyślnaczcionkaakapitu" style:family="text">
      <style:text-properties style:language-asian="hi" style:country-asian="IN" style:language-complex="hi" style:country-complex="IN"/>
    </style:style>
    <style:style style:name="T1471" style:parent-style-name="Domyślnaczcionkaakapitu" style:family="text">
      <style:text-properties style:language-asian="hi" style:country-asian="IN" style:language-complex="hi" style:country-complex="IN"/>
    </style:style>
    <style:style style:name="T1472" style:parent-style-name="Domyślnaczcionkaakapitu" style:family="text">
      <style:text-properties style:language-asian="hi" style:country-asian="IN" style:language-complex="hi" style:country-complex="IN"/>
    </style:style>
    <style:style style:name="P1473" style:parent-style-name="Cytaty" style:family="paragraph">
      <style:text-properties style:language-asian="hi" style:country-asian="IN" style:language-complex="hi" style:country-complex="IN"/>
    </style:style>
    <style:style style:name="P1474" style:parent-style-name="Cytaty" style:family="paragraph">
      <style:text-properties style:language-asian="hi" style:country-asian="IN" style:language-complex="hi" style:country-complex="IN"/>
    </style:style>
    <style:style style:name="P1475" style:parent-style-name="Cytaty" style:family="paragraph">
      <style:text-properties style:language-asian="hi" style:country-asian="IN" style:language-complex="hi" style:country-complex="IN"/>
    </style:style>
    <style:style style:name="P1476" style:parent-style-name="Cytaty" style:family="paragraph">
      <style:text-properties style:language-asian="hi" style:country-asian="IN" style:language-complex="hi" style:country-complex="IN"/>
    </style:style>
    <style:style style:name="P1477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1478" style:parent-style-name="Cytaty" style:family="paragraph">
      <style:text-properties style:language-asian="hi" style:country-asian="IN" style:language-complex="hi" style:country-complex="IN"/>
    </style:style>
    <style:style style:name="P1479" style:parent-style-name="Cytaty" style:family="paragraph">
      <style:text-properties style:language-asian="hi" style:country-asian="IN" style:language-complex="hi" style:country-complex="IN"/>
    </style:style>
    <style:style style:name="P1480" style:parent-style-name="Cytaty" style:family="paragraph">
      <style:text-properties style:language-asian="hi" style:country-asian="IN" style:language-complex="hi" style:country-complex="IN"/>
    </style:style>
    <style:style style:name="P1481" style:parent-style-name="Cytaty" style:family="paragraph">
      <style:text-properties style:language-asian="hi" style:country-asian="IN" style:language-complex="hi" style:country-complex="IN"/>
    </style:style>
    <style:style style:name="P1482" style:parent-style-name="Cytaty" style:family="paragraph">
      <style:text-properties style:language-asian="hi" style:country-asian="IN" style:language-complex="hi" style:country-complex="IN"/>
    </style:style>
    <style:style style:name="P1483" style:parent-style-name="Cytaty" style:family="paragraph">
      <style:text-properties style:language-asian="hi" style:country-asian="IN" style:language-complex="hi" style:country-complex="IN"/>
    </style:style>
    <style:style style:name="P1484" style:parent-style-name="Cytaty" style:family="paragraph">
      <style:text-properties style:language-asian="hi" style:country-asian="IN" style:language-complex="hi" style:country-complex="IN"/>
    </style:style>
    <style:style style:name="P1485" style:parent-style-name="Cytaty" style:family="paragraph">
      <style:text-properties style:language-asian="hi" style:country-asian="IN" style:language-complex="hi" style:country-complex="IN"/>
    </style:style>
    <style:style style:name="P1486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1487" style:parent-style-name="Cytaty" style:list-style-name="LFO26" style:family="paragraph">
      <style:text-properties style:language-asian="hi" style:country-asian="IN" style:language-complex="hi" style:country-complex="IN"/>
    </style:style>
    <style:style style:name="P1488" style:parent-style-name="Standard" style:list-style-name="LFO26" style:family="paragraph">
      <style:paragraph-properties style:text-autospace="none" fo:text-align="justify" fo:margin-bottom="0in" fo:line-height="115%"/>
    </style:style>
    <style:style style:name="T1489" style:parent-style-name="Domyślnaczcionkaakapitu" style:family="text">
      <style:text-properties style:font-name-asian="Times New Roman" style:font-name-complex="Calibri" style:font-weight-complex="bold" style:language-asian="pl" style:country-asian="PL"/>
    </style:style>
    <style:style style:name="T1490" style:parent-style-name="Domyślnaczcionkaakapitu" style:family="text">
      <style:text-properties style:font-name-complex="Calibri" style:language-asian="zh" style:country-asian="CN"/>
    </style:style>
    <style:style style:name="T1491" style:parent-style-name="Domyślnaczcionkaakapitu" style:family="text">
      <style:text-properties style:font-name-complex="Calibri" style:language-asian="zh" style:country-asian="CN"/>
    </style:style>
    <style:style style:name="P1492" style:parent-style-name="Standard" style:family="paragraph">
      <style:paragraph-properties style:text-autospace="none" fo:text-align="justify" fo:margin-bottom="0in" fo:line-height="115%"/>
      <style:text-properties style:font-name-complex="Calibri" style:language-asian="zh" style:country-asian="CN" style:language-complex="hi" style:country-complex="IN"/>
    </style:style>
    <style:style style:name="P1493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1494" style:parent-style-name="Standard" style:list-style-name="LFO27" style:family="paragraph"/>
    <style:style style:name="P1495" style:parent-style-name="Standard" style:list-style-name="LFO27" style:family="paragraph"/>
    <style:style style:name="P1496" style:parent-style-name="Standard" style:list-style-name="LFO27" style:family="paragraph"/>
    <style:style style:name="P1497" style:parent-style-name="Akapitzlistą" style:list-style-name="LFO27" style:family="paragraph">
      <style:paragraph-properties style:vertical-align="auto" fo:margin-top="0.0694in" fo:margin-bottom="0in" fo:line-height="100%"/>
      <style:text-properties fo:hyphenate="true"/>
    </style:style>
    <style:style style:name="T1498" style:parent-style-name="Domyślnaczcionkaakapitu" style:family="text">
      <style:text-properties style:font-name="Calibri" style:font-name-asian="Times New Roman" style:font-name-complex="Calibri" style:letter-kerning="false" style:language-complex="ar" style:country-complex="SA"/>
    </style:style>
    <style:style style:name="T1499" style:parent-style-name="Domyślnaczcionkaakapitu" style:family="text">
      <style:text-properties style:font-name="Calibri" style:font-name-asian="Times New Roman" style:font-name-complex="Calibri" style:letter-kerning="false" style:language-complex="ar" style:country-complex="SA"/>
    </style:style>
    <style:style style:name="T1500" style:parent-style-name="Domyślnaczcionkaakapitu" style:family="text">
      <style:text-properties style:font-name="Calibri" style:font-name-asian="Times New Roman" style:font-name-complex="Calibri" style:font-weight-complex="bold" style:letter-kerning="false" style:language-complex="ar" style:country-complex="SA"/>
    </style:style>
    <style:style style:name="P1501" style:parent-style-name="Akapitzlistą" style:family="paragraph">
      <style:paragraph-properties style:vertical-align="auto" fo:margin-top="0.0694in" fo:margin-bottom="0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complex="ar" style:country-complex="SA" fo:hyphenate="true"/>
    </style:style>
    <style:style style:name="P1502" style:parent-style-name="Standard" style:list-style-name="LFO27" style:family="paragraph"/>
    <style:style style:name="P1503" style:parent-style-name="Standard" style:list-style-name="LFO27" style:family="paragraph"/>
    <style:style style:name="P1504" style:parent-style-name="Standard" style:list-style-name="LFO27" style:family="paragraph"/>
    <style:style style:name="P1505" style:parent-style-name="Standard" style:list-style-name="LFO27" style:family="paragraph"/>
    <style:style style:name="P1506" style:parent-style-name="Standard" style:list-style-name="LFO27" style:family="paragraph"/>
    <style:style style:name="P1507" style:parent-style-name="Cytaty" style:family="paragraph">
      <style:paragraph-properties fo:text-align="center"/>
      <style:text-properties fo:font-weight="bold" style:font-weight-asian="bold" fo:font-size="12pt" style:font-size-asian="12pt" style:font-size-complex="12pt" style:language-asian="hi" style:country-asian="IN" style:language-complex="hi" style:country-complex="IN"/>
    </style:style>
    <style:style style:name="P1508" style:parent-style-name="Cytaty" style:family="paragraph">
      <style:paragraph-properties fo:text-align="center"/>
      <style:text-properties fo:font-weight="bold" style:font-weight-asian="bold" fo:font-size="12pt" style:font-size-asian="12pt" style:font-size-complex="12pt" style:language-asian="hi" style:country-asian="IN" style:language-complex="hi" style:country-complex="IN"/>
    </style:style>
    <style:style style:name="P1509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1510" style:parent-style-name="Cytaty" style:family="paragraph">
      <style:text-properties style:language-asian="hi" style:country-asian="IN" style:language-complex="hi" style:country-complex="IN"/>
    </style:style>
    <style:style style:name="P1511" style:parent-style-name="Standard" style:family="paragraph">
      <style:paragraph-properties fo:line-height="145%">
        <style:tab-stops>
          <style:tab-stop style:type="left" style:position="3.1527in"/>
        </style:tab-stops>
      </style:paragraph-properties>
      <style:text-properties style:font-name-asian="Arial" style:font-name-complex="Arial" fo:font-size="12pt" style:font-size-asian="12pt" style:font-size-complex="12pt" style:language-asian="hi" style:country-asian="IN" style:language-complex="hi" style:country-complex="IN"/>
    </style:style>
    <style:style style:name="P1512" style:parent-style-name="Cytaty" style:family="paragraph">
      <style:paragraph-properties fo:text-align="center"/>
      <style:text-properties fo:font-weight="bold" style:font-weight-asian="bold" fo:font-size="12pt" style:font-size-asian="12pt" style:font-size-complex="12pt" style:language-asian="hi" style:country-asian="IN" style:language-complex="hi" style:country-complex="IN"/>
    </style:style>
    <style:style style:name="P1513" style:parent-style-name="Cytaty" style:family="paragraph">
      <style:paragraph-properties fo:text-align="center"/>
      <style:text-properties fo:font-weight="bold" style:font-weight-asian="bold" fo:font-size="12pt" style:font-size-asian="12pt" style:font-size-complex="12pt" style:language-asian="hi" style:country-asian="IN" style:language-complex="hi" style:country-complex="IN"/>
    </style:style>
    <style:style style:name="P1514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1515" style:parent-style-name="Cytaty" style:family="paragraph">
      <style:text-properties style:language-asian="hi" style:country-asian="IN" style:language-complex="hi" style:country-complex="IN"/>
    </style:style>
    <style:style style:name="P1516" style:parent-style-name="Cytaty" style:family="paragraph">
      <style:text-properties style:language-asian="hi" style:country-asian="IN" style:language-complex="hi" style:country-complex="IN"/>
    </style:style>
    <style:style style:name="P1517" style:parent-style-name="Cytaty" style:family="paragraph">
      <style:text-properties style:language-asian="hi" style:country-asian="IN" style:language-complex="hi" style:country-complex="IN"/>
    </style:style>
    <style:style style:name="P1518" style:parent-style-name="Cytaty" style:family="paragraph">
      <style:text-properties style:language-asian="hi" style:country-asian="IN" style:language-complex="hi" style:country-complex="IN"/>
    </style:style>
    <style:style style:name="P1519" style:parent-style-name="Cytaty" style:family="paragraph">
      <style:text-properties style:language-asian="hi" style:country-asian="IN" style:language-complex="hi" style:country-complex="IN"/>
    </style:style>
    <style:style style:name="P1520" style:parent-style-name="Cytaty" style:family="paragraph">
      <style:text-properties style:language-asian="hi" style:country-asian="IN" style:language-complex="hi" style:country-complex="IN"/>
    </style:style>
    <style:style style:name="P1521" style:parent-style-name="Cytaty" style:family="paragraph">
      <style:text-properties style:language-asian="hi" style:country-asian="IN" style:language-complex="hi" style:country-complex="IN"/>
    </style:style>
    <style:style style:name="P1522" style:parent-style-name="Cytaty" style:family="paragraph">
      <style:paragraph-properties fo:text-align="center"/>
      <style:text-properties fo:font-weight="bold" style:font-weight-asian="bold" style:language-asian="hi" style:country-asian="IN" style:language-complex="hi" style:country-complex="IN"/>
    </style:style>
    <style:style style:name="P1523" style:parent-style-name="Standard" style:family="paragraph">
      <style:paragraph-properties fo:line-height="145%">
        <style:tab-stops>
          <style:tab-stop style:type="left" style:position="3.1527in"/>
        </style:tab-stops>
      </style:paragraph-properties>
      <style:text-properties style:font-name="Arial" style:font-name-asian="Arial" style:font-name-complex="Arial" fo:font-size="12pt" style:font-size-asian="12pt" style:font-size-complex="12pt"/>
    </style:style>
    <style:style style:name="P1524" style:parent-style-name="Standard" style:family="paragraph">
      <style:paragraph-properties fo:line-height="145%">
        <style:tab-stops>
          <style:tab-stop style:type="left" style:position="3.1527in"/>
        </style:tab-stops>
      </style:paragraph-properties>
      <style:text-properties style:font-name-asian="Arial" style:font-name-complex="Arial" fo:font-size="12pt" style:font-size-asian="12pt" style:font-size-complex="12pt" style:language-asian="hi" style:country-asian="IN" style:language-complex="hi" style:country-complex="IN"/>
    </style:style>
    <style:style style:name="P1525" style:parent-style-name="Standard" style:family="paragraph">
      <style:paragraph-properties fo:line-height="145%">
        <style:tab-stops>
          <style:tab-stop style:type="left" style:position="3.1527in"/>
        </style:tab-stops>
      </style:paragraph-properties>
      <style:text-properties style:font-name-asian="Arial" style:font-name-complex="Arial" fo:font-size="12pt" style:font-size-asian="12pt" style:font-size-complex="12pt" style:language-asian="hi" style:country-asian="IN" style:language-complex="hi" style:country-complex="IN"/>
    </style:style>
    <style:style style:name="P1526" style:parent-style-name="Normalny" style:family="paragraph">
      <style:paragraph-properties fo:widows="2" fo:orphans="2" style:vertical-align="auto" fo:margin-top="0.0694in" fo:margin-bottom="0in" fo:line-height="100%"/>
      <style:text-properties fo:hyphenate="true"/>
    </style:style>
    <style:style style:name="T1527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style:language-complex="ar" style:country-complex="SA"/>
    </style:style>
    <style:style style:name="T1528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style:language-complex="ar" style:country-complex="SA"/>
    </style:style>
    <style:style style:name="T1529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style:language-complex="ar" style:country-complex="SA"/>
    </style:style>
    <style:style style:name="T1530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style:language-complex="ar" style:country-complex="SA"/>
    </style:style>
    <style:style style:name="T1531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style:language-complex="ar" style:country-complex="SA"/>
    </style:style>
    <style:style style:name="T1532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style:language-complex="ar" style:country-complex="SA"/>
    </style:style>
    <style:style style:name="P1533" style:parent-style-name="Normalny" style:family="paragraph">
      <style:paragraph-properties fo:widows="2" fo:orphans="2" style:vertical-align="auto" fo:margin-top="0.0694in" fo:margin-bottom="0.0597in" fo:line-height="100%"/>
      <style:text-properties fo:hyphenate="true"/>
    </style:style>
    <style:style style:name="T1534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2pt" style:font-size-asian="12pt" style:font-size-complex="12pt" style:language-complex="ar" style:country-complex="SA"/>
    </style:style>
    <style:style style:name="P1535" style:parent-style-name="Normalny" style:family="paragraph">
      <style:paragraph-properties fo:widows="2" fo:orphans="2" style:vertical-align="auto" fo:margin-top="0.0694in" fo:margin-bottom="0.0597in" fo:line-height="100%"/>
      <style:text-properties fo:hyphenate="true"/>
    </style:style>
    <style:style style:name="T1536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 style:letter-kerning="false" style:language-complex="ar" style:country-complex="SA"/>
    </style:style>
    <style:style style:name="T1537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 style:letter-kerning="false" style:language-complex="ar" style:country-complex="SA"/>
    </style:style>
    <style:style style:name="P1538" style:parent-style-name="Normalny" style:family="paragraph">
      <style:paragraph-properties fo:widows="2" fo:orphans="2" style:vertical-align="auto" fo:margin-top="0.0694in" fo:margin-bottom="0.0597in" fo:line-height="100%"/>
      <style:text-properties fo:hyphenate="true"/>
    </style:style>
    <style:style style:name="T1539" style:parent-style-name="Domyślnaczcionkaakapitu" style:family="text">
      <style:text-properties style:font-name="Calibri" style:font-name-asian="Times New Roman" style:font-name-complex="Calibri" style:letter-kerning="false" fo:font-size="12pt" style:font-size-asian="12pt" style:font-size-complex="12pt" style:language-complex="ar" style:country-complex="SA"/>
    </style:style>
    <style:style style:name="T1540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T1541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P1542" style:parent-style-name="Normalny" style:family="paragraph">
      <style:paragraph-properties fo:widows="2" fo:orphans="2" style:vertical-align="auto" fo:margin-top="0.0694in" fo:margin-bottom="0.0597in" fo:line-height="100%"/>
      <style:text-properties fo:hyphenate="true"/>
    </style:style>
    <style:style style:name="T1543" style:parent-style-name="Domyślnaczcionkaakapitu" style:family="text">
      <style:text-properties style:font-name="Calibri" style:font-name-asian="Times New Roman" style:font-name-complex="Calibri" style:letter-kerning="false" fo:font-size="12pt" style:font-size-asian="12pt" style:font-size-complex="12pt" style:language-complex="ar" style:country-complex="SA"/>
    </style:style>
    <style:style style:name="T1544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P1545" style:parent-style-name="Normalny" style:family="paragraph">
      <style:paragraph-properties fo:widows="2" fo:orphans="2" style:vertical-align="auto" fo:margin-top="0.0694in" fo:margin-bottom="0.0597in" fo:line-height="100%"/>
      <style:text-properties fo:hyphenate="true"/>
    </style:style>
    <style:style style:name="T1546" style:parent-style-name="Domyślnaczcionkaakapitu" style:family="text">
      <style:text-properties style:font-name="Calibri" style:font-name-asian="Times New Roman" style:font-name-complex="Calibri" style:letter-kerning="false" fo:font-size="12pt" style:font-size-asian="12pt" style:font-size-complex="12pt" style:language-complex="ar" style:country-complex="SA"/>
    </style:style>
    <style:style style:name="T1547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T1548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T1549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P1550" style:parent-style-name="Normalny" style:family="paragraph">
      <style:paragraph-properties fo:widows="2" fo:orphans="2" style:vertical-align="auto" fo:margin-top="0.0694in" fo:margin-bottom="0.0597in" fo:line-height="100%"/>
      <style:text-properties fo:hyphenate="true"/>
    </style:style>
    <style:style style:name="T1551" style:parent-style-name="Domyślnaczcionkaakapitu" style:family="text">
      <style:text-properties style:font-name="Calibri" style:font-name-asian="Times New Roman" style:font-name-complex="Calibri" style:letter-kerning="false" fo:font-size="12pt" style:font-size-asian="12pt" style:font-size-complex="12pt" style:language-complex="ar" style:country-complex="SA"/>
    </style:style>
    <style:style style:name="T1552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P1553" style:parent-style-name="Normalny" style:family="paragraph">
      <style:paragraph-properties fo:widows="2" fo:orphans="2" style:vertical-align="auto" fo:margin-top="0.0694in" fo:margin-bottom="0.0597in" fo:line-height="100%"/>
      <style:text-properties style:font-name="Calibri" style:font-name-asian="Times New Roman" style:font-name-complex="Calibri" style:letter-kerning="false" fo:font-size="12pt" style:font-size-asian="12pt" style:font-size-complex="12pt" style:language-complex="ar" style:country-complex="SA" fo:hyphenate="true"/>
    </style:style>
    <style:style style:name="P1554" style:parent-style-name="Normalny" style:family="paragraph">
      <style:paragraph-properties fo:widows="2" fo:orphans="2" style:vertical-align="auto" fo:margin-top="0.0694in" fo:margin-bottom="0.0597in" fo:line-height="100%"/>
      <style:text-properties fo:hyphenate="true"/>
    </style:style>
    <style:style style:name="T1555" style:parent-style-name="Domyślnaczcionkaakapitu" style:family="text">
      <style:text-properties style:font-name="Calibri" style:font-name-asian="Times New Roman" style:font-name-complex="Calibri" style:letter-kerning="false" fo:font-size="12pt" style:font-size-asian="12pt" style:font-size-complex="12pt" style:language-complex="ar" style:country-complex="SA"/>
    </style:style>
    <style:style style:name="T1556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T1557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P1558" style:parent-style-name="Normalny" style:family="paragraph">
      <style:paragraph-properties fo:widows="2" fo:orphans="2" style:vertical-align="auto" fo:margin-top="0.0694in" fo:margin-bottom="0.0597in" fo:line-height="100%"/>
      <style:text-properties fo:hyphenate="true"/>
    </style:style>
    <style:style style:name="T1559" style:parent-style-name="Domyślnaczcionkaakapitu" style:family="text">
      <style:text-properties style:font-name="Calibri" style:font-name-asian="Times New Roman" style:font-name-complex="Calibri" style:letter-kerning="false" fo:font-size="12pt" style:font-size-asian="12pt" style:font-size-complex="12pt" style:language-complex="ar" style:country-complex="SA"/>
    </style:style>
    <style:style style:name="T1560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P1561" style:parent-style-name="Normalny" style:family="paragraph">
      <style:paragraph-properties fo:widows="2" fo:orphans="2" style:vertical-align="auto" fo:margin-top="0.0694in" fo:margin-bottom="0.0597in" fo:line-height="100%"/>
      <style:text-properties fo:hyphenate="true"/>
    </style:style>
    <style:style style:name="T1562" style:parent-style-name="Domyślnaczcionkaakapitu" style:family="text">
      <style:text-properties style:font-name="Calibri" style:font-name-asian="Times New Roman" style:font-name-complex="Calibri" style:letter-kerning="false" fo:font-size="12pt" style:font-size-asian="12pt" style:font-size-complex="12pt" style:language-complex="ar" style:country-complex="SA"/>
    </style:style>
    <style:style style:name="T1563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T1564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P1565" style:parent-style-name="Normalny" style:family="paragraph">
      <style:paragraph-properties fo:widows="2" fo:orphans="2" style:vertical-align="auto" fo:margin-top="0.0694in" fo:margin-bottom="0.0597in" fo:line-height="100%"/>
      <style:text-properties fo:hyphenate="true"/>
    </style:style>
    <style:style style:name="T1566" style:parent-style-name="Domyślnaczcionkaakapitu" style:family="text">
      <style:text-properties style:font-name="Calibri" style:font-name-asian="Times New Roman" style:font-name-complex="Calibri" style:letter-kerning="false" fo:font-size="12pt" style:font-size-asian="12pt" style:font-size-complex="12pt" style:language-complex="ar" style:country-complex="SA"/>
    </style:style>
    <style:style style:name="T1567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P1568" style:parent-style-name="Normalny" style:family="paragraph">
      <style:paragraph-properties fo:widows="2" fo:orphans="2" style:vertical-align="auto" fo:margin-top="0.0694in" fo:margin-bottom="0.0597in" fo:line-height="100%"/>
      <style:text-properties fo:hyphenate="true"/>
    </style:style>
    <style:style style:name="T1569" style:parent-style-name="Domyślnaczcionkaakapitu" style:family="text">
      <style:text-properties style:font-name="Calibri" style:font-name-asian="Times New Roman" style:font-name-complex="Calibri" style:letter-kerning="false" fo:font-size="12pt" style:font-size-asian="12pt" style:font-size-complex="12pt" style:language-complex="ar" style:country-complex="SA"/>
    </style:style>
    <style:style style:name="T1570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T1571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P1572" style:parent-style-name="Normalny" style:family="paragraph">
      <style:paragraph-properties fo:widows="2" fo:orphans="2" style:vertical-align="auto" fo:margin-top="0.0694in" fo:margin-bottom="0.0597in" fo:line-height="100%"/>
      <style:text-properties fo:hyphenate="true"/>
    </style:style>
    <style:style style:name="T1573" style:parent-style-name="Domyślnaczcionkaakapitu" style:family="text">
      <style:text-properties style:font-name="Calibri" style:font-name-asian="Times New Roman" style:font-name-complex="Calibri" style:letter-kerning="false" fo:font-size="12pt" style:font-size-asian="12pt" style:font-size-complex="12pt" style:language-complex="ar" style:country-complex="SA"/>
    </style:style>
    <style:style style:name="T1574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P1575" style:parent-style-name="Normalny" style:family="paragraph">
      <style:paragraph-properties fo:widows="2" fo:orphans="2" style:vertical-align="auto" fo:margin-top="0.0694in" fo:margin-bottom="0.0597in" fo:line-height="100%"/>
      <style:text-properties fo:hyphenate="true"/>
    </style:style>
    <style:style style:name="T1576" style:parent-style-name="Domyślnaczcionkaakapitu" style:family="text">
      <style:text-properties style:font-name="Calibri" style:font-name-asian="Times New Roman" style:font-name-complex="Calibri" style:letter-kerning="false" fo:font-size="12pt" style:font-size-asian="12pt" style:font-size-complex="12pt" style:language-complex="ar" style:country-complex="SA"/>
    </style:style>
    <style:style style:name="T1577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T1578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P1579" style:parent-style-name="Normalny" style:family="paragraph">
      <style:paragraph-properties fo:widows="2" fo:orphans="2" style:vertical-align="auto" fo:margin-top="0.0694in" fo:margin-bottom="0.0597in" fo:line-height="100%"/>
      <style:text-properties fo:hyphenate="true"/>
    </style:style>
    <style:style style:name="T1580" style:parent-style-name="Domyślnaczcionkaakapitu" style:family="text">
      <style:text-properties style:font-name="Calibri" style:font-name-asian="Times New Roman" style:font-name-complex="Calibri" style:letter-kerning="false" fo:font-size="12pt" style:font-size-asian="12pt" style:font-size-complex="12pt" style:language-complex="ar" style:country-complex="SA"/>
    </style:style>
    <style:style style:name="T1581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T1582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P1583" style:parent-style-name="Normalny" style:family="paragraph">
      <style:paragraph-properties fo:widows="2" fo:orphans="2" style:vertical-align="auto" fo:margin-top="0.0694in" fo:margin-bottom="0.0597in" fo:line-height="100%"/>
      <style:text-properties fo:hyphenate="true"/>
    </style:style>
    <style:style style:name="T1584" style:parent-style-name="Domyślnaczcionkaakapitu" style:family="text">
      <style:text-properties style:font-name="Calibri" style:font-name-asian="Times New Roman" style:font-name-complex="Calibri" style:letter-kerning="false" fo:font-size="12pt" style:font-size-asian="12pt" style:font-size-complex="12pt" style:language-complex="ar" style:country-complex="SA"/>
    </style:style>
    <style:style style:name="T1585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T1586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P1587" style:parent-style-name="Normalny" style:family="paragraph">
      <style:paragraph-properties fo:widows="2" fo:orphans="2" style:vertical-align="auto" fo:margin-top="0.0694in" fo:margin-bottom="0.0597in" fo:line-height="100%"/>
      <style:text-properties fo:hyphenate="true"/>
    </style:style>
    <style:style style:name="T1588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T1589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P1590" style:parent-style-name="Normalny" style:family="paragraph">
      <style:paragraph-properties fo:widows="2" fo:orphans="2" style:vertical-align="auto" fo:margin-top="0.0694in" fo:margin-bottom="0.0597in" fo:line-height="100%"/>
      <style:text-properties fo:hyphenate="true"/>
    </style:style>
    <style:style style:name="T1591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T1592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P1593" style:parent-style-name="Normalny" style:family="paragraph">
      <style:paragraph-properties fo:widows="2" fo:orphans="2" style:vertical-align="auto" fo:margin-top="0.0694in" fo:margin-bottom="0.0597in" fo:line-height="100%"/>
      <style:text-properties fo:hyphenate="true"/>
    </style:style>
    <style:style style:name="T1594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T1595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P1596" style:parent-style-name="Normalny" style:family="paragraph">
      <style:paragraph-properties fo:widows="2" fo:orphans="2" style:vertical-align="auto" fo:margin-top="0.0694in" fo:margin-bottom="0in" fo:line-height="100%"/>
      <style:text-properties fo:hyphenate="true"/>
    </style:style>
    <style:style style:name="T1597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T1598" style:parent-style-name="Domyślnaczcionkaakapitu" style:family="text">
      <style:text-properties style:font-name="Calibri" style:font-name-asian="Times New Roman" style:font-name-complex="Calibri" fo:color="#000000" style:letter-kerning="false" style:language-complex="ar" style:country-complex="SA"/>
    </style:style>
    <style:style style:name="P1599" style:parent-style-name="Normalny" style:family="paragraph">
      <style:paragraph-properties fo:widows="2" fo:orphans="2" style:vertical-align="auto" fo:margin-top="0.0694in" fo:margin-bottom="0in" fo:line-height="100%"/>
      <style:text-properties style:font-name="Calibri" style:font-name-asian="Times New Roman" style:font-name-complex="Calibri" style:letter-kerning="false" fo:font-size="12pt" style:font-size-asian="12pt" style:font-size-complex="12pt" style:language-complex="ar" style:country-complex="SA" fo:hyphenate="true"/>
    </style:style>
    <style:style style:name="P1600" style:parent-style-name="Standard" style:family="paragraph">
      <style:paragraph-properties fo:line-height="145%">
        <style:tab-stops>
          <style:tab-stop style:type="left" style:position="3.1527in"/>
        </style:tab-stops>
      </style:paragraph-properties>
      <style:text-properties style:font-name="Calibri" style:font-name-asian="Arial" style:font-name-complex="Calibri" fo:font-size="12pt" style:font-size-asian="12pt" style:font-size-complex="12pt" style:language-asian="hi" style:country-asian="IN" style:language-complex="hi" style:country-complex="IN"/>
    </style:style>
    <style:style style:name="P1601" style:parent-style-name="Standard" style:family="paragraph">
      <style:paragraph-properties fo:line-height="145%">
        <style:tab-stops>
          <style:tab-stop style:type="left" style:position="3.1527in"/>
        </style:tab-stops>
      </style:paragraph-properties>
      <style:text-properties style:font-name="Calibri" style:font-name-asian="Arial" style:font-name-complex="Calibri" fo:font-size="12pt" style:font-size-asian="12pt" style:font-size-complex="12pt" style:language-asian="hi" style:country-asian="IN" style:language-complex="hi" style:country-complex="IN"/>
    </style:style>
    <style:style style:name="P1602" style:parent-style-name="Standard" style:family="paragraph">
      <style:text-properties style:font-name="Calibri" style:font-name-complex="Calibri" style:font-weight-complex="bold" fo:font-style="italic" style:font-style-asian="italic" fo:color="#000000"/>
    </style:style>
    <style:style style:name="P1603" style:parent-style-name="Standard" style:family="paragraph">
      <style:text-properties style:font-name="Calibri" style:font-name-complex="Calibri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604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1605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1606" style:parent-style-name="Standard" style:family="paragraph">
      <style:text-properties style:font-name="Calibri" style:font-name-complex="Calibri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1607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text:display="none" fo:color="#000000" style:text-underline-type="single" style:text-underline-style="solid" style:text-underline-width="auto" style:text-underline-mode="continuous"/>
    </style:style>
    <style:style style:name="P1608" style:parent-style-name="Standard" style:family="paragraph">
      <style:paragraph-properties fo:text-align="justify"/>
      <style:text-properties style:font-name="Calibri" style:font-name-complex="Calibri" fo:font-weight="bold" style:font-weight-asian="bold" style:text-underline-type="single" style:text-underline-style="solid" style:text-underline-width="auto" style:text-underline-mode="continuous"/>
    </style:style>
    <style:style style:name="P1609" style:parent-style-name="Standard" style:family="paragraph">
      <style:paragraph-properties fo:text-align="justify"/>
    </style:style>
    <style:style style:name="T1610" style:parent-style-name="Domyślnaczcionkaakapitu" style:family="text">
      <style:text-properties style:font-name="Calibri" style:font-name-complex="Calibri"/>
    </style:style>
    <style:style style:name="T1611" style:parent-style-name="Domyślnaczcionkaakapitu" style:family="text">
      <style:text-properties style:font-name="Calibri" style:font-name-complex="Calibri"/>
    </style:style>
    <style:style style:name="T1612" style:parent-style-name="Domyślnaczcionkaakapitu" style:family="text">
      <style:text-properties style:font-name="Calibri" style:font-name-complex="Calibri"/>
    </style:style>
    <style:style style:name="P1613" style:parent-style-name="Standard" style:family="paragraph">
      <style:paragraph-properties fo:text-align="justify"/>
    </style:style>
    <style:style style:name="P1614" style:parent-style-name="Standard" style:family="paragraph">
      <style:paragraph-properties fo:text-align="justify"/>
    </style:style>
    <style:style style:name="P1615" style:parent-style-name="Standard" style:family="paragraph">
      <style:paragraph-properties fo:text-align="justify"/>
    </style:style>
    <style:style style:name="P1616" style:parent-style-name="Standard" style:family="paragraph">
      <style:paragraph-properties fo:text-align="justify"/>
    </style:style>
    <style:style style:name="P1617" style:parent-style-name="Standard" style:family="paragraph">
      <style:paragraph-properties fo:text-align="justify"/>
    </style:style>
    <style:style style:name="P1618" style:parent-style-name="Standard" style:family="paragraph">
      <style:paragraph-properties fo:text-align="justify"/>
    </style:style>
    <style:style style:name="P1619" style:parent-style-name="Standard" style:family="paragraph">
      <style:paragraph-properties fo:text-align="justify"/>
    </style:style>
    <style:style style:name="P1620" style:parent-style-name="Standard" style:family="paragraph">
      <style:paragraph-properties fo:text-align="justify"/>
    </style:style>
    <style:style style:name="P1621" style:parent-style-name="Standard" style:family="paragraph">
      <style:paragraph-properties fo:text-align="justify"/>
    </style:style>
    <style:style style:name="P1622" style:parent-style-name="Standard" style:family="paragraph">
      <style:paragraph-properties fo:text-align="justify"/>
    </style:style>
    <style:style style:name="P1623" style:parent-style-name="Standard" style:family="paragraph">
      <style:paragraph-properties fo:text-align="justify"/>
    </style:style>
    <style:style style:name="P1624" style:parent-style-name="Standard" style:family="paragraph">
      <style:paragraph-properties fo:text-align="justify"/>
    </style:style>
    <style:style style:name="P1625" style:parent-style-name="Standard" style:family="paragraph">
      <style:paragraph-properties fo:text-align="justify"/>
    </style:style>
    <style:style style:name="P1626" style:parent-style-name="Standard" style:family="paragraph">
      <style:paragraph-properties fo:text-align="justify"/>
    </style:style>
    <style:style style:name="P1627" style:parent-style-name="Akapitzlistą" style:list-style-name="WWNum1" style:family="paragraph">
      <style:paragraph-properties fo:text-align="justify"/>
    </style:style>
    <style:style style:name="P1628" style:parent-style-name="Akapitzlistą" style:list-style-name="WWNum1" style:family="paragraph">
      <style:paragraph-properties fo:text-align="justify"/>
    </style:style>
    <style:style style:name="P1629" style:parent-style-name="Akapitzlistą" style:list-style-name="WWNum1" style:family="paragraph">
      <style:paragraph-properties fo:text-align="justify"/>
    </style:style>
    <style:style style:name="P1630" style:parent-style-name="Akapitzlistą" style:list-style-name="WWNum1" style:family="paragraph">
      <style:paragraph-properties fo:text-align="justify"/>
    </style:style>
    <style:style style:name="P1631" style:parent-style-name="Standard" style:family="paragraph">
      <style:paragraph-properties fo:text-align="justify"/>
    </style:style>
    <style:style style:name="P1632" style:parent-style-name="Standard" style:family="paragraph">
      <style:paragraph-properties fo:text-align="justify"/>
      <style:text-properties fo:font-weight="bold" style:font-weight-asian="bold"/>
    </style:style>
    <style:style style:name="P1633" style:parent-style-name="Standard" style:family="paragraph">
      <style:paragraph-properties fo:text-align="justify"/>
    </style:style>
    <style:style style:name="P1634" style:parent-style-name="Standard" style:family="paragraph">
      <style:paragraph-properties fo:text-align="justify"/>
    </style:style>
    <style:style style:name="P1635" style:parent-style-name="Standard" style:family="paragraph">
      <style:paragraph-properties fo:text-align="justify"/>
      <style:text-properties fo:font-weight="bold" style:font-weight-asian="bold"/>
    </style:style>
    <style:style style:name="P1636" style:parent-style-name="Standard" style:family="paragraph">
      <style:paragraph-properties fo:text-align="justify"/>
      <style:text-properties fo:color="#222222"/>
    </style:style>
    <style:style style:name="P1637" style:parent-style-name="NormalnyWeb" style:family="paragraph">
      <style:paragraph-properties fo:text-align="justify" fo:background-color="#FFFFFF"/>
      <style:text-properties fo:color="#222222"/>
    </style:style>
    <style:style style:name="P1638" style:parent-style-name="NormalnyWeb" style:family="paragraph">
      <style:paragraph-properties fo:text-align="justify" fo:background-color="#FFFFFF"/>
      <style:text-properties fo:color="#222222"/>
    </style:style>
    <style:style style:name="P1639" style:parent-style-name="NormalnyWeb" style:family="paragraph">
      <style:paragraph-properties fo:text-align="justify" fo:background-color="#FFFFFF"/>
      <style:text-properties fo:color="#222222"/>
    </style:style>
    <style:style style:name="P1640" style:parent-style-name="Standard" style:family="paragraph">
      <style:paragraph-properties fo:text-align="justify"/>
      <style:text-properties fo:font-weight="bold" style:font-weight-asian="bold"/>
    </style:style>
    <style:style style:name="P1641" style:parent-style-name="Standard" style:family="paragraph">
      <style:paragraph-properties fo:text-align="justify"/>
    </style:style>
    <style:style style:name="T1642" style:parent-style-name="Domyślnaczcionkaakapitu" style:family="text">
      <style:text-properties fo:color="#000000"/>
    </style:style>
    <style:style style:name="T1643" style:parent-style-name="Domyślnaczcionkaakapitu" style:family="text">
      <style:text-properties fo:color="#000000"/>
    </style:style>
    <style:style style:name="P1644" style:parent-style-name="Standard" style:family="paragraph">
      <style:paragraph-properties fo:text-align="justify"/>
      <style:text-properties style:font-weight-complex="bold"/>
    </style:style>
    <style:style style:name="P1645" style:parent-style-name="Standard" style:family="paragraph">
      <style:paragraph-properties fo:text-align="justify"/>
    </style:style>
    <style:style style:name="T1646" style:parent-style-name="Domyślnaczcionkaakapitu" style:family="text">
      <style:text-properties fo:color="#000000"/>
    </style:style>
    <style:style style:name="T1647" style:parent-style-name="Domyślnaczcionkaakapitu" style:family="text">
      <style:text-properties style:font-weight-complex="bold"/>
    </style:style>
    <style:style style:name="P1648" style:parent-style-name="Standard" style:family="paragraph">
      <style:paragraph-properties fo:text-align="justify"/>
    </style:style>
    <style:style style:name="T1649" style:parent-style-name="Domyślnaczcionkaakapitu" style:family="text">
      <style:text-properties fo:color="#000000"/>
    </style:style>
    <style:style style:name="T1650" style:parent-style-name="Domyślnaczcionkaakapitu" style:family="text">
      <style:text-properties style:font-weight-complex="bold"/>
    </style:style>
    <style:style style:name="T1651" style:parent-style-name="grame" style:family="text">
      <style:text-properties style:font-weight-complex="bold"/>
    </style:style>
    <style:style style:name="T1652" style:parent-style-name="Domyślnaczcionkaakapitu" style:family="text">
      <style:text-properties style:font-weight-complex="bold"/>
    </style:style>
    <style:style style:name="P1653" style:parent-style-name="Standard" style:family="paragraph">
      <style:paragraph-properties fo:text-align="justify"/>
    </style:style>
    <style:style style:name="T1654" style:parent-style-name="Domyślnaczcionkaakapitu" style:family="text">
      <style:text-properties style:font-weight-complex="bold"/>
    </style:style>
    <style:style style:name="T1655" style:parent-style-name="Domyślnaczcionkaakapitu" style:family="text">
      <style:text-properties fo:color="#000000"/>
    </style:style>
    <style:style style:name="T1656" style:parent-style-name="Domyślnaczcionkaakapitu" style:family="text">
      <style:text-properties fo:color="#000000"/>
    </style:style>
    <style:style style:name="T1657" style:parent-style-name="Domyślnaczcionkaakapitu" style:family="text">
      <style:text-properties fo:color="#000000"/>
    </style:style>
    <style:style style:name="P1658" style:parent-style-name="Standard" style:family="paragraph">
      <style:paragraph-properties fo:text-align="justify"/>
    </style:style>
    <style:style style:name="P1659" style:parent-style-name="Standard" style:family="paragraph">
      <style:paragraph-properties fo:text-align="justify"/>
    </style:style>
    <style:style style:name="T1660" style:parent-style-name="Domyślnaczcionkaakapitu" style:family="text">
      <style:text-properties fo:color="#000000"/>
    </style:style>
    <style:style style:name="T1661" style:parent-style-name="Domyślnaczcionkaakapitu" style:family="text">
      <style:text-properties style:font-weight-complex="bold"/>
    </style:style>
    <style:style style:name="T1662" style:parent-style-name="Domyślnaczcionkaakapitu" style:family="text">
      <style:text-properties style:font-weight-complex="bold"/>
    </style:style>
    <style:style style:name="P1663" style:parent-style-name="Standard" style:list-style-name="WWNum2" style:family="paragraph">
      <style:paragraph-properties fo:text-align="justify"/>
    </style:style>
    <style:style style:name="P1664" style:parent-style-name="Standard" style:list-style-name="WWNum2" style:family="paragraph">
      <style:paragraph-properties fo:text-align="justify"/>
    </style:style>
    <style:style style:name="P1665" style:parent-style-name="Standard" style:family="paragraph">
      <style:paragraph-properties fo:text-align="justify"/>
    </style:style>
    <style:style style:name="T1666" style:parent-style-name="Domyślnaczcionkaakapitu" style:family="text">
      <style:text-properties style:font-weight-complex="bold"/>
    </style:style>
    <style:style style:name="P1667" style:parent-style-name="Standard" style:list-style-name="WWNum3" style:family="paragraph">
      <style:paragraph-properties fo:text-align="justify"/>
    </style:style>
    <style:style style:name="P1668" style:parent-style-name="Standard" style:list-style-name="WWNum3" style:family="paragraph">
      <style:paragraph-properties fo:text-align="justify"/>
    </style:style>
    <style:style style:name="P1669" style:parent-style-name="Standard" style:family="paragraph">
      <style:paragraph-properties fo:text-align="justify"/>
    </style:style>
    <style:style style:name="P1670" style:parent-style-name="Standard" style:list-style-name="WWNum3" style:family="paragraph">
      <style:paragraph-properties fo:text-align="justify"/>
    </style:style>
    <style:style style:name="P1671" style:parent-style-name="Standard" style:list-style-name="WWNum3" style:family="paragraph">
      <style:paragraph-properties fo:text-align="justify"/>
    </style:style>
    <style:style style:name="P1672" style:parent-style-name="Standard" style:family="paragraph">
      <style:paragraph-properties fo:text-align="justify"/>
    </style:style>
    <style:style style:name="P1673" style:parent-style-name="Standard" style:family="paragraph">
      <style:paragraph-properties fo:text-align="justify"/>
    </style:style>
    <style:style style:name="P1674" style:parent-style-name="Standard" style:family="paragraph">
      <style:paragraph-properties fo:text-align="justify"/>
    </style:style>
    <style:style style:name="T1675" style:parent-style-name="Domyślnaczcionkaakapitu" style:family="text">
      <style:text-properties fo:font-weight="bold" style:font-weight-asian="bold" style:font-weight-complex="bold"/>
    </style:style>
    <style:style style:name="T1676" style:parent-style-name="Domyślnaczcionkaakapitu" style:family="text">
      <style:text-properties fo:font-weight="bold" style:font-weight-asian="bold" style:font-weight-complex="bold"/>
    </style:style>
    <style:style style:name="T1677" style:parent-style-name="Domyślnaczcionkaakapitu" style:family="text">
      <style:text-properties style:font-weight-complex="bold"/>
    </style:style>
    <style:style style:name="T1678" style:parent-style-name="Domyślnaczcionkaakapitu" style:family="text">
      <style:text-properties fo:font-weight="bold" style:font-weight-asian="bold" style:font-weight-complex="bold"/>
    </style:style>
    <style:style style:name="T1679" style:parent-style-name="Domyślnaczcionkaakapitu" style:family="text">
      <style:text-properties fo:font-weight="bold" style:font-weight-asian="bold" style:font-weight-complex="bold"/>
    </style:style>
    <style:style style:name="P1680" style:parent-style-name="Standard" style:family="paragraph">
      <style:paragraph-properties fo:text-align="justify"/>
    </style:style>
    <style:style style:name="T1681" style:parent-style-name="Domyślnaczcionkaakapitu" style:family="text">
      <style:text-properties fo:font-weight="bold" style:font-weight-asian="bold" style:font-weight-complex="bold"/>
    </style:style>
    <style:style style:name="T1682" style:parent-style-name="Domyślnaczcionkaakapitu" style:family="text">
      <style:text-properties style:font-weight-complex="bold"/>
    </style:style>
    <style:style style:name="T1683" style:parent-style-name="Domyślnaczcionkaakapitu" style:family="text">
      <style:text-properties fo:font-weight="bold" style:font-weight-asian="bold" style:font-weight-complex="bold"/>
    </style:style>
    <style:style style:name="P1684" style:parent-style-name="Standard" style:family="paragraph">
      <style:paragraph-properties fo:text-align="justify"/>
    </style:style>
    <style:style style:name="T1685" style:parent-style-name="Domyślnaczcionkaakapitu" style:family="text">
      <style:text-properties fo:font-weight="bold" style:font-weight-asian="bold" style:font-weight-complex="bold"/>
    </style:style>
    <style:style style:name="P1686" style:parent-style-name="Standard" style:family="paragraph">
      <style:paragraph-properties fo:text-align="justify"/>
    </style:style>
    <style:style style:name="T1687" style:parent-style-name="Domyślnaczcionkaakapitu" style:family="text">
      <style:text-properties fo:font-weight="bold" style:font-weight-asian="bold" style:font-weight-complex="bold"/>
    </style:style>
    <style:style style:name="T1688" style:parent-style-name="Domyślnaczcionkaakapitu" style:family="text">
      <style:text-properties style:font-weight-complex="bold"/>
    </style:style>
    <style:style style:name="T1689" style:parent-style-name="Domyślnaczcionkaakapitu" style:family="text">
      <style:text-properties fo:font-weight="bold" style:font-weight-asian="bold" style:font-weight-complex="bold"/>
    </style:style>
    <style:style style:name="P1690" style:parent-style-name="Standard" style:family="paragraph">
      <style:paragraph-properties fo:text-align="justify"/>
    </style:style>
    <style:style style:name="T1691" style:parent-style-name="Domyślnaczcionkaakapitu" style:family="text">
      <style:text-properties fo:font-weight="bold" style:font-weight-asian="bold" style:font-weight-complex="bold"/>
    </style:style>
    <style:style style:name="T1692" style:parent-style-name="Domyślnaczcionkaakapitu" style:family="text">
      <style:text-properties fo:font-weight="bold" style:font-weight-asian="bold" style:font-weight-complex="bold"/>
    </style:style>
    <style:style style:name="P1693" style:parent-style-name="Standard" style:family="paragraph">
      <style:paragraph-properties fo:text-align="justify"/>
    </style:style>
    <style:style style:name="T1694" style:parent-style-name="Domyślnaczcionkaakapitu" style:family="text">
      <style:text-properties fo:font-weight="bold" style:font-weight-asian="bold" style:font-weight-complex="bold"/>
    </style:style>
    <style:style style:name="T1695" style:parent-style-name="Domyślnaczcionkaakapitu" style:family="text">
      <style:text-properties style:font-weight-complex="bold"/>
    </style:style>
    <style:style style:name="T1696" style:parent-style-name="Domyślnaczcionkaakapitu" style:family="text">
      <style:text-properties fo:font-weight="bold" style:font-weight-asian="bold" style:font-weight-complex="bold"/>
    </style:style>
    <style:style style:name="P1697" style:parent-style-name="Standard" style:family="paragraph">
      <style:paragraph-properties fo:text-align="justify"/>
    </style:style>
    <style:style style:name="P1698" style:parent-style-name="Standard" style:family="paragraph">
      <style:paragraph-properties fo:text-align="justify"/>
      <style:text-properties fo:font-weight="bold" style:font-weight-asian="bold"/>
    </style:style>
    <style:style style:name="P1699" style:parent-style-name="Standard" style:family="paragraph">
      <style:paragraph-properties fo:text-align="justify"/>
      <style:text-properties style:font-name-complex="Open Sans"/>
    </style:style>
    <style:style style:name="P1700" style:parent-style-name="Nag3ówek3" style:list-style-name="WWNum4" style:family="paragraph">
      <style:paragraph-properties fo:margin-left="0.5909in" fo:text-indent="-0.2951in">
        <style:tab-stops/>
      </style:paragraph-properties>
      <style:text-properties style:font-name-complex="Open Sans"/>
    </style:style>
    <style:style style:name="P1701" style:parent-style-name="Nag3ówek3" style:list-style-name="WWNum4" style:family="paragraph">
      <style:paragraph-properties fo:margin-left="0.5909in" fo:text-indent="-0.2951in">
        <style:tab-stops/>
      </style:paragraph-properties>
      <style:text-properties style:font-name-complex="Open Sans"/>
    </style:style>
    <style:style style:name="P1702" style:parent-style-name="Nag3ówek3" style:list-style-name="WWNum4" style:family="paragraph">
      <style:paragraph-properties fo:text-align="justify" fo:margin-left="0.5909in" fo:text-indent="-0.2951in">
        <style:tab-stops/>
      </style:paragraph-properties>
      <style:text-properties style:font-name-complex="Open Sans"/>
    </style:style>
    <style:style style:name="P1703" style:parent-style-name="Nag3ówek3" style:list-style-name="WWNum4" style:family="paragraph">
      <style:paragraph-properties fo:margin-left="0.5909in" fo:text-indent="-0.2951in">
        <style:tab-stops/>
      </style:paragraph-properties>
      <style:text-properties style:font-name-complex="Open Sans"/>
    </style:style>
    <style:style style:name="P1704" style:parent-style-name="Nag3ówek3" style:list-style-name="WWNum4" style:family="paragraph">
      <style:paragraph-properties fo:margin-left="0.5909in" fo:text-indent="-0.2951in">
        <style:tab-stops/>
      </style:paragraph-properties>
      <style:text-properties style:font-name-complex="Open Sans"/>
    </style:style>
    <style:style style:name="P1705" style:parent-style-name="Nag3ówek3" style:list-style-name="WWNum4" style:family="paragraph">
      <style:paragraph-properties fo:margin-left="0.5909in" fo:text-indent="-0.2951in">
        <style:tab-stops/>
      </style:paragraph-properties>
      <style:text-properties style:font-name-complex="Open Sans"/>
    </style:style>
    <style:style style:name="P1706" style:parent-style-name="Nag3ówek3" style:list-style-name="WWNum4" style:family="paragraph">
      <style:paragraph-properties fo:margin-left="0.5909in" fo:text-indent="-0.2951in">
        <style:tab-stops/>
      </style:paragraph-properties>
      <style:text-properties style:font-name-complex="Open Sans"/>
    </style:style>
    <style:style style:name="P1707" style:parent-style-name="Nag3ówek3" style:list-style-name="WWNum4" style:family="paragraph">
      <style:paragraph-properties fo:margin-left="0.5909in" fo:text-indent="-0.2951in">
        <style:tab-stops/>
      </style:paragraph-properties>
      <style:text-properties style:font-name-complex="Open Sans"/>
    </style:style>
    <style:style style:name="P1708" style:parent-style-name="Nag3ówek3" style:list-style-name="WWNum4" style:family="paragraph">
      <style:paragraph-properties fo:margin-left="0.5909in" fo:text-indent="-0.2951in">
        <style:tab-stops/>
      </style:paragraph-properties>
      <style:text-properties style:font-name-complex="Open Sans"/>
    </style:style>
    <style:style style:name="P1709" style:parent-style-name="Nag3ówek3" style:list-style-name="WWNum4" style:family="paragraph">
      <style:paragraph-properties fo:margin-left="0.5909in" fo:text-indent="-0.2951in">
        <style:tab-stops/>
      </style:paragraph-properties>
      <style:text-properties style:font-name-complex="Open Sans"/>
    </style:style>
    <style:style style:name="P1710" style:parent-style-name="Nag3ówek3" style:list-style-name="WWNum4" style:family="paragraph">
      <style:paragraph-properties fo:margin-left="0.5909in" fo:text-indent="-0.2951in">
        <style:tab-stops/>
      </style:paragraph-properties>
      <style:text-properties style:font-name-complex="Open Sans"/>
    </style:style>
    <style:style style:name="P1711" style:parent-style-name="Nag3ówek3" style:list-style-name="WWNum4" style:family="paragraph">
      <style:paragraph-properties fo:margin-left="0.5909in" fo:text-indent="-0.2951in">
        <style:tab-stops/>
      </style:paragraph-properties>
      <style:text-properties style:font-name-complex="Open Sans"/>
    </style:style>
    <style:style style:name="P1712" style:parent-style-name="Nag3ówek3" style:list-style-name="WWNum4" style:family="paragraph">
      <style:paragraph-properties fo:margin-left="0.5909in" fo:text-indent="-0.2951in">
        <style:tab-stops/>
      </style:paragraph-properties>
      <style:text-properties style:font-name-complex="Open Sans"/>
    </style:style>
    <style:style style:name="P1713" style:parent-style-name="Nag3ówek3" style:list-style-name="WWNum4" style:family="paragraph">
      <style:paragraph-properties fo:margin-left="0.5909in" fo:text-indent="-0.2951in">
        <style:tab-stops/>
      </style:paragraph-properties>
      <style:text-properties style:font-name-complex="Open Sans"/>
    </style:style>
    <style:style style:name="P1714" style:parent-style-name="Nag3ówek3" style:family="paragraph">
      <style:text-properties style:font-name-complex="Open Sans"/>
    </style:style>
    <style:style style:name="P1715" style:parent-style-name="Standard" style:list-style-name="WWNum5" style:family="paragraph">
      <style:paragraph-properties fo:text-align="justify"/>
      <style:text-properties style:font-name-complex="Open Sans"/>
    </style:style>
    <style:style style:name="P1716" style:parent-style-name="Standard" style:list-style-name="WWNum5" style:family="paragraph">
      <style:paragraph-properties fo:text-align="justify"/>
      <style:text-properties style:font-name-complex="Open Sans"/>
    </style:style>
    <style:style style:name="P1717" style:parent-style-name="Standard" style:list-style-name="WWNum5" style:family="paragraph">
      <style:paragraph-properties fo:text-align="justify"/>
      <style:text-properties style:font-name-complex="Open Sans"/>
    </style:style>
    <style:style style:name="P1718" style:parent-style-name="Standard" style:family="paragraph">
      <style:paragraph-properties fo:text-align="justify"/>
      <style:text-properties style:font-name-complex="Open Sans" fo:font-weight="bold" style:font-weight-asian="bold"/>
    </style:style>
    <style:style style:name="P1719" style:parent-style-name="Standard" style:family="paragraph">
      <style:paragraph-properties fo:text-align="justify"/>
      <style:text-properties style:font-name-complex="Open Sans" fo:font-weight="bold" style:font-weight-asian="bold"/>
    </style:style>
    <style:style style:name="P1720" style:parent-style-name="Standard" style:family="paragraph">
      <style:paragraph-properties fo:text-align="justify"/>
      <style:text-properties style:font-name-complex="Open Sans" fo:font-weight="bold" style:font-weight-asian="bold"/>
    </style:style>
    <style:style style:name="P1721" style:parent-style-name="Akapitzlistą" style:family="paragraph">
      <style:paragraph-properties fo:text-align="center"/>
      <style:text-properties style:font-name-complex="Open Sans" fo:font-style="italic" style:font-style-asian="italic"/>
    </style:style>
    <style:style style:name="P1722" style:parent-style-name="Akapitzlistą" style:family="paragraph">
      <style:paragraph-properties fo:text-align="center"/>
      <style:text-properties style:font-name-complex="Open Sans" fo:font-style="italic" style:font-style-asian="italic"/>
    </style:style>
    <style:style style:name="P1723" style:parent-style-name="Akapitzlistą" style:family="paragraph">
      <style:paragraph-properties fo:text-align="center"/>
      <style:text-properties style:font-name-complex="Open Sans" fo:font-style="italic" style:font-style-asian="italic"/>
    </style:style>
    <style:style style:name="P1724" style:parent-style-name="Akapitzlistą" style:family="paragraph">
      <style:paragraph-properties fo:text-align="center"/>
      <style:text-properties style:font-name-complex="Open Sans" fo:font-style="italic" style:font-style-asian="italic"/>
    </style:style>
    <style:style style:name="P1725" style:parent-style-name="Akapitzlistą" style:family="paragraph">
      <style:paragraph-properties fo:text-align="center"/>
      <style:text-properties style:font-name-complex="Open Sans" fo:font-style="italic" style:font-style-asian="italic"/>
    </style:style>
    <style:style style:name="P1726" style:parent-style-name="Akapitzlistą" style:family="paragraph">
      <style:paragraph-properties fo:text-align="center"/>
      <style:text-properties style:font-name-complex="Open Sans" fo:font-weight="bold" style:font-weight-asian="bold" fo:font-style="italic" style:font-style-asian="italic"/>
    </style:style>
    <style:style style:name="P1727" style:parent-style-name="Akapitzlistą" style:family="paragraph">
      <style:paragraph-properties fo:text-align="center"/>
      <style:text-properties style:font-name-complex="Open Sans" fo:font-weight="bold" style:font-weight-asian="bold" fo:font-style="italic" style:font-style-asian="italic"/>
    </style:style>
    <style:style style:name="P1728" style:parent-style-name="Akapitzlistą" style:family="paragraph">
      <style:paragraph-properties fo:text-align="center"/>
      <style:text-properties style:font-name-complex="Open Sans" fo:font-weight="bold" style:font-weight-asian="bold" fo:font-style="italic" style:font-style-asian="italic"/>
    </style:style>
    <style:style style:name="P1729" style:parent-style-name="Akapitzlistą" style:family="paragraph">
      <style:paragraph-properties fo:text-align="center"/>
      <style:text-properties style:font-name-complex="Open Sans" fo:font-weight="bold" style:font-weight-asian="bold" fo:font-style="italic" style:font-style-asian="italic"/>
    </style:style>
    <style:style style:name="P1730" style:parent-style-name="Akapitzlistą" style:family="paragraph">
      <style:paragraph-properties fo:text-align="center"/>
      <style:text-properties style:font-name-complex="Open Sans" fo:font-style="italic" style:font-style-asian="italic"/>
    </style:style>
    <style:style style:name="P1731" style:parent-style-name="Akapitzlistą" style:family="paragraph">
      <style:paragraph-properties fo:text-align="center"/>
      <style:text-properties style:font-name-complex="Open Sans" fo:font-style="italic" style:font-style-asian="italic"/>
    </style:style>
    <style:style style:name="P1732" style:parent-style-name="Akapitzlistą" style:family="paragraph">
      <style:paragraph-properties fo:text-align="center"/>
      <style:text-properties style:font-name-complex="Open Sans" fo:font-style="italic" style:font-style-asian="italic"/>
    </style:style>
    <style:style style:name="P1733" style:parent-style-name="Akapitzlistą" style:family="paragraph">
      <style:paragraph-properties fo:text-align="center"/>
      <style:text-properties style:font-name-complex="Open Sans" fo:font-style="italic" style:font-style-asian="italic"/>
    </style:style>
    <style:style style:name="P1734" style:parent-style-name="Akapitzlistą" style:family="paragraph">
      <style:paragraph-properties fo:text-align="center"/>
      <style:text-properties style:font-name-complex="Open Sans" fo:font-style="italic" style:font-style-asian="italic"/>
    </style:style>
    <style:style style:name="P1735" style:parent-style-name="Akapitzlistą" style:family="paragraph">
      <style:paragraph-properties fo:text-align="center"/>
      <style:text-properties style:font-name-complex="Open Sans" fo:font-style="italic" style:font-style-asian="italic"/>
    </style:style>
    <style:style style:name="P1736" style:parent-style-name="Akapitzlistą" style:family="paragraph">
      <style:paragraph-properties fo:text-align="center"/>
      <style:text-properties style:font-name-complex="Open Sans" fo:font-weight="bold" style:font-weight-asian="bold" fo:font-style="italic" style:font-style-asian="italic"/>
    </style:style>
    <style:style style:name="P1737" style:parent-style-name="Akapitzlistą" style:family="paragraph">
      <style:paragraph-properties fo:text-align="center"/>
      <style:text-properties style:font-name-complex="Open Sans" fo:font-weight="bold" style:font-weight-asian="bold" fo:font-style="italic" style:font-style-asian="italic"/>
    </style:style>
    <style:style style:name="P1738" style:parent-style-name="Akapitzlistą" style:family="paragraph">
      <style:paragraph-properties fo:text-align="center"/>
      <style:text-properties style:font-name-complex="Open Sans" fo:font-weight="bold" style:font-weight-asian="bold" fo:font-style="italic" style:font-style-asian="italic"/>
    </style:style>
    <style:style style:name="P1739" style:parent-style-name="Akapitzlistą" style:family="paragraph">
      <style:paragraph-properties fo:text-align="center"/>
      <style:text-properties style:font-name-complex="Open Sans" fo:font-weight="bold" style:font-weight-asian="bold" fo:font-style="italic" style:font-style-asian="italic"/>
    </style:style>
    <style:style style:name="P1740" style:parent-style-name="Akapitzlistą" style:family="paragraph">
      <style:paragraph-properties fo:text-align="center"/>
      <style:text-properties style:font-name-complex="Open Sans" fo:font-weight="bold" style:font-weight-asian="bold" fo:font-style="italic" style:font-style-asian="italic"/>
    </style:style>
    <style:style style:name="P1741" style:parent-style-name="Akapitzlistą" style:family="paragraph">
      <style:text-properties style:font-name-complex="Open Sans" fo:font-weight="bold" style:font-weight-asian="bold" fo:font-style="italic" style:font-style-asian="italic"/>
    </style:style>
    <style:style style:name="P1742" style:parent-style-name="Standard" style:family="paragraph">
      <style:paragraph-properties fo:text-align="justify"/>
      <style:text-properties style:font-name-complex="Open Sans" fo:font-weight="bold" style:font-weight-asian="bold"/>
    </style:style>
    <style:style style:name="P1743" style:parent-style-name="Akapitzlistą" style:family="paragraph">
      <style:paragraph-properties fo:text-align="center" fo:line-height="150%"/>
      <style:text-properties style:font-name-asian="Arial Unicode MS" fo:font-weight="bold" style:font-weight-asian="bold"/>
    </style:style>
    <style:style style:name="P1744" style:parent-style-name="Akapitzlistą" style:family="paragraph">
      <style:paragraph-properties fo:text-align="center" fo:line-height="150%"/>
      <style:text-properties style:font-name-asian="Arial Unicode MS" fo:font-weight="bold" style:font-weight-asian="bold"/>
    </style:style>
    <style:style style:name="P1745" style:parent-style-name="Akapitzlistą" style:family="paragraph">
      <style:paragraph-properties fo:text-align="center" fo:line-height="150%"/>
    </style:style>
    <style:style style:name="T1746" style:parent-style-name="Domyślnaczcionkaakapitu" style:family="text">
      <style:text-properties style:font-name-asian="Arial Unicode MS"/>
    </style:style>
    <style:style style:name="T1747" style:parent-style-name="Domyślnaczcionkaakapitu" style:family="text">
      <style:text-properties style:font-name-asian="Arial Unicode MS" fo:font-weight="bold" style:font-weight-asian="bold"/>
    </style:style>
    <style:style style:name="P1748" style:parent-style-name="Akapitzlistą" style:family="paragraph">
      <style:paragraph-properties fo:text-align="center" fo:line-height="150%"/>
      <style:text-properties style:font-name-asian="Arial Unicode MS" fo:font-weight="bold" style:font-weight-asian="bold"/>
    </style:style>
    <style:style style:name="P1749" style:parent-style-name="Standard" style:family="paragraph">
      <style:paragraph-properties fo:text-align="center" fo:line-height="150%"/>
      <style:text-properties style:font-name-asian="Arial Unicode MS" fo:font-weight="bold" style:font-weight-asian="bold"/>
    </style:style>
    <style:style style:name="P1750" style:parent-style-name="Akapitzlistą" style:family="paragraph">
      <style:paragraph-properties fo:text-align="center" fo:line-height="150%"/>
    </style:style>
    <style:style style:name="T1751" style:parent-style-name="Domyślnaczcionkaakapitu" style:family="text">
      <style:text-properties style:font-name-asian="Arial Unicode MS"/>
    </style:style>
    <style:style style:name="T1752" style:parent-style-name="Domyślnaczcionkaakapitu" style:family="text">
      <style:text-properties style:font-name-asian="Arial Unicode MS" fo:font-weight="bold" style:font-weight-asian="bold"/>
    </style:style>
    <style:style style:name="P1753" style:parent-style-name="Akapitzlistą" style:family="paragraph">
      <style:paragraph-properties fo:text-align="center" fo:line-height="150%"/>
      <style:text-properties style:font-name-asian="Arial Unicode MS"/>
    </style:style>
    <style:style style:name="P1754" style:parent-style-name="Standard" style:family="paragraph">
      <style:paragraph-properties fo:text-align="center" fo:line-height="150%"/>
      <style:text-properties style:font-name-asian="Arial Unicode MS" fo:font-weight="bold" style:font-weight-asian="bold"/>
    </style:style>
    <style:style style:name="P1755" style:parent-style-name="Akapitzlistą" style:family="paragraph">
      <style:paragraph-properties fo:text-align="center" fo:line-height="150%"/>
    </style:style>
    <style:style style:name="T1756" style:parent-style-name="Domyślnaczcionkaakapitu" style:family="text">
      <style:text-properties style:font-name-asian="Arial Unicode MS"/>
    </style:style>
    <style:style style:name="T1757" style:parent-style-name="Domyślnaczcionkaakapitu" style:family="text">
      <style:text-properties style:font-name-asian="Arial Unicode MS" fo:font-weight="bold" style:font-weight-asian="bold"/>
    </style:style>
    <style:style style:name="P1758" style:parent-style-name="Standard" style:family="paragraph">
      <style:paragraph-properties fo:text-align="center" fo:line-height="150%"/>
      <style:text-properties style:font-name-asian="Arial Unicode MS" fo:font-weight="bold" style:font-weight-asian="bold"/>
    </style:style>
    <style:style style:name="P1759" style:parent-style-name="Standard" style:family="paragraph">
      <style:paragraph-properties fo:text-align="center" fo:line-height="150%"/>
      <style:text-properties style:font-name-asian="Arial Unicode MS" fo:font-weight="bold" style:font-weight-asian="bold"/>
    </style:style>
    <style:style style:name="P1760" style:parent-style-name="Akapitzlistą" style:family="paragraph">
      <style:paragraph-properties fo:text-align="center" fo:line-height="150%"/>
    </style:style>
    <style:style style:name="T1761" style:parent-style-name="Domyślnaczcionkaakapitu" style:family="text">
      <style:text-properties style:font-name-asian="Arial Unicode MS"/>
    </style:style>
    <style:style style:name="T1762" style:parent-style-name="Domyślnaczcionkaakapitu" style:family="text">
      <style:text-properties style:font-name-asian="Arial Unicode MS" fo:font-weight="bold" style:font-weight-asian="bold"/>
    </style:style>
    <style:style style:name="P1763" style:parent-style-name="Akapitzlistą" style:family="paragraph">
      <style:paragraph-properties fo:text-align="center" fo:line-height="150%"/>
      <style:text-properties style:font-name-asian="Arial Unicode MS"/>
    </style:style>
    <style:style style:name="P1764" style:parent-style-name="Standard" style:family="paragraph">
      <style:paragraph-properties fo:text-align="center" fo:line-height="150%"/>
      <style:text-properties style:font-name-asian="Arial Unicode MS" fo:font-weight="bold" style:font-weight-asian="bold"/>
    </style:style>
    <style:style style:name="P1765" style:parent-style-name="Standard" style:family="paragraph">
      <style:paragraph-properties fo:text-align="center"/>
    </style:style>
    <style:style style:name="T1766" style:parent-style-name="Domyślnaczcionkaakapitu" style:family="text">
      <style:text-properties style:font-name-asian="Arial Unicode MS"/>
    </style:style>
    <style:style style:name="T1767" style:parent-style-name="Domyślnaczcionkaakapitu" style:family="text">
      <style:text-properties style:font-name-asian="Arial Unicode MS" fo:font-weight="bold" style:font-weight-asian="bold"/>
    </style:style>
    <style:style style:name="P1768" style:parent-style-name="Standard" style:family="paragraph">
      <style:paragraph-properties fo:text-align="justify" fo:margin-left="0.25in">
        <style:tab-stops/>
      </style:paragraph-properties>
      <style:text-properties style:font-name-complex="Open Sans" fo:font-weight="bold" style:font-weight-asian="bold"/>
    </style:style>
    <style:style style:name="P1769" style:parent-style-name="Standard" style:family="paragraph">
      <style:paragraph-properties fo:text-align="justify" fo:margin-left="0.25in">
        <style:tab-stops/>
      </style:paragraph-properties>
      <style:text-properties style:font-name-complex="Open Sans" fo:font-weight="bold" style:font-weight-asian="bold"/>
    </style:style>
    <style:style style:name="P1770" style:parent-style-name="Standard" style:family="paragraph">
      <style:paragraph-properties fo:text-align="justify" fo:line-height="145%">
        <style:tab-stops>
          <style:tab-stop style:type="left" style:position="3.1527in"/>
        </style:tab-stops>
      </style:paragraph-properties>
      <style:text-properties style:font-name-asian="Arial" style:font-name-complex="Open Sans" style:language-asian="hi" style:country-asian="IN" style:language-complex="hi" style:country-complex="IN"/>
    </style:style>
  </office:automatic-styles>
  <office:body>
    <office:text text:use-soft-page-breaks="true">
      <text:p text:style-name="P1"><text:s text:c="2"/></text:p>
      <text:p text:style-name="P2">Zespół <text:s/>Szkolno- Przedszkolny <text:s/>w Kucharach</text:p>
      <text:p text:style-name="P3">Kuchary 99</text:p>
      <text:p text:style-name="P4">63-322 Gołuchów</text:p>
      <text:p text:style-name="P5"/>
      <text:p text:style-name="P6"/>
      <text:p text:style-name="P7"/>
      <text:p text:style-name="P8"/>
      <text:p text:style-name="P9"/>
      <text:p text:style-name="P10">STATUT</text:p>
      <text:p text:style-name="P11">Szkoła Podstawowa im. Powstańców Wielkopolskich</text:p>
      <text:p text:style-name="P12">w Kucharach</text:p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><text:tab/><text:tab/><text:tab/><text:tab/><text:tab/>Kuchary <text:s/>listopad<text:s/>2025r.</text:p>
      <text:p text:style-name="P27"/>
      <text:soft-page-break/>
      <text:p text:style-name="P28">ROZDZIAŁ 1</text:p>
      <text:p text:style-name="P29">INFORMACJE O SZKOLE</text:p>
      <text:p text:style-name="P30">§ 1</text:p>
      <text:p text:style-name="Cytaty"><text:span text:style-name="T31">1. Szkoła Podstawowa im. Powstańców Wielkopolskich w Kucharach, zwana dalej „szkołą”, jest publiczną ośmioletnią szkołą podstawową dla dzieci i młodzieży wchodzącą w skład Zespołu Szkolno – Przedszkolnego w Kuchar</text:span><text:span text:style-name="T32">ach zwanego dalej „zespołem</text:span>”.</text:p>
      <text:p text:style-name="Cytaty">2. Ustalona nazwa: Szkoła Podstawowa im. Powstańców Wielkopolskich w Kucharach<text:line-break/>w pełnym brzmieniu. Szkoła działa na podstawie wpisu do ewidencji szkół i placówek publicznych oraz Uchwały nr VII/49/2015 Rady Gminy Gołuchów z dnia 29 kwietnia 2015r. w sprawie przekazania Stowarzyszeniu Wspierania Wsi WSPÓLNE DOBRO do prowadzenia Szkoły Podstawowej w Kucharach w trybie art. 5 ust. 5g Ustawy z dnia 07 września 1991 roku o Systemie Oświaty (Dz. U. 2004r. Nr 256, poz. 2572 ze zmianami).</text:p>
      <text:p text:style-name="Cytaty">3. Siedzibą szkoły jest budynek w Kucharach nr 99, 63-322 Gołuchów.</text:p>
      <text:p text:style-name="P33">§ 2</text:p>
      <text:p text:style-name="Cytaty">1. Szkoła pełni funkcję szkoły obwodowej dla uczniów zamieszkałych w obwodzie którego granice ustalone są w stosownej uchwale Rady Gminy Gołuchów.</text:p>
      <text:p text:style-name="Cytaty">2. Organem prowadzącym szkołę jest:<text:s/><text:bookmark-start text:name="_Hlk497055266"/>Stowarzyszenie Wspierania Wsi WSPÓLNE DOBRO<text:s/><text:bookmark-end text:name="_Hlk497055266"/>63-322 Gołuchów, Kuchary 99 Nr KRS 0000548803.</text:p>
      <text:p text:style-name="Cytaty">3. Organem sprawującym nadzór pedagogiczny jest Wielkopolski Kurator Oświaty w Poznaniu.</text:p>
      <text:p text:style-name="Cytaty">4. W sprawach dotyczących szkoły obowiązują pieczęcie:</text:p>
      <text:p text:style-name="Cytaty">Zespół Szkolno-Przedszkolny</text:p>
      <text:p text:style-name="Cytaty"><text:s/>w Kucharach,</text:p>
      <text:p text:style-name="Cytaty">Kuchary 99, 63-322 Gołuchów</text:p>
      <text:p text:style-name="Cytaty">REGON: 362894511, NIP:608-01-09-936</text:p>
      <text:p text:style-name="Cytaty">5. Szkoła posiada swoją oficjalną witrynę internetową: https://www.zspkuchary.pl</text:p>
      <text:p text:style-name="P34">§ 3</text:p>
      <text:p text:style-name="Cytaty">1. Stowarzyszenie jest organem prowadzącym szkołę.</text:p>
      <text:p text:style-name="Cytaty">2. Stowarzyszenie zatwierdza<text:s/>projekt budżetu szkoły opracowany przez dyrektora.</text:p>
      <text:p text:style-name="Cytaty">3. Budżet szkoły prowadzony jest w ramach otrzymywanej z Gminy Gołuchów dotacji oraz<text:s/><text:line-break/>w ramach budżetu Stowarzyszenia.</text:p>
      <text:p text:style-name="P35">4. Stowarzyszenie zatrudnia dyrektora szkoły, dyrektor zaś zatrudnia kadrę nauczycieli, pracowników administracyjnych, pracowników obsługowych w porozumieniu z Zarządem Stowarzyszenia.</text:p>
      <text:p text:style-name="P36">5. W zakresie działalności administracyjno – gospodarczej i finansowej na rachunkach podany jest adres i NIP Zespołu Szkolno – Przedszkolnego w Kucharach oraz w razie potrzeby numeru Regon.</text:p>
      <text:p text:style-name="P37">6. Szkoła prowadzi dokumentację swojej działalności i przechowuje ją zgodnie z odrębnymi przepisami.</text:p>
      <text:soft-page-break/>
      <text:p text:style-name="P38">§ 4</text:p>
      <text:p text:style-name="P39">1. Nauka w szkole jest bezpłatna.</text:p>
      <text:p text:style-name="P40">2. Zasady przyjmowania uczniów do szkoły określają odrębne przepisy.</text:p>
      <text:p text:style-name="P41">3. Zasady i<text:s/>tryb postępowania w sprawie spełniania obowiązku szkolnego określają inne, odrębne przepisy.</text:p>
      <text:p text:style-name="P42">4. W szkole funkcjonuje biblioteka, świetlica oraz gabinety: logopedy pedagoga i psychologa. Zapewniona jest również możliwość korzystania uczniom z: pomieszczeń do nauki z niezbędnym wyposażeniem, urządzeń sportowych i rekreacyjnych oraz sali gimnastycznej.</text:p>
      <text:p text:style-name="P43">5. Na terenie szkoły obowiązuje całkowity zakaz nagrywania obrazu i dźwięku przez uczniów<text:s/><text:line-break/>i osoby dorosłe. Wyjątek mogą stanowić takie sytuacje jak: nagranie potrzebne do audycji, widowiska, przedstawienia szkolnego, lekcji otwartej itp. Zgodę na nagrywanie, w tych sytuacjach wydaje dyrektor, za zgodą rodzica lub prawnego opiekuna dziecka.</text:p>
      <text:p text:style-name="P44">6. Budynek i teren szkolny objęty jest nadzorem kamer CCTV w celu zapewnienia bezpiecznych warunków nauki, wychowania i opieki. Sposób korzystania z nagrań regulują odrębne przepisy.</text:p>
      <text:p text:style-name="P45"/>
      <text:p text:style-name="P46">ROZDZIAŁ 2</text:p>
      <text:p text:style-name="P47"><text:bookmark-start text:name="_Hlk497051950"/><text:bookmark-end text:name="_Hlk497051950"/>CELE I ZADANIA SZKOŁY</text:p>
      <text:p text:style-name="P48">§ 5</text:p>
      <text:p text:style-name="P49"><text:s/>1. Szkoła stanowi wspólnotę nauczycieli, uczniów i rodziców, której celem jest dbałość<text:s/><text:line-break/>o integralny rozwój<text:s/>biologiczny, poznawczy, emocjonalny, społeczny i moralny ucznia wzmacniany<text:s/><text:line-break/>i uzupełniany przez działania o charakterze wychowawczo – profilaktycznym.</text:p>
      <text:p text:style-name="P50">2. Szkoła realizuje cele i zadania określone w podstawie programowej szkoły podstawowej, uwzględniające<text:s/>cele i zadania wychowawczo-profilaktyczne i edukację dla bezpieczeństwa zgodnie<text:s/><text:line-break/>ze swym charakterem opisanym w statucie oraz przepisach prawa: kształci i wychowuje zgodnie z Konstytucją Rzeczpospolitej Polskiej i Powszechną Deklaracją Praw Człowieka.</text:p>
      <text:p text:style-name="P51">3. Cele szkoły realizowane są poprzez działania edukacyjne w tym:</text:p>
      <text:p text:style-name="P52">1) Szkolny zestaw programu nauczania, który uwzględnia wymiar wychowawczy i obejmuje całą działalność szkoły z punktu widzenia dydaktycznego;</text:p>
      <text:p text:style-name="P53">2) Program wychowawczo – profilaktyczny, który opisuje w sposób całościowy wszystkie treści<text:s/><text:line-break/>i działania o charakterze wychowawczym oraz działania o charakterze profilaktycznym skierowane do uczniów, nauczycieli i rodziców.</text:p>
      <text:p text:style-name="P54"/>
      <text:p text:style-name="P55"/>
      <text:p text:style-name="P56">§ 6</text:p>
      <text:p text:style-name="Cytaty"><text:bookmark-start text:name="_Hlk497048551"/><text:span text:style-name="T57">1.</text:span><text:bookmark-end text:name="_Hlk497048551"/><text:span text:style-name="T58"><text:s/>Zadaniem szkoły jest łagodne wprowadzenie dziecka w świat wiedzy, przygotow</text:span><text:span text:style-name="T59">anie<text:s/></text:span><text:span text:style-name="T60"><text:line-break/></text:span><text:span text:style-name="T61">do wykonywania obowiązków ucznia oraz wdrażanie do samorozwoju.</text:span></text:p>
      <text:p text:style-name="P62">2. Zadaniem szkoły jest w szczególności:</text:p>
      <text:soft-page-break/>
      <text:p text:style-name="P63">1) pełna realizacja programów <text:s/>nauczania, dostosowując treści, metody i organizację poszczególnych zajęć do możliwości psychofizycznych uczniów;</text:p>
      <text:p text:style-name="P64">2) promowanie zdrowego stylu życia i <text:s/>przeciwdziałanie współczesnym zagrożeniom w ramach realizacji programu wychowawczo-profilaktycznego;</text:p>
      <text:p text:style-name="P65">3) organizowanie zgodnie z potrzebami uczniów <text:s/>nauki religii, etyki oraz <text:s/>zajęć edukacji zdrowotnej</text:p>
      <text:p text:style-name="P66">4) organizowanie<text:s/>nauki języka polskiego dla uczniów przybywających z zagranicy;</text:p>
      <text:p text:style-name="P67">5) umożliwianie uczniom należącym do mniejszości narodowych i etnicznych oraz społeczności posługującej się językiem regionalnym, podtrzymywanie i rozwijanie poczucia tożsamości narodowej, etnicznej i językowej;</text:p>
      <text:p text:style-name="P68">6) organizowanie kształcenia specjalnego dla uczniów z niepełnosprawnością, zagrożonych niedostosowaniem społecznym lub niedostosowanych społeczne;</text:p>
      <text:p text:style-name="P69">7) udzielanie uczniom, rodzicom i nauczycielom pomocy psychologiczno-pedagogicznej:</text:p>
      <text:p text:style-name="P70"><text:tab/>a) umożliwienie uczniom rozwijania zainteresowań i uzdolnień;</text:p>
      <text:p text:style-name="P71"><text:tab/>b) organizowanie indywidualnego programu lub toku nauki dla uczniów o szczególnych<text:s/><text:tab/><text:tab/>uzdolnieniach;</text:p>
      <text:p text:style-name="P72"><text:tab/>c) udzielanie pomocy materialnej uczniom znajdującym się w trudnej sytuacji życiowej;</text:p>
      <text:p text:style-name="P73"><text:tab/>d) organizowanie opieki nad uczniami pozostającymi pod opieką szkoły ze względu<text:s/><text:line-break/><text:tab/><text:tab/>na czas pracy rodziców;</text:p>
      <text:p text:style-name="P74"><text:tab/>e) zapewnienie możliwości korzystania z pomieszczeń do nauki z niezbędnym<text:s/><text:tab/><text:tab/><text:tab/>wyposażeniem, biblioteki i urządzeń sportowych, pracowni komputerowych<text:s/><text:line-break/><text:tab/><text:tab/>z dostępem do Internetu;</text:p>
      <text:p text:style-name="P75"><text:tab/>f) zapewnieniu uczniom bezpiecznych i higienicznych warunków realizacji zajęć<text:s/><text:tab/><text:tab/><text:tab/>szkolnych z uwzględnieniem zasad promocji zdrowego stylu życia.</text:p>
      <text:p text:style-name="P76">3. Cele i zadania szkoły realizowane są przez kompetentną kadrę pedagogiczną<text:s/><text:line-break/>we współpracy<text:s/>z rodzicami w atmosferze wzajemnego zaufania.</text:p>
      <text:p text:style-name="P77">4. Dążenie do wysokiej jakości wykonania zadań szkoły z uwzględnieniem dążenia do jak najwyższego poziomu osiągania zakładanych celów, uwzględniane jest w planach doskonalenia zawodowego nauczycieli.</text:p>
      <text:p text:style-name="P78"/>
      <text:p text:style-name="P79"/>
      <text:p text:style-name="P80">§ 7</text:p>
      <text:p text:style-name="Cytaty"><text:bookmark-start text:name="_Hlk497049302"/><text:span text:style-name="T81"><text:s/>1.</text:span><text:span text:style-name="T82"><text:s/></text:span><text:bookmark-end text:name="_Hlk497049302"/><text:span text:style-name="T83">Szkoła organizuje zajęcia z religii i etyki.</text:span></text:p>
      <text:p text:style-name="Cytaty"><text:span text:style-name="T84">2. <text:s/></text:span><text:span text:style-name="T85">Naukę religii organizuje się na życzenie rodziców<text:s/></text:span><text:span text:style-name="T86">bądź samych uczniów</text:span><text:span text:style-name="T87">. Stosowny wniosek, w formie pisemnego oświadczenia, składany jest w sekretariacie szkoły.</text:span></text:p>
      <text:p text:style-name="P88">3. Życzenie udziału w zajęciach z religii oraz<text:s/>etyki <text:s/>wyrażone raz, nie musi być ponawiane<text:s/><text:line-break/>w kolejnym roku szkolnym, ale może być odwołane w każdym czasie.</text:p>
      <text:p text:style-name="P89">4. Szkoła organizuje zajęcia opiekuńcze dla uczniów nie korzystających z zajęć religii oraz etyki.</text:p>
      <text:soft-page-break/>
      <text:p text:style-name="P90">5. Uczniowie uczęszczający na lekcje religii mają prawo do zwolnienia z zajęć szkolnych w celu umożliwienia im udziału w rekolekcjach wielkopostnych.</text:p>
      <text:p text:style-name="P91">6.Zasady organizacji religii i etyki określają odrębne przepisy</text:p>
      <text:p text:style-name="Cytaty"><text:span text:style-name="T92">7 „Gdy na naukę religii w szkole zgłosi się mniej niż siedmioro uczniów danego oddziału<text:s/></text:span><text:span text:style-name="T93">lub zgłosi się równo lub więcej niż siedmioro uczniów, szkoła zorganizuje naukę religii w grupie międzyoddziałowej”.</text:span><text:span text:style-name="T94"><text:s/>8 „Nauczyciela</text:span><text:span text:style-name="T95"><text:s/></text:span><text:span text:style-name="T96">religii</text:span><text:span text:style-name="T97"><text:s/>w szkole zatrudnia się<text:s/></text:span><text:span text:style-name="T98">wyłącznie</text:span><text:span text:style-name="T99"><text:s/></text:span><text:span text:style-name="T100">na</text:span><text:span text:style-name="T101"><text:s/></text:span><text:span text:style-name="T102">podstawie</text:span><text:span text:style-name="T103"><text:s/></text:span><text:span text:style-name="T104">imiennego</text:span><text:span text:style-name="T105"><text:s/></text:span><text:span text:style-name="T106">pisemnego</text:span><text:span text:style-name="T107"><text:s/></text:span><text:span text:style-name="T108">skierowania</text:span><text:span text:style-name="T109"><text:s/></text:span><text:span text:style-name="T110">do</text:span><text:span text:style-name="T111"><text:s/></text:span><text:span text:style-name="T112">danej szkoły wydanego</text:span><text:span text:style-name="T113"><text:s/></text:span><text:span text:style-name="T114">przez:w przyp</text:span><text:span text:style-name="T115">adku Kościoła katolickiego – właściwego biskupa diecezjalnego,w przypadku pozostałych kościołów oraz innych związków wyznaniowych – właściwe władze zwierzchnie tych kościołów i związków wyznaniowych”.</text:span></text:p>
      <text:p text:style-name="P116">9 „Nadzór pedagogiczny nad nauczaniem religii w zakresie metodyki nauczania i zgodności z programem prowadzą dyrektor szkoły oraz pracownicy nadzoru pedagogicznego, na zasadach określonych odrębnymi przepisami”.</text:p>
      <text:p text:style-name="Cytaty"><text:span text:style-name="T117">10.O</text:span><text:span text:style-name="T118">cena z religii (lub odpowiednio – etyki) nie będzie wliczana do średniej ocen</text:span></text:p>
      <text:p text:style-name="P119"/>
      <text:p text:style-name="P120">§ 8</text:p>
      <text:p text:style-name="Cytaty"><text:bookmark-start text:name="_Hlk497049518"/><text:span text:style-name="T121">1.</text:span><text:bookmark-end text:name="_Hlk497049518"/><text:span text:style-name="T122">Dla<text:s/></text:span><text:span text:style-name="T123">uczniów począwszy od klasy IV do ukończenia klasy VIII szkoła organizuje zajęcia edukacji zdrowotnej.</text:span></text:p>
      <text:p text:style-name="P124">2. Udział w zajęciach edukacji zdrowotnej nie jest obowiązkowy.</text:p>
      <text:p text:style-name="P125">3. Uczeń nie uczestniczy w zajęciach jeżeli rodzic zgłosi pisemnie Dyrektorowi szkoły rezygnację z tych zajęć.</text:p>
      <text:p text:style-name="P126"><text:s/>4. Szkoła organizuje zajęcia opiekuńcze dla uczniów nie korzystających z zajęć edukacji zdrowotnej.</text:p>
      <text:p text:style-name="P127">5. Zasady organizacji zajęć edukacji zdrowotnej określają odrębne przepisy.</text:p>
      <text:p text:style-name="P128">§ 9</text:p>
      <text:p text:style-name="P129"><text:s/>1. Szkoła organizuje naukę i opiekę dla uczniów z niepełnosprawnością, niedostosowaniem społecznym i zagrożeniem niedostosowaniem społecznym w formie kształcenia specjalnego<text:s/><text:line-break/>w integracji ze środowiskiem szkolnym.</text:p>
      <text:p text:style-name="P130">2. Uczniom objętym kształceniem specjalnym szkoła zapewnia:</text:p>
      <text:p text:style-name="P131">1) realizację zaleceń zawartych w orzeczeniu o potrzebie kształcenia specjalnego;</text:p>
      <text:p text:style-name="P132">2) dostosowanie przestrzeni szkolnej i stanowiska pracy do indywidualnych potrzeb edukacyjnych oraz możliwości psychofizycznych;</text:p>
      <text:p text:style-name="P133">3) zajęcia specjalistyczne organizowane ze względu na indywidualne potrzeby rozwojowe <text:s/><text:line-break/>i edukacyjne oraz możliwości psychofizyczne w tym zajęcia <text:s/>rewalidacyjne, terapeutyczne<text:s/><text:line-break/>i socjoterapeutyczne.</text:p>
      <text:p text:style-name="P134">3. Szczegółowe warunki organizowania nauki i opieki uczniów z niepełnosprawnością, niedostosowaniem społecznym i zagrożeniem niedostosowaniem społecznym, określają odrębne przepisy.</text:p>
      <text:p text:style-name="P135"><text:bookmark-start text:name="_Hlk497050927"/></text:p>
      <text:p text:style-name="P136">§ 10</text:p>
      <text:soft-page-break/>
      <text:p text:style-name="Cytaty"><text:span text:style-name="T137"><text:s/>1.</text:span><text:bookmark-end text:name="_Hlk497050927"/><text:span text:style-name="T138"><text:s/>Szkoła organizuje <text:s/>i udziela uczniom pomoc psychologiczno-pedagogiczną, która polega na rozpoznawaniu i zaspokajaniu indywidualnych potrzeb rozwojowych i edukacyjnych każdego ucznia oraz rozpoznawaniu<text:s/></text:span><text:span text:style-name="T139">czynników środowiskowych wpływających na jego funkcjonowanie w szkole.</text:span></text:p>
      <text:p text:style-name="P140">2. Nauczyciele, wychowawcy oraz specjaliści w szkole prowadzą obserwację pedagogiczną mającą na celu rozpoznanie u uczniów:</text:p>
      <text:p text:style-name="P141">1) szczególnych uzdolnień;</text:p>
      <text:p text:style-name="P142">2) przyczyn trudności w uczeniu<text:s/>się;</text:p>
      <text:p text:style-name="P143">3) przyczyn zaburzeń zachowania.</text:p>
      <text:p text:style-name="P144">3. Wyniki obserwacji pedagogicznej są dokumentowane i udostępniane rodzicom.</text:p>
      <text:p text:style-name="P145">4. Dyrektor Szkoły z uwzględnieniem opinii i orzeczeń poradni psychologiczno-pedagogicznej oraz diagnozy sporządzonej na terenie szkoły organizuje pomoc psychologiczno-pedagogiczną, w tym w szczególności:</text:p>
      <text:p text:style-name="P146">1) ustala uczniowi objętemu pomocą psychologiczno-pedagogiczną formy tej pomocy, okres<text:s/><text:line-break/>jej udzielania oraz wymiar godzin, w którym poszczególne formy pomocy będą realizowane;</text:p>
      <text:p text:style-name="P147">2) informuje na<text:s/>piśmie rodziców ucznia o <text:s/>formach <text:s/>i zakresie udzielanej pomocy.</text:p>
      <text:p text:style-name="P148">5. Pomoc psychologiczno-pedagogiczna organizowana jest we współpracy z rejonową poradnią psychologiczno-pedagogiczną, placówkami doskonalenia zawodowego nauczycieli oraz innymi instytucjami i<text:s/>organizacjami pozarządowymi.</text:p>
      <text:p text:style-name="P149">6. Szkoła organizuje i udziela rodzicom uczniów i nauczycielom pomoc psychologiczno-pedagogiczną polegającą na wspieraniu ich <text:s/>w rozwiązywaniu problemów dydaktycznych<text:s/><text:line-break/>i wychowawczych oraz rozwijaniu ich umiejętności wychowawczych.</text:p>
      <text:p text:style-name="Cytaty"><text:span text:style-name="T150">7.<text:s/></text:span><text:bookmark-start text:name="_Hlk497061894"/><text:span text:style-name="T151">Zasady udzielania i organizacji pomocy psychologiczno-pedagogicznej określają odrębne przepisy.</text:span></text:p>
      <text:p text:style-name="P152"><text:bookmark-start text:name="_Hlk497051575"/><text:bookmark-end text:name="_Hlk497061894"/>§ 11</text:p>
      <text:p text:style-name="Cytaty"><text:span text:style-name="T153"><text:s/>1.<text:s/></text:span><text:bookmark-end text:name="_Hlk497051575"/><text:span text:style-name="T154">Szkoła zapewnia uczniom:</text:span></text:p>
      <text:p text:style-name="P155">1) dostosowanie stolików uczniowskich i krzeseł do wzrostu i rodzaju pracy;</text:p>
      <text:p text:style-name="P156">2) utrzymanie pomieszczeń szkolnych i<text:s/>wyposażenia w pełnej sprawności i czystości;</text:p>
      <text:p text:style-name="P157">3) dostosowanie planu zajęć szkolnych do zasad higieny pracy umysłowej;</text:p>
      <text:p text:style-name="P158">4 )zapewnienie 5, 10, 15, 20, minutowych przerw w zajęciach, w tym możliwość zjedzenia posiłku przy stole;</text:p>
      <text:p text:style-name="P159">5) zapewnienie odpowiedniej ilości czasu na spożycie obiadu (obiady z cateringu);</text:p>
      <text:p text:style-name="P160">6) nieograniczony dostęp do wody pitnej;</text:p>
      <text:p text:style-name="P161">7) nieograniczony dostęp do środków czystości.</text:p>
      <text:p text:style-name="P162">8 Zapewnienia uczniom w pomieszczeniach sanitarno-higienicznych ciepłą i zimną bieżącą wodę oraz środki higieny osobistej, w szczególności:</text:p>
      <text:list text:style-name="WW8Num2">
        <text:list-item text:start-value="1">
          <text:p text:style-name="P163">mydło do rąk;</text:p>
        </text:list-item>
        <text:list-item>
          <text:p text:style-name="P164">ręczniki papierowe / suszarki do rąk;</text:p>
        </text:list-item>
        <text:list-item>
          <text:p text:style-name="P165">papier toaletowy.</text:p>
        </text:list-item>
      </text:list>
      <text:p text:style-name="P166">Przestrzeganie przepisów bezpieczeństwa i higieny przez pracowników szkoły podlega kontroli wewnętrznej i zewnętrznej.</text:p>
      <text:p text:style-name="P167">2. Szkoła dba o bezpieczeństwo uczniów i ochrania ich zdrowie od chwili wejścia do szkoły<text:s/><text:line-break/>do momentu jej opuszczenia oraz sprawowanie opieki podczas przerw międzylekcyjnych według następujących zasad:</text:p>
      <text:p text:style-name="P168">a) dyżur rozpoczyna się o 7.45 i trwa do zakończenia zajęć lekcyjnych;</text:p>
      <text:p text:style-name="P169">b) dyżur pełniony jest według ustalonego planu dyżurów;</text:p>
      <text:p text:style-name="P170">c) dyżur musi być pełniony aktywnie, nauczyciele dyżurni są zobowiązani zapobiegać niebezpiecznym zabawom i zachowaniem dzieci.</text:p>
      <text:p text:style-name="P171">3. Dyrektor decyduje o miejscu przebywania uczniów w czasie pobytu w szkole, a także o tym jaki jest<text:s/>porządek i organizacja <text:s/>zajęć.</text:p>
      <text:p text:style-name="P172">4. O bezpieczeństwo i ochronę zdrowia uczniów zobowiązani są dbać wszyscy pracownicy szkoły, zgodnie z zakresem obowiązków oraz zakresem zadań odpowiedzialności i uprawnień.</text:p>
      <text:p text:style-name="P173">5. Dyrektor we współpracy z Radą Pedagogiczną i Radą Rodziców, w drodze zarządzenia, określi warunki zapewnienia uczniom bezpieczeństwa w czasie pobytu w szkole z uwzględnieniem:</text:p>
      <text:p text:style-name="P174">1) zasad sprawowania <text:s/>opieki nad uczniami w czasie zajęć obowiązkowych z uwzględnieniem opieki nad uczniami, którzy nie korzystają z zajęć ujętych w tygodniowym rozkładzie zajęć;</text:p>
      <text:p text:style-name="P175">2) zasad sprawowania opieki nad uczniami w czasie przerw w zajęciach szkolnych oraz przez zajęciami szkolnymi;</text:p>
      <text:p text:style-name="P176">3) zasad sprawowania opieki nad uczniami w czasie zajęć pozalekcyjnych.</text:p>
      <text:p text:style-name="P177">6. Szkoła realizuje<text:s/>zadania opiekuńcze odpowiednio do wieku uczniów i potrzeb środowiskowych uwzględniając zasady bezpieczeństwa oraz promocji i ochrony zdrowia.</text:p>
      <text:p text:style-name="P178">7. Dyrektor w uzgodnieniu z Radą Rodziców, w drodze zarządzenia określi zasady organizacji zajęć opiekuńczych w czasie wolnym od zajęć szkolnych z uwzględnieniem dni ferii świątecznych.</text:p>
      <text:p text:style-name="P179">8. Szkoła zapewnia uczniom dostęp do Internetu oraz podejmuje działania zabezpieczające przed dostępem do treści, które mogą stanowić zagrożenie dla ich prawidłowego rozwoju poprzez instalowanie oprogramowania zabezpieczającego.</text:p>
      <text:p text:style-name="P180">9. Zasady opieki nad uczniami w czasie wyjść, wycieczek, imprez <text:s/>pozaszkolnych, imprez turystycznych określają odrębne przepisy.</text:p>
      <text:p text:style-name="P181">§ 12</text:p>
      <text:p text:style-name="Cytaty"><text:span text:style-name="T182">1.</text:span><text:span text:style-name="T183"><text:s/></text:span><text:span text:style-name="T184">Uczniowi uskarżającemu się na dolegliwości zdrowotne pierwszej pomocy, w<text:s/></text:span><text:span text:style-name="T185">miarę możliwości, udzielają pracownicy szkoły.</text:span></text:p>
      <text:p text:style-name="P186">2. O każdym przypadku wymagającym interwencji przedlekarskiej i lekarskiej niezwłocznie informuje się rodziców.</text:p>
      <text:p text:style-name="P187">3. Dyrektor w porozumieniu z radą rodziców, w drodze zarządzenia, określa tryb postępowania pracowników szkoły w przypadku konieczności kontaktowania się <text:s/>z rodzicami ze względu na stan zdrowia ucznia z uwzględnieniem dokumentowania przebiegu zdarzenia.</text:p>
      <text:p text:style-name="P188"/>
      <text:p text:style-name="P189">§ 13</text:p>
      <text:p text:style-name="P190">1. W szkole funkcjonuje program wychowawczo – profilaktyczny.</text:p>
      <text:p text:style-name="P191">2. Wychowanie i profilaktyka w<text:s/>szkole polega na współpracy nauczycieli i rodziców w dążeniu do rozwijania u uczniów zintegrowanej dojrzałej osobowości oraz uważnej ochronie, przed zagrożeniami jakie niesie otaczający świat, w okresie ich rozwijającej się samodzielności.</text:p>
      <text:p text:style-name="P192">3. Celem działań<text:s/>wychowawczo-profilaktycznych szkoły jest:</text:p>
      <text:p text:style-name="P193">1) budzenie u uczniów wrażliwości społecznej i odpowiedzialności za otaczający świat;</text:p>
      <text:p text:style-name="P194">2) rozwijanie postaw obywatelskich i patriotycznych;</text:p>
      <text:p text:style-name="P195">3) dążenie do rozwijania wiedzy uczniów rodziców i nauczycieli o problemach cywilizacyjnych współczesnego świata oraz o możliwościach i potrzebie ich rozwiązywania.</text:p>
      <text:p text:style-name="P196">4. Zadaniem szkoły w aspekcie wychowawczo-profilaktycznym jest:</text:p>
      <text:p text:style-name="P197">1) przestrzeganie w środowisku szkolnym postawy kulturalnego i życzliwego zachowania wobec innych;</text:p>
      <text:p text:style-name="P198">2)<text:s/>przygotowanie i zachęcanie do podejmowania działań na rzecz środowiska szkolnego i lokalnego;</text:p>
      <text:p text:style-name="P199">3) wskazywanie wzorców przywiązania do historii i tradycji oraz świadomości obywatelskiej;</text:p>
      <text:p text:style-name="P200">4) towarzyszenie uczniom, rodzicom i nauczycielom w zdobywaniu wiedzy<text:s/>o aktualnych zagrożeniach jakie mogą zaburzyć rozwój uczniów;</text:p>
      <text:p text:style-name="P201">5) przestrzeganie w organizacji pracy szkoły zasad zdrowego stylu życia;</text:p>
      <text:p text:style-name="P202">6) koordynowanie oddziaływań wychowawczych domu, szkoły i środowiska rówieśniczego.</text:p>
      <text:p text:style-name="P203">§ 14</text:p>
      <text:p text:style-name="P204"><text:s/>1. Diagnoza stanu realizacji celów programu wychowawczo-profilaktycznego oraz stanu zagrożeń wychowawczych, dokonywana jest nie rzadziej niż raz na trzy lata przez zespół rady pedagogicznej do spraw wychowania i profilaktyki.</text:p>
      <text:p text:style-name="P205">2. Raport z diagnozy, o której mowa w ust. 4, przekazywany jest nie rzadziej niż raz na trzy lata radzie pedagogicznej oraz radzie rodziców.</text:p>
      <text:p text:style-name="P206">3. Rada pedagogiczna i rada rodziców zobowiązana jest w terminie 30 dni od dnia otrzymania raportu, o którym mowa w § 15 ust. 2, przekazać <text:s/>wnioski do aktualizacji programu wychowawczo -profilaktycznego.</text:p>
      <text:p text:style-name="P207">§ 15</text:p>
      <text:p text:style-name="P208"><text:s/>1.Sprawy nieregulowane Statutem, dotyczące realizacji celów i zadań szkoły regulują odrębne przepisy prawa.</text:p>
      <text:p text:style-name="P209"/>
      <text:p text:style-name="P210"/>
      <text:p text:style-name="P211"/>
      <text:soft-page-break/>
      <text:p text:style-name="P212">ROZDZIAŁ 3</text:p>
      <text:p text:style-name="P213"><text:bookmark-start text:name="_Hlk497057547"/><text:bookmark-end text:name="_Hlk497057547"/>ORGANY SZKOŁY</text:p>
      <text:p text:style-name="P214"><text:bookmark-start text:name="_Hlk497053218"/>§ 16</text:p>
      <text:p text:style-name="Cytaty"><text:span text:style-name="T215"><text:s/>1.<text:s/></text:span><text:bookmark-end text:name="_Hlk497053218"/><text:span text:style-name="T216">Organami szkoły są:</text:span></text:p>
      <text:p text:style-name="P217">1)<text:tab/>Dyrektor;</text:p>
      <text:p text:style-name="P218">2)<text:tab/>Rada Pedagogiczna;</text:p>
      <text:p text:style-name="P219">3)<text:tab/>Rada Rodziców;</text:p>
      <text:p text:style-name="P220">4)<text:tab/>Samorząd Uczniowski.</text:p>
      <text:p text:style-name="P221">§ 17</text:p>
      <text:p text:style-name="Cytaty"><text:bookmark-start text:name="_Hlk497053899"/><text:span text:style-name="T222">1.<text:s/></text:span><text:bookmark-end text:name="_Hlk497053899"/><text:span text:style-name="T223">Dyrektor jest jednoosobowym organem wykonawczym szkoły pełniącym funkcje zarządcze.</text:span></text:p>
      <text:p text:style-name="P224">2. Dyrektor wykonuje obowiązki, a także posiada uprawnienia określone w odrębnych przepisach dla:</text:p>
      <text:p text:style-name="P225">1) kierownika jednostki organizacyjnej Szkoły<text:s/>Podstawowej w Kucharach którą zarządza<text:s/><text:line-break/>i reprezentuje ją na zewnątrz;</text:p>
      <text:p text:style-name="P226">2) kierownika jednostki budżetowej w której odpowiada za całość gospodarki finansowej<text:s/><text:line-break/>w tym organizowanie zamówień publicznych;</text:p>
      <text:p text:style-name="P227">3) organu administracji publicznej w sprawach wydawania<text:s/>decyzji administracyjnych, postanowień i zaświadczeń oraz innych oddziaływań administracyjno-prawnych na podstawie odrębnych przepisów;</text:p>
      <text:p text:style-name="P228">4) dyrektora publicznej ośmioletniej szkoły podstawowej;</text:p>
      <text:p text:style-name="P229">5) organu nadzoru pedagogicznego dla szkoły.</text:p>
      <text:p text:style-name="P230">3. Dyrektor w wykonaniu kompetencji wymienionych w ust. 2, dąży do zapewnienia wysokiej jakości pracy szkoły i realizacji przypisanych jej zadań.</text:p>
      <text:p text:style-name="P231">4. W przypadku nieobecności Dyrektora w pracy, jego obowiązki i uprawnienia przejmuje osoba wskazana przez organ prowadzący na<text:s/>podstawie odpowiedniej ustawy.</text:p>
      <text:p text:style-name="Cytaty"><text:span text:style-name="T232">5.<text:s/></text:span><text:span text:style-name="T233">Sprawy nieregulowane Statutem, dotyczące obowiązków Dyrektora regulują odrębne przepisy prawa.</text:span></text:p>
      <text:p text:style-name="P234"><text:bookmark-start text:name="_Hlk497054417"/>§ 18</text:p>
      <text:p text:style-name="Cytaty"><text:span text:style-name="T235"><text:s/>1.<text:s/></text:span><text:bookmark-end text:name="_Hlk497054417"/><text:span text:style-name="T236">Rada Pedagogiczna jest kolegialnym organem szkoły, w zakresie realizacji statutowych zadań szkoły dotyczących kształce</text:span><text:span text:style-name="T237">nia, wychowania i opieki.</text:span></text:p>
      <text:p text:style-name="P238">2. Kompetencje stanowiące i opiniujące Rady Pedagogicznej określa ustawa.</text:p>
      <text:p text:style-name="P239">3. Rada Pedagogiczna działa poprzez zebrania ogółu oraz zespoły nauczycieli powołane przez dyrektora na podstawie odrębnych przepisów.</text:p>
      <text:p text:style-name="Cytaty"><text:span text:style-name="T240">4. Rada Pedagogiczna<text:s/></text:span><text:span text:style-name="T241">działa na podstawie „</text:span><text:span text:style-name="T242">Regulaminu Rady Pedagogicznej Zespołu Szkolno-Przedszkolnego w Kucharach.</text:span><text:span text:style-name="T243">”, który określa:</text:span></text:p>
      <text:p text:style-name="P244">1) organizację zebrań ogółu i zespołów nauczycieli;</text:p>
      <text:soft-page-break/>
      <text:p text:style-name="P245">2) sposób powiadomienia członków Rady Pedagogicznej o terminie i porządku zebrania;</text:p>
      <text:p text:style-name="P246">3) sposób dokumentowania działań Rady Pedagogicznej i zespołów;</text:p>
      <text:p text:style-name="P247">4) wykaz stałych zespołów nauczycieli;</text:p>
      <text:p text:style-name="P248">5) sposób głosowania w tym wykaz spraw w których przeprowadza się głosowanie tajne.</text:p>
      <text:p text:style-name="P249">6) Rada Pedagogiczna wyraża swoją wolę w formie uchwał.</text:p>
      <text:p text:style-name="Cytaty"><text:span text:style-name="T250">5.<text:s/></text:span><text:span text:style-name="T251">Sprawy nieregulowa</text:span><text:span text:style-name="T252">ne Statutem, dotyczące działalności Rady Pedagogicznej regulują odrębne przepisy prawa.</text:span></text:p>
      <text:p text:style-name="P253">§ 19</text:p>
      <text:p text:style-name="Cytaty"><text:bookmark-start text:name="_Hlk497055454"/><text:span text:style-name="T254">1</text:span><text:bookmark-end text:name="_Hlk497055454"/><text:span text:style-name="T255">. Rada Rodziców jest kolegialnym organem szkoły, reprezentującym ogół rodziców<text:s/></text:span><text:span text:style-name="T256"><text:line-break/></text:span><text:span text:style-name="T257">w danym roku szkolnym.</text:span></text:p>
      <text:p text:style-name="P258">2. Reprezentantami rodziców poszczególnych klas są rady oddziałowe rodziców.</text:p>
      <text:p text:style-name="P259">3. Rada Rodziców działa na podstawie „Regulaminu Rady Rodziców”, który określa:</text:p>
      <text:p text:style-name="P260">1) wewnętrzną strukturę Rady Rodziców oraz tryb jej pracy;</text:p>
      <text:p text:style-name="P261">2) szczegółowy sposób przeprowadzania wyborów do rad oddziałowych i Rady Rodziców;</text:p>
      <text:p text:style-name="P262">3) zasady gromadzenia, przechowywania i wydatkowania funduszy przeznaczonych<text:s/><text:line-break/>na wspieranie działalności statutowej szkoły;</text:p>
      <text:p text:style-name="P263">4) sposób głosowania, w tym wykaz spraw w których przeprowadza się głosowanie tajne.</text:p>
      <text:p text:style-name="P264">4. Rada Rodziców tworzy warunki współdziałania rodziców z nauczycielami w realizacji statutowych zadań szkoły.</text:p>
      <text:p text:style-name="P265">5. Rada Rodziców jest organizatorem wybranych uroczystości i imprez szkolnych, bierze czynny udział w zorganizowaniu nagród jw.</text:p>
      <text:p text:style-name="P266">6. Rada Rodziców z własnej inicjatywy lub na wniosek grupy rodziców występuje z<text:s/>wnioskiem do dyrektora, we wszystkich sprawach szkoły.</text:p>
      <text:p text:style-name="P267">7. Szkoła zapewnia Radzie Rodziców wyposażenie niezbędne do dokumentowania jej działania.</text:p>
      <text:p text:style-name="P268">8. Dokumentacja działania Rady Rodziców jest przechowywana w szkole. Wgląd<text:s/><text:line-break/>w dokumentację Rady Rodziców odbywa<text:s/>się w obecności przedstawiciela Rady Rodziców.</text:p>
      <text:p text:style-name="Cytaty"><text:span text:style-name="T269">9. Szczegółowe kompetencje stanowiące i opiniujące Rady Rodziców<text:s/></text:span><text:bookmark-start text:name="_Hlk497056134"/><text:bookmark-end text:name="_Hlk497056134"/><text:span text:style-name="T270">regulują odrębne przepisy prawa.</text:span></text:p>
      <text:p text:style-name="P271">§ 20</text:p>
      <text:p text:style-name="Cytaty"><text:bookmark-start text:name="_Hlk497056179"/><text:span text:style-name="T272">1.<text:s/></text:span><text:bookmark-end text:name="_Hlk497056179"/><text:span text:style-name="T273">Samorząd Uczniowski jest kolegialnym organem szkoły reprezentującym ogół uczniów w danym roku<text:s/></text:span><text:span text:style-name="T274">szkolnym.</text:span></text:p>
      <text:p text:style-name="P275">2. Organami i reprezentantami uczniów w danym roku szkolnym są:</text:p>
      <text:p text:style-name="P276">1) trzy - osobowe samorządy oddziałowe;</text:p>
      <text:p text:style-name="P277">2) siedmio - osobowy zarząd Samorządu Uczniowskiego.</text:p>
      <text:p text:style-name="P278">3. Samorząd Uczniowski działa na podstawie „ Regulaminu Samorządu Uczniowskiego”, który określa:</text:p>
      <text:soft-page-break/>
      <text:p text:style-name="P279">1) zasady wybierania i działania <text:s/>organów Samorządu Uczniowskiego;</text:p>
      <text:p text:style-name="P280">2) sytuacje w których można odwołać ucznia z pełnionej funkcji w Samorządzie Uczniowskim;</text:p>
      <text:p text:style-name="P281">3) sposoby dokumentowania pracy Samorządu Uczniowskiego;</text:p>
      <text:p text:style-name="P282">4) tryb podejmowania inicjatyw<text:s/>przez Samorząd Uczniowski i samorządy oddziałowe.</text:p>
      <text:p text:style-name="P283">4. Samorząd Uczniowski stoi na straży przestrzegania praw uczniów w szkole oraz tworzy warunki ich współdziałania z nauczycielami i rodzicami…</text:p>
      <text:p text:style-name="P284">5. Samorząd Uczniowski inicjuje działania służące <text:s/>wsparciu uczniów i rozwiązywaniu<text:s/><text:line-break/>ich problemów.</text:p>
      <text:p text:style-name="P285">6. Samorząd Uczniowski z własnej inicjatywy lub na wniosek grupy uczniów, może przedstawiać dyrektorowi szkoły wnioski i opinie we wszystkich sprawach szkoły.</text:p>
      <text:p text:style-name="P286">7. Samorząd Uczniowski działa pod opieką nauczyciela - opiekuna samorządu.</text:p>
      <text:p text:style-name="P287">8. Kadencja opiekuna samorządu trwa <text:s/>1 rok.</text:p>
      <text:p text:style-name="P288">9. Dyrektor szkoły drogą zarządzenia określa termin i tryb przeprowadzenia wyboru opiekuna samorządu oraz zakres jego obowiązków, odpowiedzialności i uprawnień.</text:p>
      <text:p text:style-name="P289">10. Szczegółowe kompetencje Samorządu Uczniowskiego regulują odrębne przepisy prawa.</text:p>
      <text:p text:style-name="P290"><text:bookmark-start text:name="_Hlk497056486"/>§ 21</text:p>
      <text:p text:style-name="Cytaty"><text:span text:style-name="T291">1.</text:span><text:s/><text:bookmark-end text:name="_Hlk497056486"/><text:span text:style-name="T292">Organy szkoły działają samodzielnie na podstawie i w granicach prawa.</text:span></text:p>
      <text:p text:style-name="P293">2. Działalność organów szkoły jest jawna o ile przepisy odrębne nie stanowią inaczej.</text:p>
      <text:p text:style-name="P294">3. Organy tworzą warunki do współpracy opartej na wzajemnym szacunku i zaufaniu.</text:p>
      <text:p text:style-name="P295">4. Dyrektor w drodze zarządzenia określa zasady przekazywania informacji pomiędzy <text:s/>organami szkoły z uwzględnieniem <text:s/>sposobu wewnątrzszkolnego publikowania uchwał organów kolegialnych szkoły o ile ich treść jest jawna.</text:p>
      <text:p text:style-name="P296">5. Dyrektor co najmniej raz w roku organizuje wspólne spotkanie przedstawicieli organów kolegialnych szkoły.</text:p>
      <text:p text:style-name="P297"><text:bookmark-start text:name="_Hlk497058272"/>§ 22</text:p>
      <text:p text:style-name="Cytaty"><text:span text:style-name="T298"><text:s/>1.<text:s/></text:span><text:bookmark-end text:name="_Hlk497058272"/><text:span text:style-name="T299">W przypadku zaistnienia sporu między organami szkoły obowiązkiem tych organów jest dążenie do rozstrzygnięcia sporu w trybie negocjacji w</text:span><text:span text:style-name="T300"><text:s/>których udział biorą wyłącznie członkowie tych organów.</text:span></text:p>
      <text:p text:style-name="Cytaty"><text:span text:style-name="T301">2. Organy uczestniczące w negocjacjach zobowiązane są do sporządzenia protokołu ze <text:s/>spotkania mediacyjnego, który podpisują osoby upoważnione do negocjacji. Protokół zawiera ustalenia z mediacji, a w</text:span><text:span text:style-name="T302"><text:s/>przypadku gdy mediacje nie przyniosły ostatecznego rozstrzygnięcia, protokół zawiera także zdania odrębne.</text:span></text:p>
      <text:p text:style-name="P303">3. Protokół o którym mowa w ust. 2 sporządza się w co najmniej trzech egzemplarzach i podpisują go osoby upoważnione do udziału w negocjacjach. Protokoły przekazuje się do dokumentacji organów biorących udział w negocjacji, a jeden egzemplarz do wiadomości dyrektora.</text:p>
      <text:p text:style-name="P304">4. Sprawy sporne między organami szkoły innymi niż Dyrektor rozstrzyga Dyrektor.</text:p>
      <text:soft-page-break/>
      <text:p text:style-name="P305">5. Dyrektor rozpatrując sprawy sporne pomiędzy organami, w drodze zarządzenia powołuje komisję składającą się z trzech przedstawicieli Rady Pedagogicznej i trzech przedstawicieli Rady Rodziców, wskazując jej <text:s/>termin oraz zakres rozpatrzenia spraw.</text:p>
      <text:p text:style-name="P306">6. Komisja o której mowa w ust. 5 ma prawo wglądu do dokumentacji potrzebnej do ustalenia stanu faktycznego w sprawie oraz do przesłuchiwania świadków mających istotne wiadomości w sprawie.</text:p>
      <text:p text:style-name="P307">7. Ustalenia komisji w postaci raportu przekazywane są do dyrektora.</text:p>
      <text:p text:style-name="P308">8. Dyrektor na wniosek organu będącego w sporze <text:s/>występuje do organu wykonawczego organu prowadzącego o wskazanie mediatora.</text:p>
      <text:p text:style-name="P309">9. Jeżeli Dyrektor nie jest stroną w sprawie, przyjmuje rolę arbitra. Decyzja Dyrektora podjęta po rozpatrzeniu sprawy jest ostateczna.</text:p>
      <text:p text:style-name="P310">10. W przypadku gdy Dyrektor jest stroną konfliktu, to<text:s/>mediatorem jest osoba wskazana przez organ wykonawczy organu prowadzącego jako mediator.</text:p>
      <text:p text:style-name="P311">11. Ustalenia mediatora przekazywane są do organu wykonawczego organu prowadzącego.</text:p>
      <text:p text:style-name="P312">12. Arbitrem rozstrzygnięcia po zakończeniu mediacji jest organ wykonawczy organu<text:s/>prowadzącego.</text:p>
      <text:p text:style-name="P313"/>
      <text:p text:style-name="P314">ROZDZIAŁ 4</text:p>
      <text:p text:style-name="P315">ORGANIZACJA PRACY SZKOŁY</text:p>
      <text:p text:style-name="P316">§ 23</text:p>
      <text:p text:style-name="Cytaty"><text:bookmark-start text:name="_Hlk497058577"/><text:span text:style-name="T317">1.<text:s/></text:span><text:bookmark-end text:name="_Hlk497058577"/><text:span text:style-name="T318">Szkoła jest jednostką feryjną. Terminy rozpoczynania i kończenia zajęć dydaktyczno - wychowawczych, przerw świątecznych oraz ferii zimowych i letnich określają odrębne przepisy.</text:span></text:p>
      <text:p text:style-name="P319">2. Dyrektor w<text:s/>terminie do 30 września, publikuje kalendarz organizacji roku szkolnego, w tym wykaz dodatkowych dni wolnych od zajęć dydaktycznych.</text:p>
      <text:p text:style-name="P320">3. Podstawową formą pracy szkoły są zajęcia dydaktyczno - wychowawcze w systemie klasowo-lekcyjnym prowadzone pięć dni w tygodniu od poniedziałku do piątku.</text:p>
      <text:p text:style-name="P321">4. Zajęcia dydaktyczno - wychowawcze rozpoczynają się o godz. 7.10.</text:p>
      <text:p text:style-name="P322">5. Godzina lekcyjna trwa 45 minut.</text:p>
      <text:p text:style-name="P323">6. Zajęcia dydaktyczno - wychowawcze odbywają się w oddziałach, grupach oddziałowych<text:s/><text:line-break/>i międzyoddziałowych, zespołach oraz <text:s/>indywidualnie.</text:p>
      <text:p text:style-name="P324">7. Podstawową jednostką organizacyjną szkoły jest oddział.</text:p>
      <text:p text:style-name="P325">8. Oddziałem opiekuje się nauczyciel wychowawca.</text:p>
      <text:p text:style-name="P326"><text:bookmark-start text:name="_Hlk497059285"/>§ 24</text:p>
      <text:p text:style-name="Cytaty"><text:span text:style-name="T327">1.</text:span><text:s/><text:bookmark-end text:name="_Hlk497059285"/><text:span text:style-name="T328">Dyrektor na dany rok szkolny opracowuje organizację roku szkolnego z uwzględnieniem <text:s/>danych zatwierdzonych w arkuszu org</text:span><text:span text:style-name="T329">anizacyjnym oraz decyzji organu prowadzącego podjętych w innym trybie. Organizacja roku szkolnego zawiera:</text:span></text:p>
      <text:p text:style-name="P330">1) przydział uczniów do danych oddziałów, grup i zespołów dla których zaplanowano zajęcia dydaktyczno - wychowawcze;</text:p>
      <text:soft-page-break/>
      <text:p text:style-name="P331">2) przydział wychowawców do oddziałów;</text:p>
      <text:p text:style-name="P332">3) przydział nauczycieli odpowiedzialnych za realizację zajęć edukacyjno-wychowawczych;</text:p>
      <text:p text:style-name="P333">4) organizację pracy asystentów oraz nauczycieli wspomagających;</text:p>
      <text:p text:style-name="P334">5) organizację pracy biblioteki i świetlicy szkolnej;</text:p>
      <text:p text:style-name="P335">6) <text:s/>organizację pracy psychologa szkolnego, logopedy, terapeutów;</text:p>
      <text:p text:style-name="P336">7) organizację wydawania obiadów;</text:p>
      <text:p text:style-name="P337">8) organizację pracy pracowników obsługi i administracji.</text:p>
      <text:p text:style-name="Cytaty"><text:span text:style-name="T338">2. Organizację roku szkolnego na dany rok szkolny zatwierdza dyrektor szkoły po zasięgnięciu opinii rady pedagogicznej w terminie<text:s/></text:span><text:span text:style-name="T339">do 20 wrze</text:span><text:span text:style-name="T340">śnia.</text:span></text:p>
      <text:p text:style-name="P341">3. Podstawą organizacji pracy szkoły jest tygodniowy rozkład zajęć edukacyjnych<text:s/><text:line-break/>dla poszczególnych oddziałów, grup oddziałowych, zespołów i uczniów, zaopiniowany przez radę pedagogiczną i zatwierdzony przez dyrektora szkoły.</text:p>
      <text:p text:style-name="P342">4. W klasach I-III zajęcia realizowane są w formie zajęć zintegrowanych <text:s/>w jednej izbie szkolnej z przestrzenią umożliwiającą swobodny ruch, pracę w różnorodnych grupach, przy stołach, a także<text:s/><text:line-break/>na odpowiednio przygotowanych kącikach zabaw.</text:p>
      <text:p text:style-name="P343">5. W klasach I – III uczniowie korzystają z odpoczynku pod nadzorem nauczyciela prowadzącego zajęcia.</text:p>
      <text:p text:style-name="P344">6. W klasach IV - VIII pomiędzy zajęciami dydaktyczno - wychowawczymi uczniowie korzystają<text:s/><text:line-break/>z przerw pod opieką nauczyciela dyżurującego.</text:p>
      <text:p text:style-name="P345"><text:bookmark-start text:name="_Hlk497060042"/>§ 25</text:p>
      <text:p text:style-name="Cytaty"><text:span text:style-name="T346">1.</text:span><text:s/><text:bookmark-end text:name="_Hlk497060042"/><text:span text:style-name="T347">Szkoła organizuje zajęcia pozalekcyjne w tym<text:s/></text:span><text:span text:style-name="T348">zajęcia rozwijające zainteresowania<text:s/></text:span><text:span text:style-name="T349"><text:line-break/></text:span><text:span text:style-name="T350">i uzdolnienia uczniów, w szczególności w celu kształtowania ich aktywności i kreatywności, zgodnie<text:s/></text:span><text:span text:style-name="T351"><text:line-break/></text:span><text:span text:style-name="T352">z potrzebami uczniów oraz możliwościami organizacyjnymi i finansowymi szkoły.</text:span></text:p>
      <text:p text:style-name="P353">2. Diagnozę potrzeb uczniów w zakresie organizacji zajęć <text:s/>pozalekcyjnych przeprowadza<text:s/><text:line-break/>się w formie obserwacji.</text:p>
      <text:p text:style-name="P354"><text:bookmark-start text:name="_Hlk497060971"/>§ 26<text:bookmark-end text:name="_Hlk497060971"/></text:p>
      <text:p text:style-name="P355">1. Szkoła organizuje wczesne wspomaganie rozwoju dzieci jeśli zachodzi taka potrzeba.</text:p>
      <text:p text:style-name="Cytaty"><text:span text:style-name="T356">2.<text:s/></text:span><text:span text:style-name="T357">Zakres wspomagania może być bardzo różny, w zależności od zdiagnozowanych przez specjalistó</text:span><text:span text:style-name="T358">w deficytów rozwojowych. </text:span></text:p>
      <text:p text:style-name="P359">3. Każde nowo przyjęte dziecko poddane zostaje działaniom diagnostycznym w celu poznania obszarów deficytów jak również w oparciu o niezbędne informacje o dziecku otrzymane od rodziców<text:s/><text:line-break/>i opiekunów prawnych.</text:p>
      <text:p text:style-name="P360">4. Po wstępnym spotkaniu diagnostycznym oraz w oparciu o opinię PPP zespół formułuje wstępna diagnozę (korzystając również z dostarczonej przez rodziców dokumentacji), wyznacza terapeutę oraz określa zakres oddziaływań korekcyjnych.</text:p>
      <text:soft-page-break/>
      <text:p text:style-name="P361">5. Po kilku zajęciach z dzieckiem, gdy diagnoza funkcjonalna  jest już odpowiednio przeprowadzona , terapeuta prowadzący w konsultacji z pozostałymi członkami zespołu formułuje program pracy z dzieckiem, który przedstawia rodzicom. </text:p>
      <text:p text:style-name="P362">6. Zasady udzielania wczesnego wspomagania rozwoju dziecka określają<text:s/>odrębne przepisy.</text:p>
      <text:p text:style-name="P363">§ 27</text:p>
      <text:p text:style-name="P364">1. Szkoła organizuje wewnątrzszkolny system doradztwa zawodowego.</text:p>
      <text:p text:style-name="P365">2. Wewnątrzszkolny system doradztwa zawodowego, zwany dalej (WSDZ) to ogół działań podejmowanych przez szkołę w celu przygotowania uczniów do świadomego wyboru szkoły<text:s/>ponadpodstawowej.</text:p>
      <text:p text:style-name="P366">2. Celem WSDZ jest udzielanie uczniom wszechstronnego wsparcia w procesie decyzyjnym wyboru szkoły ponadpodstawowej i kierunku kształcenia.</text:p>
      <text:p text:style-name="P367">3. WSDZ <text:s/>realizowane jest poprzez:</text:p>
      <text:p text:style-name="P368">1) prowadzenie grupowych zajęć obowiązkowych z zakresu doradztwa zawodowego dla klas<text:s/><text:line-break/>VII i VIII;</text:p>
      <text:p text:style-name="P369">2) udzielanie indywidualnych porad uczniom i rodzicom w zakresie:</text:p>
      <text:p text:style-name="P370"><text:tab/>a) wykorzystania posiadanych uzdolnień i talentów przy wykonywaniu przyszłych zadań<text:s/><text:tab/><text:tab/>zawodowych;</text:p>
      <text:p text:style-name="P371"><text:tab/>b) instytucji i organizacji wspierających funkcjonowanie osób z niepełnosprawnością<text:s/><text:line-break/><text:tab/>w życiu zawodowym;</text:p>
      <text:p text:style-name="P372"><text:tab/>c) alternatywnych możliwości kształcenia dla uczniów z problemami emocjonalnymi<text:s/><text:line-break/><text:tab/>i dla uczniów niedostosowanych społecznie;</text:p>
      <text:p text:style-name="P373">3) upowszechnianie wśród uczniów i rodziców informacji o aktualnym i prognozowanym zapotrzebowaniu na pracowników, średnich zarobkach w poszczególnych branżach oraz dostępnych stypendiach i systemach dofinansowania kształcenia.</text:p>
      <text:p text:style-name="P374">4. Plan działań szkoły z zakresu doradztwa zawodowego na dany rok szkolny opracowuje zespół nauczycieli ds.<text:s/>doradztwa zawodowego.</text:p>
      <text:p text:style-name="Cytaty"><text:span text:style-name="T375">5.<text:s/></text:span><text:bookmark-start text:name="_Hlk497062889"/><text:span text:style-name="T376">Zasady organizacji wewnątrzszkolnego systemu doradztwa zawodowego określają odrębne przepisy.</text:span></text:p>
      <text:p text:style-name="P377"><text:bookmark-start text:name="_Hlk497061758"/><text:bookmark-end text:name="_Hlk497062889"/>§ 28</text:p>
      <text:p text:style-name="Cytaty"><text:span text:style-name="T378"><text:s/>1.<text:s/></text:span><text:bookmark-end text:name="_Hlk497061758"/><text:span text:style-name="T379">Szkoła organizuje i realizuje działania w zakresie wolontariatu.</text:span></text:p>
      <text:p text:style-name="P380">2. Działania wolontariatu odbywają się w ramach zajęć pozalekcyjnych.</text:p>
      <text:p text:style-name="P381">3. W ramach działalności wolontariatu uczniowie <text:s/>w szczególności:</text:p>
      <text:p text:style-name="P382">1) zapoznawani są <text:s/>z ideą wolontariatu jaką jest zaangażowanie do czynnej, dobrowolnej i bezinteresownej pomocy innym;</text:p>
      <text:p text:style-name="P383">2) rozwijają postawy życzliwości, zaangażowania, otwartości i<text:s/>wrażliwości na potrzeby innych;</text:p>
      <text:p text:style-name="P384">3) udzielają pomocy koleżeńskiej oraz uczestniczą <text:s/>w obszarze życia społecznego i środowiska naturalnego;</text:p>
      <text:soft-page-break/>
      <text:p text:style-name="P385">4) są włączani do bezinteresownych działań na rzecz osób oczekujących pomocy, pracy na rzecz Szkoły;</text:p>
      <text:p text:style-name="P386">5) wspierają ciekawe inicjatywy młodzieży szkolnej;</text:p>
      <text:p text:style-name="P387">6) promują ideę wolontariatu w Szkole.</text:p>
      <text:p text:style-name="P388">4. Rada Pedagogiczna w porozumieniu z Samorządem Uczniowskim określi w drodze uchwały kryteria uzyskiwania wpisu na świadectwie potwierdzającego aktywność społeczną w formie wolontariatu i ustali wymiar osiągnięcia uprawniający do uzyskania wpisu.</text:p>
      <text:p text:style-name="P389">5. Zasady organizacji wolontariatu w szkole określają odrębne przepisy prawa.</text:p>
      <text:p text:style-name="P390">§ 29</text:p>
      <text:p text:style-name="Cytaty"><text:bookmark-start text:name="_Hlk497063621"/><text:span text:style-name="T391">1.<text:s/></text:span><text:bookmark-end text:name="_Hlk497063621"/><text:span text:style-name="T392">W szkole działa Biblioteka Szkolna zwana dalej biblioteką.</text:span></text:p>
      <text:p text:style-name="P393">2. Biblioteka jest pracownią pełniącą rolę szkolnego centrum informacji, a także miejsca pomocy w odrabianiu lekcji.</text:p>
      <text:p text:style-name="P394">3. Czas pracy biblioteki ustala dyrektor w organizacji pracy szkoły na dany rok szkolny.</text:p>
      <text:p text:style-name="P395">4. Z biblioteki mogą korzystać: uczniowie, nauczyciele i pracownicy szkoły oraz rodzice uczniów<text:s/>uczęszczających do szkoły.</text:p>
      <text:p text:style-name="P396">5. Z Biblioteki mogą korzystać dzieci objęte wychowaniem przedszkolnym, wczesnym wspomaganiem rozwoju i zajęciami rewalidacyjno-wychowawczymi oraz ich rodzice.</text:p>
      <text:p text:style-name="P397">6. Zbiorami biblioteki są dokumenty piśmiennicze (książki, czasopisma) i dokumenty <text:s text:c="2"/><text:line-break/>nie piśmiennicze (materiały audiowizualne, programy komputerowe).</text:p>
      <text:p text:style-name="P398">7. Do zbiorów bibliotecznych należą:</text:p>
      <text:p text:style-name="P399">1) programy, podręczniki szkolne, materiały edukacyjne i materiały ćwiczeniowe,</text:p>
      <text:p text:style-name="P400">2) lektury podstawowe i uzupełniające do języka polskiego i innych przedmiotów;</text:p>
      <text:p text:style-name="P401">3) wybrane pozycje z literatury pięknej oraz popularnonaukowej i naukowej;</text:p>
      <text:p text:style-name="P402">4) wydawnictwa informacyjne i albumowe;</text:p>
      <text:p text:style-name="P403">5) czasopisma dla dzieci i młodzieży;</text:p>
      <text:p text:style-name="P404">6) czasopisma pedagogiczne i metodyczne dla nauczycieli;</text:p>
      <text:p text:style-name="P405">7) czasopisma naukowe, popularnonaukowe, społeczno - kulturalne;</text:p>
      <text:p text:style-name="P406">8) wydania stanowiące pomoc w pracy dydaktyczno - wychowawczej nauczycieli;</text:p>
      <text:p text:style-name="P407">9) zbiory multimedialne;</text:p>
      <text:p text:style-name="P408">10) materiały regionalne i lokalne odpowiednie dla siedziby szkoły oraz materiały regionalne odpowiednie dla narodowości uczniów.</text:p>
      <text:p text:style-name="P409">8. Biblioteka szkolna współpracuje z:</text:p>
      <text:p text:style-name="P410">1) uczniami w zakresie:</text:p>
      <text:p text:style-name="P411"><text:tab/>a) rozbudzanie i rozwijania indywidualnych zainteresowań czytelniczych uczniów;</text:p>
      <text:soft-page-break/>
      <text:p text:style-name="P412"><text:tab/>b) pogłębiania i wyrabiania u uczniów nawyku czytania i samokształcenia;</text:p>
      <text:p text:style-name="P413"><text:tab/>c) rozbudzania u<text:s/>uczniów nawyku szacunku do podręczników i odpowiedzialności za ich<text:s/><text:tab/><text:tab/>wspólne użytkowanie.</text:p>
      <text:p text:style-name="P414">2) nauczycielami w zakresie:</text:p>
      <text:p text:style-name="P415"><text:tab/>a) udostępniania programów nauczania, podręczników, materiałów edukacyjnych<text:s/><text:line-break/><text:tab/>i materiałów ćwiczeniowych;</text:p>
      <text:p text:style-name="P416"><text:tab/>b) udostępniania literatury metodycznej, naukowej oraz zbiorów multimedialnych;</text:p>
      <text:p text:style-name="P417"><text:tab/>c) przekazywania wychowawcom informacji o stanie czytelnictwa uczniów oraz sposobie<text:s/><text:tab/>wywiązania się z dbania o wspólne podręczniki.</text:p>
      <text:p text:style-name="P418">3) rodzicami w zakresie:</text:p>
      <text:p text:style-name="P419"><text:tab/>a) wyposażenia uczniów w bezpłatne podręczniki, materiały edukacyjne i materiały<text:s/><text:tab/><text:tab/>ćwiczeniowe;</text:p>
      <text:p text:style-name="P420"><text:tab/>b) przekazywania informacji o stanie czytelnictwa uczniów oraz sposobie wywiązania<text:s/><text:line-break/><text:tab/>się z dbania o wspólne podręczniki;</text:p>
      <text:p text:style-name="P421"><text:tab/>c) popularyzowania wiedzy pedagogicznej, psychologii rozwojowej oraz sposobów<text:s/><text:tab/><text:tab/>przezwyciężania trudności w nauce i wychowaniu dzieci i młodzieży.</text:p>
      <text:p text:style-name="P422">9. Biblioteka współpracuje z pracownikami szkoły, Radą Rodziców, innymi bibliotekami oraz instytucjami kulturalno-oświatowymi w zakresie organizowania lekcji bibliotecznych oraz wymiany książek, materiałów edukacyjnych i zbiorów multimedialnych.</text:p>
      <text:p text:style-name="P423">10. Prawa i obowiązki czytelników biblioteki określa Dyrektor <text:s/>w uzgodnieniu z <text:s/>Radą Rodziców i Samorządem Uczniowskim w drodze zarządzenia, z uwzględnieniem zasad korzystania ze zbiorów bibliotecznych<text:s/>w tym ze zbiorów multimedialnych oraz korzystania z dostępu do Internetu.</text:p>
      <text:p text:style-name="P424">11. Biblioteka nie rzadziej niż co cztery lata przeprowadza inwentaryzację księgozbioru<text:s/><text:line-break/>z uwzględnieniem przepisów o bibliotekach.</text:p>
      <text:p text:style-name="Cytaty"><text:span text:style-name="T425">12</text:span><text:bookmark-start text:name="_Hlk497064963"/><text:bookmark-end text:name="_Hlk497064963"/><text:span text:style-name="T426">. Zasady organizacji Biblioteki Szkolnej określa</text:span><text:span text:style-name="T427"><text:s/>„Regulamin Biblioteki Szkolnej”.</text:span></text:p>
      <text:p text:style-name="P428"/>
      <text:p text:style-name="P429"/>
      <text:p text:style-name="P430">§ 30</text:p>
      <text:p text:style-name="Cytaty"><text:span text:style-name="T431"><text:s/>1.</text:span><text:s/><text:span text:style-name="T432">W szkole działa świetlica szkolna, zwana dalej „świetlicą”.</text:span></text:p>
      <text:p text:style-name="P433">2. Celem działania świetlicy jest zapewnienie uczniom zorganizowanej opieki w czasie poza zajęciami dydaktyczno - wychowawczymi przewidzianymi w organizacji roku szkolnego.</text:p>
      <text:p text:style-name="P434">3. Do <text:s/>zadań świetlicy należy:</text:p>
      <text:p text:style-name="P435">1) organizowanie pomocy uczniom w odrabianiu zadań domowych;</text:p>
      <text:p text:style-name="P436">2) organizowanie udziału uczniów w zajęciach rozwijających ich zainteresowania i uzdolnienia;</text:p>
      <text:p text:style-name="P437">3) organizowanie odpoczynku i relaksu zapewniającego prawidłowy rozwój uczniów;</text:p>
      <text:soft-page-break/>
      <text:p text:style-name="P438">4) tworzenie warunków do prawidłowego przebiegu procesu wychowawczego uczniów.</text:p>
      <text:p text:style-name="P439">4. Świetlica działa we wszystkie dni, w których odbywają się zajęcia szkolne i przedszkolne.</text:p>
      <text:p text:style-name="P440">5. Świetlica organizuje zajęcia opiekuńczo-wychowawcze dla uczniów, którzy pozostają<text:s/><text:line-break/>w szkole poza zajęciami przewidzianymi w planie zajęć ze względu na:</text:p>
      <text:p text:style-name="P441">1) czas pracy rodziców ;</text:p>
      <text:p text:style-name="P442">2) organizację dojazdu do szkoły;</text:p>
      <text:p text:style-name="P443">3) inne okoliczności wymagające opieki.</text:p>
      <text:p text:style-name="P444">6. Przyjmowanie uczniów do świetlicy ze względu na<text:s/>czas pracy rodziców odbywa<text:s/><text:line-break/>się na pisemny wniosek rodziców.</text:p>
      <text:p text:style-name="P445">7. Dyrektor w drodze zarządzenia, określa wzór wniosku o przyjęcie dziecka do świetlicy<text:s/><text:line-break/>z uwzględnieniem:</text:p>
      <text:p text:style-name="P446">1) określenia czasu <text:s/>niezbędnej opieki nad dzieckiem;</text:p>
      <text:p text:style-name="P447">2) wskazania osób upoważnionych do<text:s/>odbioru dziecka ze świetlicy;</text:p>
      <text:p text:style-name="P448">3) danych niezbędnych dla sprawowania prawidłowej opieki nad dzieckiem.</text:p>
      <text:p text:style-name="P449">8. Na polecenie Dyrektora świetlica organizuje zajęcia opiekuńcze dla uczniów ze względu<text:s/><text:line-break/>na inne okoliczności wymagające zapewnienia opieki w szkole.</text:p>
      <text:p text:style-name="P450">9.<text:s/>Dyrektor w uzgodnieniu z Radą Rodziców określa w drodze zarządzenia <text:s/>szczegółowe zasady organizacji świetlicy szkolnej z uwzględnieniem praw i obowiązków uczniów będących pod opieką świetlicy oraz praw i obowiązków rodziców, których dzieci korzystają z opieki świetlicowej<text:s/><text:line-break/>na ich wniosek.</text:p>
      <text:p text:style-name="P451">10. Świetlica, wychodząc naprzeciw zainteresowaniom uczniów i życzeniom rodziców, organizuje różne formy pracy w postaci kół zainteresowań.</text:p>
      <text:p text:style-name="P452">11. Świetlica w uzgodnieniu z rodzicami umożliwia uczniom korzystanie z zajęć rozwijających zainteresowania i uzdolnienia uczniów, zajęć z zakresu pomocy psychologiczno-pedagogicznej oraz innych zajęć organizowanych na terenie szkoły.</text:p>
      <text:p text:style-name="P453">12. Sprawy nieregulowane Statutem, dotyczące pracy świetlicy regulują odrębne przepisy prawa.</text:p>
      <text:p text:style-name="P454"><text:bookmark-start text:name="_Hlk497065053"/>§ 31</text:p>
      <text:p text:style-name="Cytaty"><text:span text:style-name="T455">1.</text:span><text:s/><text:bookmark-end text:name="_Hlk497065053"/>W ramach organizacji pracy<text:s/><text:span text:style-name="T456">szkoła współpracuje z poradniami psychologiczno-pedagogicznymi.</text:span></text:p>
      <text:p text:style-name="P457"><text:s/>2. Szkoła prowadzi stałą współpracę z Poradnią Psychologiczno - Pedagogiczną której celem jest udzielanie uczniom, ich rodzicom i nauczycielom pomocy psychologiczno-pedagogicznej, a także wspomaganie szkoły w zakresie realizacji zadań dydaktycznych, wychowawczych<text:s/><text:line-break/>i opiekuńczych.</text:p>
      <text:p text:style-name="P458">3. Powyższe cele są realizowane m.in. poprzez:</text:p>
      <text:p text:style-name="P459">1) organizowanie spotkań z pracownikami poradni dla uczniów, rodziców i rady pedagogicznej;</text:p>
      <text:p text:style-name="P460">2) kierowanie wniosków do poradni w sprawie wydania opinii o udzieleniu zezwolenia<text:s/><text:line-break/>na indywidualny tok lub program nauki;</text:p>
      <text:soft-page-break/>
      <text:p text:style-name="P461">3) kierowanie uczniów mających trudności w nauce na badania specjalistyczne;</text:p>
      <text:p text:style-name="P462">4) obniżenie wymagań w zakresie wiedzy i umiejętności z<text:s/>nauczanego przedmiotu stosownie<text:s/><text:line-break/>do indywidualnych potrzeb rozwojowych i edukacyjnych oraz możliwości psychofizycznych ucznia.</text:p>
      <text:p text:style-name="P463">4. Zasady współpracy z poradniami psychologiczno – pedagogicznymi określają odrębne przepisy prawa.</text:p>
      <text:p text:style-name="P464">§ 32</text:p>
      <text:p text:style-name="Cytaty"><text:bookmark-start text:name="_Hlk497065841"/><text:span text:style-name="T465">1.<text:s/></text:span><text:bookmark-end text:name="_Hlk497065841"/><text:span text:style-name="T466">Szkoła współdziała z<text:s/></text:span><text:span text:style-name="T467">rodzicami w zakresie nauczania, wychowania i profilaktyki.</text:span></text:p>
      <text:p text:style-name="P468">2. Rodzice i nauczyciele współdziałają ze sobą w sprawach wychowania i kształcenia dzieci.</text:p>
      <text:p text:style-name="P469">3. Rodzice mają prawo do:</text:p>
      <text:p text:style-name="P470">1) znajomości wymagań edukacyjnych wynikających z realizowanych przez nauczycieli programów nauczania oraz sposobów sprawdzania osiągnięć edukacyjnych uczniów;</text:p>
      <text:p text:style-name="P471">2) znajomości zadań i zamierzeń dydaktyczno – wychowawczych w danej klasie i w szkole;</text:p>
      <text:p text:style-name="P472">3) znajomości przepisów dotyczących oceniania, klasyfikowania i promowania uczniów;</text:p>
      <text:p text:style-name="P473">4)<text:s/>znajomości zasad: przeprowadzenia rekrutacji do szkoły, egzaminów poprawkowych, kwalifikacyjnych, sprawdzających;</text:p>
      <text:p text:style-name="P474">5) uzyskiwania rzetelnej informacji na temat swego dziecka, jego zachowania, postępów i trudności w nauce w drodze kontaktów indywidualnych i<text:s/>telefonicznych z nauczycielami oraz drogą elektroniczną;</text:p>
      <text:p text:style-name="P475">6) uzyskiwania informacji i porad w sprawach wychowania i dalszego kształcenia swojego dziecka;</text:p>
      <text:p text:style-name="P476">7) uzyskiwania informacji o przewidywanych ocenach niedostatecznych dziecka, na koniec semestru lub roku szkolnego.</text:p>
      <text:p text:style-name="P477">4. Formy współpracy Dyrektora szkoły z rodzicami:</text:p>
      <text:p text:style-name="P478">1) zapoznawanie rodziców z głównymi założeniami zawartymi w statucie szkoły, m.in. organizacją szkoły, zadaniami i zamierzeniami dydaktycznymi, wychowawczymi i opiekuńczymi<text:s/><text:line-break/>na zebraniach informacyjnych organizowanych dla rodziców i uczniów przyjętych do klas pierwszych;</text:p>
      <text:p text:style-name="P479">2) udział Dyrektora szkoły w zebraniach Rady Rodziców – informowanie o bieżących problemach szkoły, zasięganie opinii rodziców o pracy szkoły;</text:p>
      <text:p text:style-name="P480">3) przekazywanie informacji za pośrednictwem wychowawców klas o wynikach pracy dydaktycznej, wychowawczej i opiekuńczej podczas śródrocznych spotkań z rodzicami;</text:p>
      <text:p text:style-name="P481">4) rozpatrywanie wspólnie z rodzicami indywidualnych spraw uczniowskich w uzgodnionym terminie.</text:p>
      <text:p text:style-name="P482">4. Zakres współdziałania Dyrektora szkoły z rodzicami:</text:p>
      <text:p text:style-name="P483">1) doskonalenie organizacji pracy szkoły, procesu dydaktycznego i wychowawczego;</text:p>
      <text:p text:style-name="P484">2) poprawa warunków pracy i nauki oraz wyposażenia szkoły;</text:p>
      <text:p text:style-name="P485">3) wyjaśnianie problemów wychowawczych, przyjmowanie wniosków, wskazówek dotyczących pracy szkoły, za pośrednictwem oddziałowych rad rodziców, za pośrednictwem Rady Rodziców.</text:p>
      <text:p text:style-name="P486">5. Formy współdziałania rodziców i nauczycieli:</text:p>
      <text:soft-page-break/>
      <text:p text:style-name="P487">1) rozmowy indywidualne z rodzicami uczniów klas pierwszych na początku roku szkolnego;</text:p>
      <text:p text:style-name="P488">2) wspólne spotkania dyrekcji szkoły,<text:s/>wychowawców klas pierwszych, pedagoga i pielęgniarki<text:s/><text:line-break/>z rodzicami uczniów przyjętych do klas pierwszych;</text:p>
      <text:p text:style-name="P489">3) spotkania z rodzicami (według harmonogramu opracowanego przez Dyrektora szkoły);</text:p>
      <text:p text:style-name="P490">4) przekazywanie informacji o ocenach uczniów i problemach wychowawczych;</text:p>
      <text:p text:style-name="P491">5) ustalenie form pomocy;</text:p>
      <text:p text:style-name="P492">6) wprowadzenie rodziców w system pracy wychowawczej w klasie i szkole;</text:p>
      <text:p text:style-name="P493">7) wspólne rozwiązywanie występujących problemów, uwzględnianie propozycji rodziców, współtworzenie zadań wychowawczych do realizacji w danej klasie;</text:p>
      <text:p text:style-name="P494">8) zapraszanie rodziców do udziału w spotkaniach okolicznościowych (np. z okazji rozpoczęcia roku szkolnego, imprezy klasowej, zakończenia roku szkolnego, pożegnania absolwentów itp.);</text:p>
      <text:p text:style-name="P495">9) zapraszanie rodziców do udziału w zajęciach pozalekcyjnych: wycieczkach, rajdach, biwakach, imprezach sportowych;</text:p>
      <text:p text:style-name="P496">10) zapoznanie z procedurą oceniania i klasyfikowania uczniów oraz zasadami usprawiedliwiania nieobecności uczniów;</text:p>
      <text:p text:style-name="P497">11) indywidualne kontakty mogą być realizowane poprzez:</text:p>
      <text:p text:style-name="Cytaty"><text:span text:style-name="T498"><text:tab/>a) kontakty wychowawcy i nauczycieli z</text:span><text:span text:style-name="T499"><text:s/>rodzicami uczniów osiągających niskie wyniki<text:s/></text:span><text:span text:style-name="T500"><text:line-break/></text:span><text:span text:style-name="T501"><text:tab/>w nauce poprzez rozmowy telefoniczne, korespondencję, przekazywanie informacji<text:s/></text:span><text:span text:style-name="T502"><text:line-break/></text:span><text:span text:style-name="T503"><text:tab/>w zeszytach przedmiotowych przez nauczycieli poszczególnych przedmiotów, kontakty<text:s/></text:span><text:span text:style-name="T504"><text:tab/></text:span><text:span text:style-name="T505"><text:tab/>osobiste;</text:span></text:p>
      <text:p text:style-name="P506"><text:tab/>b) udzielanie rodzicom pomocy pedagogicznej, kierowanie ucznia (za zgodą rodziców)<text:s/><text:line-break/><text:tab/>do Poradni Psychologiczno – Pedagogicznej.</text:p>
      <text:p text:style-name="P507"/>
      <text:p text:style-name="P508">§ 33</text:p>
      <text:p text:style-name="Cytaty"><text:bookmark-start text:name="_Hlk497067337"/><text:span text:style-name="T509">1.<text:s/></text:span><text:bookmark-end text:name="_Hlk497067337"/><text:span text:style-name="T510">Szkoła współdziała ze stowarzyszeniami lub innymi organizacjami w zakresie działalności innowacyjnej.</text:span></text:p>
      <text:p text:style-name="P511">2. Dyrektor szkoły stwarza warunki do działania w<text:s/>szkole stowarzyszeń i innych organizacji, których celem statutowym jest działalność wychowawcza lub rozszerzanie i wzbogacanie form działalności dydaktycznej, wychowawczej i opiekuńczej szkoły.</text:p>
      <text:p text:style-name="P512">3. Szkoła współpracuje z instytucjami kultury, organizacjami<text:s/>pozarządowymi itp.</text:p>
      <text:p text:style-name="P513">4. Formami współdziałania są w szczególności:</text:p>
      <text:p text:style-name="P514">1) spotkania w terenie poza szkołą;</text:p>
      <text:p text:style-name="P515">2) dodatkowe zajęcia pozalekcyjne na terenie szkoły.</text:p>
      <text:p text:style-name="P516">5. Sprawy nieregulowane Statutem, dotyczące współpracy ze stowarzyszeniami i innymi organizacjami regulują odrębne przepisy prawa.</text:p>
      <text:p text:style-name="P517"/>
      <text:soft-page-break/>
      <text:p text:style-name="P518">ROZDZIAŁ 5</text:p>
      <text:p text:style-name="P519"><text:bookmark-start text:name="_Hlk497078185"/><text:bookmark-end text:name="_Hlk497078185"/>NAUCZYCIELE I PRACOWNICY SZKOŁY</text:p>
      <text:p text:style-name="P520">§ 34</text:p>
      <text:p text:style-name="Cytaty"><text:span text:style-name="T521">1.</text:span><text:span text:style-name="T522"><text:s/></text:span><text:span text:style-name="T523">W szkole zatrudnia się nauczycieli oraz pracowników niepedagogicznych.</text:span></text:p>
      <text:p text:style-name="Cytaty"><text:bookmark-start text:name="_Hlk497067424"/><text:span text:style-name="T524">2.<text:s/></text:span><text:bookmark-end text:name="_Hlk497067424"/><text:span text:style-name="T525">Zakres zadań nauczycieli obejmuje : nauczyciela, nauczyciela wychowawcę, nauczyciela bibliotekarza or</text:span><text:span text:style-name="T526">az innych pracowników szkoły, w tym zadania związane z zapewnieniem bezpieczeństwa uczniom w czasie zajęć organizowanych przez szkołę, a także sposób i formy wykonywania tych zadań dostosowane do wieku i potrzeb uczniów oraz warunków środowiskowych szkoły.</text:span></text:p>
      <text:p text:style-name="P527">3. Zadania logopedy, pedagoga i psychologa szkolnego zapisane w odrębnych przepisach z zakresu pomocy pedagogiczno-psychologicznej.</text:p>
      <text:p text:style-name="P528">4. Na stanowisku nauczycieli zatrudniani są pracownicy na jednoosobowych lub wieloosobowych stanowiskach pracy:</text:p>
      <text:p text:style-name="P529">1) nauczyciel realizujący zajęcia edukacyjne;</text:p>
      <text:p text:style-name="P530">2) nauczyciel wychowania przedszkolnego;</text:p>
      <text:p text:style-name="P531">3) logopeda;</text:p>
      <text:list text:style-name="LFO23" text:continue-numbering="true">
        <text:list-item>
          <text:p text:style-name="P532">psycholog szkolny;</text:p>
        </text:list-item>
        <text:list-item>
          <text:p text:style-name="P533">pedagog szkolny</text:p>
        </text:list-item>
      </text:list>
      <text:p text:style-name="P534">6) bibliotekarz;</text:p>
      <text:p text:style-name="P535">7) wychowawca świetlicy;</text:p>
      <text:p text:style-name="P536">8) nauczyciel posiadający kwalifikacje w zakresie pedagogiki specjalnej;</text:p>
      <text:p text:style-name="P537">9) nauczyciel<text:s/>specjalista, terapeuta;</text:p>
      <text:p text:style-name="P538">10) nauczyciel wspomagający.</text:p>
      <text:p text:style-name="P539">5. Pracownicy niepedagogiczni zatrudnieni są stanowiskach:</text:p>
      <text:p text:style-name="P540">1) pracownicy administracji;</text:p>
      <text:p text:style-name="P541">2) pracownicy obsługi;</text:p>
      <text:p text:style-name="P542">3) asystent nauczyciela.</text:p>
      <text:p text:style-name="P543">6. Zasady zatrudniania pracowników określa Zarząd Stowarzyszenia i<text:s/>odrębne przepisy prawa.</text:p>
      <text:p text:style-name="P544">§ 34</text:p>
      <text:p text:style-name="Cytaty"><text:span text:style-name="T545">1.</text:span><text:span text:style-name="T546"><text:s/></text:span><text:span text:style-name="T547">Do zakresu zadań nauczycieli należy w szczególności:</text:span></text:p>
      <text:p text:style-name="P548">1) realizowanie <text:s/>programów pracy szkoły w powierzonych mu zajęciach edukacyjnych;</text:p>
      <text:p text:style-name="P549">2) zapewnienie uczniom bezpieczeństwa w czasie zajęć organizowanych przez szkołę oraz w czasie pełnienia dyżurów w miejscu wyznaczonym przez dyrektora;</text:p>
      <text:soft-page-break/>
      <text:p text:style-name="P550">3) prowadzenie obserwacji pedagogicznych w celu rozpoznania u uczniów przyczyn trudności w uczniu się, szczególnych uzdolnień oraz przyczyn problemów w komunikacji;</text:p>
      <text:p text:style-name="P551">4) w ramach zajęć opiekuńczych i wychowawczych wynikających z potrzeb uczniów, nauczyciel zobowiązany jest do pracy z uczniami zagrożonymi niepowodzeniem szkolnym oraz do organizowania zajęć rozwijających zainteresowania i uzdolnienia uczniów w tym do przygotowania ich do udziału w konkursach i olimpiadach; <text:s text:c="69"/></text:p>
      <text:p text:style-name="P552">5) bezstronne, obiektywne oraz sprawiedliwe ocenianie i traktowanie wszystkich uczniów <text:s/>zgodnie przyjętymi przez szkołę zasadami oceniania wewnątrzszkolnego;</text:p>
      <text:p text:style-name="P553">6)<text:s/>kontrolowanie obecności uczniów na zajęciach, podejmowanie czynności wyjaśniających <text:s text:c="2"/>przyczyny nieobecności oraz wszczynanie egzekucji administracyjnej wobec uczniów którzy nie realizują obowiązku szkolnego;</text:p>
      <text:p text:style-name="P554">7) systematyczne prowadzenie dokumentacji pedagogicznej;</text:p>
      <text:p text:style-name="P555">8) komunikowanie się z rodzicami w sprawach nauki i zachowania uczniów;</text:p>
      <text:p text:style-name="P556">9 ) organizowanie pomocy uczniom znajdującym się w trudnej sytuacji życiowej; <text:s text:c="64"/></text:p>
      <text:p text:style-name="Cytaty">10) opieka nad powierzonymi salami lekcyjnymi oraz troska o znajdujący się w nich sprzęt i wyposażenie;</text:p>
      <text:p text:style-name="Cytaty">11) wzbogacanie własnego warsztatu pracy oraz stałe podnoszenie i aktualizowanie wiedzy i umiejęt-ności pedagogicznych poprzez aktywne uczestniczenie w doskonaleniu zawodowym organizowanym w szkole i przez instytucje wspomagające szkołę;</text:p>
      <text:p text:style-name="Cytaty">12) nauczyciel uczący ucznia z niepełnosprawnością należy do zespołu terapeutycznego, który określa, ustala i realizuje formy pomocy pedagogiczno-psychologicznej, zespół tworzy Indywidualny Program Edukacyjno – Terapeutyczny ucznia.</text:p>
      <text:p text:style-name="P557">§ 36</text:p>
      <text:p text:style-name="Cytaty"><text:bookmark-start text:name="_Hlk497078391"/><text:span text:style-name="T558">1.<text:s/></text:span><text:bookmark-end text:name="_Hlk497078391"/><text:span text:style-name="T559">Szczegółowy zakres obowiązków, odpowiedzialności i uprawnień dla nauczycieli i pracowników szkoły w tym sprawy nieregulowane statutem oddzielnie określają odrębne dokumenty tworzone na podstawie prawa pracy.</text:span></text:p>
      <text:p text:style-name="Cytaty"/>
      <text:p text:style-name="P560">ROZDZIAŁ 6</text:p>
      <text:p text:style-name="P561">WARUNKI I SPOSÓB OCENIANIA WEWNĄTRZSZKOLNEGO</text:p>
      <text:p text:style-name="P562">§ 37</text:p>
      <text:p text:style-name="Cytaty"><text:bookmark-start text:name="_Hlk497079039"/><text:span text:style-name="T563">1.<text:s/></text:span><text:bookmark-end text:name="_Hlk497079039"/><text:span text:style-name="T564">Ocenianie wewnątrzszkolne osiągnięć edukacyjnych ucznia polega na: rozpoznawaniu przez nauczycieli poziomu i postępów w opanowaniu przez ucznia wiadomości i umiejętności w stosunku do wymagań<text:s/></text:span><text:span text:style-name="T565">edukacyjnych wynikających z programów nauczania oraz na formułowaniu oceny i podejmowaniu odpowiednich decyzji.</text:span></text:p>
      <text:p text:style-name="Cytaty"><text:span text:style-name="T566">2. Szczegółowe cele i treści wewnątrzszkolnego systemu oceniania regulują odrębne przepisy<text:s/></text:span><text:span text:style-name="T567">–<text:s/></text:span><text:span text:style-name="T568">WSO Szkoły Podstawowej w Kucharach, które są integr</text:span><text:span text:style-name="T569">alną częścią Statutu.</text:span></text:p>
      <text:p text:style-name="Cytaty"><text:span text:style-name="T570">3. W szkole funkcjonuje dziennik elektroniczny, za pośrednictwem strony:<text:s/></text:span><text:a xlink:href="https://uonetplus.vulcan.net.pl/" office:target-frame-name="_top" xlink:show="replace"><text:span text:style-name="T571">https://uonetplus.vulcan.net.pl</text:span></text:a><text:span text:style-name="T572">. Oprogramowanie oraz usługi z nim związane dostarczane są przez firmę zewnętrzn</text:span><text:span text:style-name="T573">ą współpracującą ze szkołą na podstawie umowy podpisanej przez dyrektora szkoły<text:s/></text:span><text:soft-page-break/><text:span text:style-name="T574">oraz i uprawnionego przedstawiciela firmy dostarczającej i obsługującej system dziennika elektronicznego.</text:span></text:p>
      <text:p text:style-name="P575">4. Za ochronę danych osobowych umieszczonych na serwerach odpowiada firma nadzorująca pracę dziennika internetowego, pracownicy szkoły, którzy mają bezpośredni dostęp do edycji i przeglądania danych oraz rodzice w zakresie udostępnionych im danych.</text:p>
      <text:p text:style-name="P576">5. Administratorem danych osobowych jest Szkoła Podstawowa im. Powstańców Wielkopolskich w Kucharach.</text:p>
      <text:p text:style-name="P577">6. Indywidualne loginy i hasła do pierwszego logowania rodzice otrzymują od wychowawcy klasy.</text:p>
      <text:p text:style-name="P578">7. Zapisy w dzienniku elektronicznym zapewniają realizację wewnątrzszkolnych zasad oceniania.</text:p>
      <text:p text:style-name="P579">8. Ocenianiu ucznia podlegają następujące<text:s/>obszary:</text:p>
      <text:p text:style-name="P580">osiągnięcia edukacyjne ucznia:</text:p>
      <text:p text:style-name="Cytaty"><text:span text:style-name="T581">1) Oceniając osiągnięcia edukacyjne ucznia należy brać pod uwagę poziom postępów w<text:s/></text:span><text:span text:style-name="T582"><text:tab/>opanowaniu przez ucznia wiadomości i umiejętności w stosunku do wymagań edukacyjnych<text:s/></text:span><text:span text:style-name="T583"><text:tab/>wynikających z podstawy programowej, określone</text:span><text:span text:style-name="T584">j w odrębnych przepisach i realizowanych<text:s/></text:span><text:span text:style-name="T585"><text:tab/>w szkole programów nauczania, uwzględniających tę postawę. Ocenianie ucznia odbywa<text:s/></text:span><text:span text:style-name="T586"><text:line-break/></text:span><text:span text:style-name="T587">się na bieżąco według kryteriów ustalonych przez Radę Pedagogiczną i zaopiniowanych przez<text:s/></text:span><text:span text:style-name="T588"><text:tab/>Radę Rodziców i Samorząd Uczniowski.</text:span></text:p>
      <text:p text:style-name="P589">2)<text:s/>zachowanie ucznia:</text:p>
      <text:p text:style-name="P590">Oceniając zachowanie ucznia należy dążyć do rozpoznania przez wychowawcę klasy, nauczycieli oraz uczniów danej klasy poziomu respektowania przez ucznia norm społecznych i norm etycznych oraz obowiązków ucznia określonych w statucie szkoły.</text:p>
      <text:p text:style-name="P591">9. Cele oceniania ucznia:</text:p>
      <text:p text:style-name="P592">1) informuje ucznia o poziomie jego osiągnięć edukacyjnych i jego zachowaniu oraz postępach<text:s/><text:line-break/>w tym zakresie;</text:p>
      <text:p text:style-name="P593">2) udziela uczniowi pomocy w samodzielnym planowaniu swojego rozwoju;</text:p>
      <text:p text:style-name="P594">3) motywuje ucznia do dalszych postępów w nauce<text:s/>i zachowaniu;</text:p>
      <text:p text:style-name="P595">4) dostarcza rodzicom (prawnym opiekunom) i nauczycielom informacji o postępach,<text:s/><text:tab/>trudnościach w nauce, zachowaniu oraz specjalnych uzdolnieniach ucznia;</text:p>
      <text:p text:style-name="P596">5) umożliwia nauczycielom doskonalenia organizacji i metod pracy dydaktyczno – wychowawczej.</text:p>
      <text:p text:style-name="P597">10. Przedmiotem oceny ucznia jest:</text:p>
      <text:p text:style-name="P598">1) zakres opanowanych wiadomości;</text:p>
      <text:p text:style-name="P599">2) rozumienie materiału naukowego;</text:p>
      <text:p text:style-name="P600">3) umiejętność stosowania wiedzy;</text:p>
      <text:p text:style-name="P601">4) sposób przekazywania wiadomości.</text:p>
      <text:p text:style-name="P602">11. Oceny dzielą się na:</text:p>
      <text:p text:style-name="P603">1) bieżące (cząstkowe);</text:p>
      <text:soft-page-break/>
      <text:p text:style-name="P604">2) klasyfikacyjne śródroczne;</text:p>
      <text:p text:style-name="P605">3) klasyfikacyjne roczne;</text:p>
      <text:p text:style-name="P606">4) wszystkie oceny są odnotowywane w dzienniku elektronicznym.</text:p>
      <text:p text:style-name="P607">12. Uczniowie szkoły nie otrzymują oceny niedostatecznej w pierwszych dwóch tygodniach nauki.</text:p>
      <text:p text:style-name="P608">13. Ocenianie klasyfikacyjne śródroczne i roczne w klasach I-III polega na wypełnianiu dla każdego ucznia karty opisowej, którą wręcza się rodzicom podczas półrocznego i rocznego spotkania. Ocena opisowa ucznia przewidziana do promowania do następnej klasy powinna zawierać sformułowanie: „Osiągnięcia edukacyjne ucznia oceniam pozytywnie”.</text:p>
      <text:p text:style-name="P609"><text:bookmark-start text:name="_Hlk497081655"/>§ 38</text:p>
      <text:p text:style-name="Cytaty"><text:span text:style-name="T610"><text:s/>1.<text:s/></text:span><text:bookmark-end text:name="_Hlk497081655"/><text:span text:style-name="T611">Wychowawcy klas I-III stosują różnorodne formy ocen bieżących. Mogą mieć one postać oceny pisanej cyfrą od 1 do 6 lub występować w postaci:</text:span></text:p>
      <text:p text:style-name="P612">1)stempla:</text:p>
      <text:p text:style-name="P613"><text:tab/>a)„Wspaniale”;</text:p>
      <text:p text:style-name="P614"><text:tab/>b)„Bardzo dobrze”;</text:p>
      <text:p text:style-name="P615"><text:tab/>c)„Ładnie”;</text:p>
      <text:p text:style-name="P616"><text:tab/>d)„Postaraj się”;</text:p>
      <text:p text:style-name="P617"><text:tab/>e)„Pomyśl”;</text:p>
      <text:p text:style-name="P618">2) w postaci pochwały, komentarza wyrażonego np. stwierdzeniami:</text:p>
      <text:p text:style-name="P619"><text:tab/>a)„Brawo. robisz bardzo duże postępy, osiągasz doskonałe wyniki. Gratuluję”;</text:p>
      <text:p text:style-name="P620"><text:tab/>b)„Osiągasz bardzo dobre wyniki”;</text:p>
      <text:p text:style-name="P621"><text:tab/>c)„Jesteś aktywny w czasie zajęć, pracowity i systematyczny”;</text:p>
      <text:p text:style-name="P622"><text:tab/>d)„Jesteś pracowity i systematyczny, wykazujesz własną inicjatywę, pracujesz ponad<text:s/><text:tab/><text:tab/>wymagania, wzorowo opanowałeś umiejętności”;</text:p>
      <text:p text:style-name="P623"><text:tab/>e)„Pracujesz i osiągasz dobre wyniki. Zastanów się, czy nie można lepiej”;</text:p>
      <text:p text:style-name="P624"><text:tab/>f)„Osiągasz wyniki wystarczające. Musisz się postarać o lepsze<text:s/>wyniki”;</text:p>
      <text:p text:style-name="P625"><text:tab/>g)„Niestety, osiągasz wyniki bardzo słabe, niewystarczające. Uważam, że stać<text:s/><text:line-break/><text:tab/><text:tab/>cię na więcej. Musisz tylko popracować”;</text:p>
      <text:p text:style-name="P626"><text:tab/>h)„Osiągasz wyniki poniżej wymagań. Zastanówmy się, co zrobimy, aby twoje wyniki<text:s/><text:tab/><text:tab/>były wyższe”;</text:p>
      <text:p text:style-name="P627"><text:tab/>i)„Powinieneś zdecydowanie<text:s/>więcej pracować, jesteś niesystematyczny”;</text:p>
      <text:p text:style-name="P628"><text:tab/>j)„Wkład pracy w osiągane wyniki jest niewystarczający”;</text:p>
      <text:p text:style-name="P629"><text:tab/>k)„Nie wykazujesz inicjatywy, lekceważysz naukę”;</text:p>
      <text:p text:style-name="P630">2. W klasie I stosowane są buźki za aktywność w postaci stempla – stempel z uśmiechniętą buźką, kiedy dziecko jest aktywne;</text:p>
      <text:p text:style-name="P631">3. W klasie II i III dopuszcza się stosowanie oceny cyfrowej;</text:p>
      <text:p text:style-name="Cytaty">4.<text:span text:style-name="T632"><text:s/>Bieżące oceny uczniów kl. I-III odnotowywane są w dzienniku lekcyjnym z zastosowaniem zapisu cyfrowego.</text:span></text:p>
      <text:p text:style-name="P633">5. Po zrealizowaniu bloku tematycznego, nauczyciel prowadzący zajęcia edukacyjne w kl. I-III przeprowadza sprawdzian – test oceniany punktowo, a następnie uzyskaną ilość punktów przyporządkowuje do odpowiedniego poziomu lub oceny wg poniższej skali:</text:p>
      <text:p text:style-name="P634">1)<text:tab/>0 % - 40%<text:tab/>poziom bardzo niski – ocena niedostateczna;</text:p>
      <text:p text:style-name="P635">2)<text:tab/>41% - 50 %<text:tab/>poziom niski – ocena dopuszczająca;</text:p>
      <text:p text:style-name="P636">3)<text:tab/>51% - 67 %<text:tab/>poziom średni – ocena dostateczna;</text:p>
      <text:p text:style-name="P637">4)<text:tab/>68% - 84 %<text:tab/>poziom wyżej średni – ocena dobra;</text:p>
      <text:p text:style-name="P638">5)<text:tab/>85% - 96%<text:tab/>poziom wysoki – ocena bardzo dobra;</text:p>
      <text:p text:style-name="P639">6)<text:tab/>97% - 100%<text:tab/>poziom bardzo wysoki – ocena celująca.</text:p>
      <text:p text:style-name="Cytaty"/>
      <text:p text:style-name="P640">6. Wyżej wymieniona<text:s/>skala ocen dotyczy sprawdzianów jak również kartkówek.</text:p>
      <text:p text:style-name="P641"/>
      <text:p text:style-name="P642">7. Przyporządkowanie oceny do odpowiedniego poziomu jest związane z dokonaniem oceny opisowej ze wskazaniem, jakie umiejętności uczeń opanował, a jakie nie są jeszcze opanowane<text:s/><text:line-break/>w stopniu<text:s/>zadowalającym.</text:p>
      <text:p text:style-name="P643">8. Ocena zachowania ucznia klas I-III jest oceną opisową i umieszczana jest na śródrocznej i rocznej karcie opisowej.</text:p>
      <text:p text:style-name="P644">9. Na bieżąco ocena z zachowania w klasach I-III jest wystawiana w formie stempli (uśmiechnięta buźka, smutna buźka). Po uzyskaniu 5 znaków ocena wpisywana jest do dziennika.</text:p>
      <text:p text:style-name="P645"><text:bookmark-start text:name="_Hlk497151325"/>§ 39</text:p>
      <text:p text:style-name="Cytaty"><text:span text:style-name="T646">1.</text:span><text:bookmark-end text:name="_Hlk497151325"/><text:span text:style-name="T647"><text:s/>Począwszy od klasy czwartej oceny bieżące, oceny klasyfikacyjne śródroczne i oceny klasyfikacyjne roczne ustala się według następującej skali:</text:span></text:p>
      <table:table table:style-name="Table648">
        <table:table-columns>
          <table:table-column table:style-name="TableColumn649"/>
          <table:table-column table:style-name="TableColumn650"/>
          <table:table-column table:style-name="TableColumn651"/>
        </table:table-columns>
        <table:table-row table:style-name="TableRow652">
          <table:table-cell table:style-name="TableCell653">
            <text:p text:style-name="P654">Ocena</text:p>
          </table:table-cell>
          <table:table-cell table:style-name="TableCell655">
            <text:p text:style-name="P656">Symbol</text:p>
          </table:table-cell>
          <table:table-cell table:style-name="TableCell657">
            <text:p text:style-name="P658">Skrót</text:p>
          </table:table-cell>
        </table:table-row>
        <table:table-row table:style-name="TableRow659">
          <table:table-cell table:style-name="TableCell660">
            <text:p text:style-name="P661">celujący</text:p>
          </table:table-cell>
          <table:table-cell table:style-name="TableCell662">
            <text:p text:style-name="P663">6</text:p>
          </table:table-cell>
          <table:table-cell table:style-name="TableCell664">
            <text:p text:style-name="P665">cel</text:p>
          </table:table-cell>
        </table:table-row>
        <table:table-row table:style-name="TableRow666">
          <table:table-cell table:style-name="TableCell667">
            <text:p text:style-name="P668">bardzo dobry</text:p>
          </table:table-cell>
          <table:table-cell table:style-name="TableCell669">
            <text:p text:style-name="P670">5</text:p>
          </table:table-cell>
          <table:table-cell table:style-name="TableCell671">
            <text:p text:style-name="P672">bdb</text:p>
          </table:table-cell>
        </table:table-row>
        <table:table-row table:style-name="TableRow673">
          <table:table-cell table:style-name="TableCell674">
            <text:p text:style-name="P675">dobry</text:p>
          </table:table-cell>
          <table:table-cell table:style-name="TableCell676">
            <text:p text:style-name="P677">4</text:p>
          </table:table-cell>
          <table:table-cell table:style-name="TableCell678">
            <text:p text:style-name="P679">db</text:p>
          </table:table-cell>
        </table:table-row>
        <table:table-row table:style-name="TableRow680">
          <table:table-cell table:style-name="TableCell681">
            <text:p text:style-name="P682">dostateczny</text:p>
          </table:table-cell>
          <table:table-cell table:style-name="TableCell683">
            <text:p text:style-name="P684">3</text:p>
          </table:table-cell>
          <table:table-cell table:style-name="TableCell685">
            <text:p text:style-name="P686">dst</text:p>
          </table:table-cell>
        </table:table-row>
        <table:table-row table:style-name="TableRow687">
          <table:table-cell table:style-name="TableCell688">
            <text:p text:style-name="P689">dopuszczający</text:p>
          </table:table-cell>
          <table:table-cell table:style-name="TableCell690">
            <text:p text:style-name="P691">2</text:p>
          </table:table-cell>
          <table:table-cell table:style-name="TableCell692">
            <text:p text:style-name="P693">dop</text:p>
          </table:table-cell>
        </table:table-row>
        <table:table-row table:style-name="TableRow694">
          <table:table-cell table:style-name="TableCell695">
            <text:p text:style-name="P696">niedostateczny</text:p>
          </table:table-cell>
          <table:table-cell table:style-name="TableCell697">
            <text:p text:style-name="P698">1</text:p>
          </table:table-cell>
          <table:table-cell table:style-name="TableCell699">
            <text:p text:style-name="P700">ndst</text:p>
          </table:table-cell>
        </table:table-row>
      </table:table>
      <text:p text:style-name="P701"/>
      <text:p text:style-name="P702"><text:tab/>2. Przy ustalaniu ocen bieżących dopuszcza się stosowanie plusów i minusów z wyłączeniem ocen: celujący i niedostateczny.</text:p>
      <text:p text:style-name="P703"><text:tab/>3. Ocenę zachowania śródroczną i roczną, począwszy<text:s/>od klasy czwartej, ustala się według następującej skali:</text:p>
      <table:table table:style-name="Table704">
        <table:table-columns>
          <table:table-column table:style-name="TableColumn705"/>
          <table:table-column table:style-name="TableColumn706"/>
        </table:table-columns>
        <table:table-row table:style-name="TableRow707">
          <table:table-cell table:style-name="TableCell708">
            <text:p text:style-name="P709">ocena słowna</text:p>
          </table:table-cell>
          <table:table-cell table:style-name="TableCell710">
            <text:p text:style-name="P711">Skrót</text:p>
          </table:table-cell>
        </table:table-row>
        <table:table-row table:style-name="TableRow712">
          <table:table-cell table:style-name="TableCell713">
            <text:p text:style-name="P714">Wzorowe</text:p>
          </table:table-cell>
          <table:table-cell table:style-name="TableCell715">
            <text:p text:style-name="P716">wz</text:p>
          </table:table-cell>
        </table:table-row>
        <table:table-row table:style-name="TableRow717">
          <table:table-cell table:style-name="TableCell718">
            <text:p text:style-name="P719">bardzo dobre</text:p>
          </table:table-cell>
          <table:table-cell table:style-name="TableCell720">
            <text:p text:style-name="P721">bdb</text:p>
          </table:table-cell>
        </table:table-row>
        <table:table-row table:style-name="TableRow722">
          <table:table-cell table:style-name="TableCell723">
            <text:p text:style-name="P724">Dobre</text:p>
          </table:table-cell>
          <table:table-cell table:style-name="TableCell725">
            <text:p text:style-name="P726">db</text:p>
          </table:table-cell>
        </table:table-row>
        <table:table-row table:style-name="TableRow727">
          <table:table-cell table:style-name="TableCell728">
            <text:p text:style-name="P729">Poprawne</text:p>
          </table:table-cell>
          <table:table-cell table:style-name="TableCell730">
            <text:p text:style-name="P731">popr</text:p>
          </table:table-cell>
        </table:table-row>
        <table:table-row table:style-name="TableRow732">
          <table:table-cell table:style-name="TableCell733">
            <text:p text:style-name="P734">Nieodpowiednie</text:p>
            <text:p text:style-name="P735"/>
          </table:table-cell>
          <table:table-cell table:style-name="TableCell736">
            <text:p text:style-name="P737">ndp</text:p>
          </table:table-cell>
        </table:table-row>
        <table:table-row table:style-name="TableRow738">
          <table:table-cell table:style-name="TableCell739">
            <text:p text:style-name="P740">Naganne</text:p>
          </table:table-cell>
          <table:table-cell table:style-name="TableCell741">
            <text:p text:style-name="P742">ng</text:p>
          </table:table-cell>
        </table:table-row>
      </table:table>
      <text:p text:style-name="P743"/>
      <text:list text:style-name="LFO24" text:continue-numbering="true">
        <text:list-item>
          <text:p text:style-name="P744">Oceny klasyfikacyjne śródroczne i roczne wpisuje się w pełnym brzmieniu.</text:p>
        </text:list-item>
        <text:list-item>
          <text:p text:style-name="P745">Wprowadza się w<text:s/>ocenianiu w klasach 4-8 system wagowy. Opis oceniania w dzienniku elektronicznym według wag:</text:p>
        </text:list-item>
      </text:list>
      <text:p text:style-name="P746">1) Waga 3 – sprawdzian i praca klasowa</text:p>
      <text:p text:style-name="P747">2) Waga 2 – kartkówa, test i odpowiedź ustna</text:p>
      <text:p text:style-name="P748">3) Waga 1 – <text:s/>aktywność</text:p>
      <text:p text:style-name="P749">4) W przypadku przedmiotów artystycznych, wf,<text:s/>informatyki możliwe jest ustalenie wagi za wykonana pracę, działanie ucznia na lekcji przez nauczyciela zgodnie z opracowanymi zasadami z danego przedmiotu</text:p>
      <text:p text:style-name="P750"/>
      <text:p text:style-name="P751">§ 40</text:p>
      <text:p text:style-name="P752">1. Wymagania edukacyjne wynikające z realizowanego przez nauczyciela programu nauczania<text:s/>formułowane są poprzez:</text:p>
      <text:p text:style-name="P753">1) poinformowanie uczniów o umiejętnościach, jakie każdy powinien osiągnąć po zrealizowaniu każdego działu programowego;</text:p>
      <text:p text:style-name="P754">2) omówienie poszczególnych działów programu nauczania;</text:p>
      <text:p text:style-name="P755">3) podanie na początku lekcji umiejętności, które uczeń<text:s/>powinien osiągnąć po przeprowadzeniu jednostki lekcyjnej.</text:p>
      <text:p text:style-name="P756">2. Nauczyciele mogą informować uczniów i rodziców (opiekunów prawnych) o wymaganiach edukacyjnych następująco:</text:p>
      <text:p text:style-name="P757">1) na pierwszej lekcji po rozpoczęciu roku szkolnego nauczyciel omawia działy programu<text:s/>nauczania i zapoznaje uczniów z zestawem umiejętności do opanowania na końcu roku szkolnego;</text:p>
      <text:p text:style-name="P758">2) na pierwszej lekcji rozpoczynającej realizację działu programowego nauczyciel przedstawia zestaw umiejętności (czynności ucznia w postaci operacyjnej), które powinien osiągnąć po jego zakończeniu. Opracowany zestaw umiejętności uczeń może otrzymać na piśmie i wkleić go do zeszytu. Rodzic, gdy nauczyciel pokaże uczniom zestaw umiejętności, jest zobowiązany go podpisać;</text:p>
      <text:p text:style-name="P759">3) rodzice (prawni opiekunowie) informowani<text:s/>są o wymaganiach edukacyjnych na pierwszym zebraniu lub mogą uzyskać informację bezpośrednio u nauczyciela przedmiotu;</text:p>
      <text:p text:style-name="P760">4) na prośbę rodzica nauczyciel jest zobowiązany przedstawić na piśmie zestaw umiejętności uczniów wynikających z realizacji poszczególnych działów programu nauczania.</text:p>
      <text:p text:style-name="P761">3. Wychowawca każdego oddziału na początku każdego roku szkolnego informuje uczniów oraz rodziców (prawnych opiekunów) o zasadach oceniania zachowania następująco:</text:p>
      <text:p text:style-name="P762">1) uczniowie informowani są na pierwszej godzinie do dyspozycji wychowawcy;</text:p>
      <text:p text:style-name="P763">2) rodzice (prawni opiekunowie) informowani są na pierwszym zebraniu;</text:p>
      <text:p text:style-name="P764">3) dopuszcza się możliwość poinformowania rodziców (prawnych opiekunów) telefonicznie, listownie lub mailowo.</text:p>
      <text:p text:style-name="P765"><text:bookmark-start text:name="_Hlk497155961"/>§ 41</text:p>
      <text:p text:style-name="Cytaty"><text:span text:style-name="T766">1.<text:s/></text:span><text:bookmark-end text:name="_Hlk497155961"/><text:span text:style-name="T767">Wewnątrzszkolny System Oceniania określa zasady oprac</text:span><text:span text:style-name="T768">owania wymagań edukacyjnych i kryteria oceniania.</text:span></text:p>
      <text:p text:style-name="P769">2. Wymagania edukacyjne są to zamierzone osiągnięcia i kompetencje uczniów na poszczególnych etapach kształcenia w zakresie wiadomości, umiejętności i postaw uczniów. Określają, co uczeń powinien wiedzieć,<text:s/>rozumieć i umieć po zakończeniu procesu nauczania.</text:p>
      <text:p text:style-name="P770">3. Wymagania edukacyjne opracowują nauczyciele w oparciu o obowiązujące podstawy programowe i realizowane programy nauczania dla poszczególnych zajęć edukacyjnych i dla danego etapu kształcenia.</text:p>
      <text:p text:style-name="P771">4. Ustala<text:s/>się następujące kryteria wymagań edukacyjnych na poszczególne stopnie szkolne obowiązujące przy ocenie bieżącej oraz klasyfikacyjnej śródrocznej i rocznej:</text:p>
      <text:p text:style-name="P772"/>
      <table:table table:style-name="Table773">
        <table:table-columns>
          <table:table-column table:style-name="TableColumn774"/>
          <table:table-column table:style-name="TableColumn775"/>
          <table:table-column table:style-name="TableColumn776"/>
          <table:table-column table:style-name="TableColumn777"/>
        </table:table-columns>
        <table:table-row table:style-name="TableRow778">
          <table:table-cell table:style-name="TableCell779" table:number-rows-spanned="2">
            <text:p text:style-name="P780"/>
            <text:p text:style-name="P781">Ocena</text:p>
            <text:p text:style-name="P782">Zakres wymagań</text:p>
          </table:table-cell>
          <table:table-cell table:style-name="TableCell783" table:number-columns-spanned="3">
            <text:p text:style-name="P784">Ogólne kryteria ustalania ocen szkolnych</text:p>
            <text:p text:style-name="P785"/>
          </table:table-cell>
          <table:covered-table-cell/>
          <table:covered-table-cell/>
        </table:table-row>
        <table:table-row table:style-name="TableRow786">
          <table:covered-table-cell>
            <text:p text:style-name="Normalny"/>
          </table:covered-table-cell>
          <table:table-cell table:style-name="TableCell787">
            <text:p text:style-name="P788">Zakres i jakość wiadomości</text:p>
          </table:table-cell>
          <table:table-cell table:style-name="TableCell789">
            <text:p text:style-name="P790">Rozumienie materiału naukowego</text:p>
          </table:table-cell>
          <table:table-cell table:style-name="TableCell791">
            <text:p text:style-name="P792">Posługiwanie się<text:s/><text:line-break/>i operowanie nabytymi wiadomościami</text:p>
          </table:table-cell>
        </table:table-row>
        <table:table-row table:style-name="TableRow793">
          <table:table-cell table:style-name="TableCell794">
            <text:p text:style-name="P795">niedostateczny</text:p>
          </table:table-cell>
          <table:table-cell table:style-name="TableCell796">
            <text:p text:style-name="P797">Rażący</text:p>
            <text:p text:style-name="P798">brak wiadomości programowych<text:s/><text:line-break/>i jedności logicznej między wiadomościami.</text:p>
          </table:table-cell>
          <table:table-cell table:style-name="TableCell799">
            <text:p text:style-name="P800">Zupełny <text:s/>brak <text:s/>rozumienia</text:p>
            <text:p text:style-name="P801">uogólnień oraz</text:p>
            <text:p text:style-name="P802">kompletna nieumiejętność<text:s/>wyjaśniania zjawisk.</text:p>
          </table:table-cell>
          <table:table-cell table:style-name="TableCell803">
            <text:p text:style-name="P804">Zupełny brak</text:p>
            <text:p text:style-name="P805">umiejętności stosowania wiedzy.</text:p>
          </table:table-cell>
        </table:table-row>
        <table:table-row table:style-name="TableRow806">
          <table:table-cell table:style-name="TableCell807">
            <text:p text:style-name="P808">dopuszczający</text:p>
          </table:table-cell>
          <table:table-cell table:style-name="TableCell809">
            <text:p text:style-name="P810">Niepełna znajomość podstawowego materiału programowego, wiadomości luźno zestawione.</text:p>
          </table:table-cell>
          <table:table-cell table:style-name="TableCell811">
            <text:p text:style-name="P812">Brak rozumienia podstawowych</text:p>
            <text:p text:style-name="P813">uogólnień<text:s/><text:line-break/>i <text:s/>nieumiejętność wyjaśniania zjawisk.</text:p>
          </table:table-cell>
          <table:table-cell table:style-name="TableCell814">
            <text:p text:style-name="P815">Brak<text:s/>umiejętności stosowania wiedzy, nawet przy pomocy nauczyciela.</text:p>
          </table:table-cell>
        </table:table-row>
        <table:table-row table:style-name="TableRow816">
          <table:table-cell table:style-name="TableCell817">
            <text:p text:style-name="P818">dostateczny</text:p>
          </table:table-cell>
          <table:table-cell table:style-name="TableCell819">
            <text:p text:style-name="P820">Zakres materiału programowego ograniczony<text:s/><text:line-break/>do <text:s/>treści</text:p>
            <text:p text:style-name="P821">podstawowych<text:s/><text:line-break/>z danego przedmiotu.</text:p>
          </table:table-cell>
          <table:table-cell table:style-name="TableCell822">
            <text:p text:style-name="P823">Dość poprawne rozumienie podstawowych uogólnień oraz wyjaśnianie ważniejszych</text:p>
            <text:p text:style-name="P824">zjawisk <text:s/><text:line-break/>z<text:s/>pomocą.</text:p>
          </table:table-cell>
          <table:table-cell table:style-name="TableCell825">
            <text:p text:style-name="P826">Stosowanie wiadomości<text:s/><text:line-break/>dla celów praktycznych<text:s/><text:line-break/>i teoretycznych <text:s text:c="2"/>przy <text:s/>pomocy</text:p>
            <text:p text:style-name="P827">nauczyciela.</text:p>
          </table:table-cell>
        </table:table-row>
        <table:table-row table:style-name="TableRow828">
          <table:table-cell table:style-name="TableCell829">
            <text:p text:style-name="P830">dobry</text:p>
          </table:table-cell>
          <table:table-cell table:style-name="TableCell831">
            <text:p text:style-name="P832">Opanowanie materiału programowego, wiadomości powiązane związkami</text:p>
            <text:p text:style-name="P833">logicznymi.</text:p>
          </table:table-cell>
          <table:table-cell table:style-name="TableCell834">
            <text:p text:style-name="P835">Poprawne rozumienie uogólnień<text:s/><text:line-break/>i związków między</text:p>
            <text:p text:style-name="P836">nimi oraz wyjaśnianie<text:s/>zjawisk</text:p>
            <text:p text:style-name="P837">inspirowane nimi.</text:p>
          </table:table-cell>
          <table:table-cell table:style-name="TableCell838">
            <text:p text:style-name="P839">Stosowanie wiedzy <text:s/>w sytuacjach teoretycznych<text:s/><text:line-break/>i praktycznych inspirowane przez nauczyciela.</text:p>
          </table:table-cell>
        </table:table-row>
        <table:table-row table:style-name="TableRow840">
          <table:table-cell table:style-name="TableCell841">
            <text:p text:style-name="P842">bardzo dobry</text:p>
          </table:table-cell>
          <table:table-cell table:style-name="TableCell843">
            <text:p text:style-name="P844">Wyczerpujące opanowanie całego materiału programowego (koniec roku<text:s/><text:line-break/>lub półrocza); wiadomości powiązane ze sobą w logiczny<text:s/>układ.</text:p>
          </table:table-cell>
          <table:table-cell table:style-name="TableCell845">
            <text:p text:style-name="P846">Właściwe rozumienie <text:s/>uogólnień<text:s/><text:line-break/>i związków między nimi oraz wyjaśnianie zjawisk bez ingerencji nauczyciela.</text:p>
          </table:table-cell>
          <table:table-cell table:style-name="TableCell847">
            <text:p text:style-name="P848">Umiejętne wykorzystywanie wiadomości<text:s/><text:line-break/>w teorii i praktyce bez ingerencji nauczyciela.</text:p>
          </table:table-cell>
        </table:table-row>
        <table:table-row table:style-name="TableRow849">
          <table:table-cell table:style-name="TableCell850">
            <text:p text:style-name="P851">Celujący</text:p>
          </table:table-cell>
          <table:table-cell table:style-name="TableCell852">
            <text:p text:style-name="P853">Pełen zakres wiedzy i <text:s/>umiejętności programowych klasy, wiadomości ściśle naukowe, treści wiadomości powiązane ze sobą <text:s/>w <text:s/>systematyczny układ.</text:p>
          </table:table-cell>
          <table:table-cell table:style-name="TableCell854">
            <text:p text:style-name="P855">Zgodne z nauką rozumienie uogólnień<text:s/><text:line-break/>i związków pomiędzy nimi oraz wyjaśnianie zjawisk</text:p>
            <text:p text:style-name="P856">bez jakiejkolwiek <text:s/>ingerencji<text:s/><text:line-break/>z zewnątrz.</text:p>
          </table:table-cell>
          <table:table-cell table:style-name="TableCell857">
            <text:p text:style-name="P858">Samodzielne<text:s/><text:line-break/>i sprawne posługiwanie<text:s/><text:line-break/>się wiedzą dla celów teoretycznych</text:p>
            <text:p text:style-name="P859">i praktycznych.</text:p>
            <text:p text:style-name="Cytaty"><text:span text:style-name="T860">Posługiwanie<text:s/></text:span><text:span text:style-name="T861"><text:line-break/></text:span><text:span text:style-name="T862">się zdobytymi wiadomościami<text:s/></text:span><text:span text:style-name="T863"><text:line-break/></text:span><text:span text:style-name="T864">w rozwiązywaniu zadań.</text:span></text:p>
          </table:table-cell>
        </table:table-row>
      </table:table>
      <text:p text:style-name="P865"/>
      <text:p text:style-name="P866"/>
      <text:p text:style-name="P867"/>
      <text:p text:style-name="P868">5. Przy ustalaniu oceny z wychowania fizycznego, techniki, plastyki i muzyki należy w szczególności brać pod uwagę wysiłek<text:s/>wkładany przez ucznia w wywiązywanie się z obowiązków, w tym systematyczność udziału ucznia w zajęciach oraz jego aktywność w działaniach podejmowanych przez szkołę na rzecz kultury fizycznej.</text:p>
      <text:p text:style-name="P869">6. Dyrektor szkoły zwalnia ucznia z zajęć wychowania fizycznego, zajęć komputerowych, informatyki na podstawie opinii o ograniczonych możliwościach uczestnictwa w tych zajęciach, wydanej przez lekarza, na czas określony w tej opinii.</text:p>
      <text:p text:style-name="P870">7. Jeżeli okres zwolnienia z zajęć wychowania fizycznego, zajęć komputerowych lub informatyki uniemożliwia ustalenie śródrocznej lub rocznej oceny klasyfikacyjnej, w dokumentacji przebiegu nauczania zamiast oceny klasyfikacyjnej wpisuje się „zwolniony” albo „zwolniona”.</text:p>
      <text:p text:style-name="P871">8. Istnieje możliwość zwolnienia ucznia z wykonywania określonych ćwiczeń fizycznych na podstawie opinii lekarza wskazującej, z jakich ćwiczeń uczeń jest zwolniony.</text:p>
      <text:p text:style-name="P872">9. W szkole funkcjonuje tzw. „Szczęśliwy numerek”.</text:p>
      <text:p text:style-name="P873">10. Szczegółowe zasady „Szczęśliwego numerka” określają odrębne przepisy.</text:p>
      <text:p text:style-name="P874">§ 42</text:p>
      <text:p text:style-name="P875">1. Nauczyciel dostosowuje wymagania niezbędne do otrzymania przez ucznia oceny klasyfikacyjnej.</text:p>
      <text:p text:style-name="P876">2. Nauczyciel jest zobowiązany indywidualizować wymagania programowe stawiane uczniowi, u którego zgodnie z opinią poradni psychologiczno-pedagogicznej lub innej poradni specjalistycznej stwierdzono specyficzne trudności w uczeniu się poprzez:</text:p>
      <text:p text:style-name="P877">1) wykonywanie zaleceń poradni psychologiczno-pedagogicznej lub innej poradni specjalistycznej;</text:p>
      <text:p text:style-name="P878">2) dostosowanie zakresu wiadomości i umiejętności do poziomu i możliwości ucznia;</text:p>
      <text:p text:style-name="P879">3) przygotowanie pisemnych prac kontrolnych dostosowanych do możliwości i poziomu<text:s/><text:tab/>nauczania;</text:p>
      <text:p text:style-name="P880">4) zwolnienie ucznia z pisemnych form sprawdzania osiągnięć edukacyjnych;</text:p>
      <text:p text:style-name="P881">5) stosowanie ustnych form sprawdzania osiągnięć edukacyjnych;</text:p>
      <text:p text:style-name="P882">6) troskliwą opiekę nad uczniem podczas każdej lekcji;</text:p>
      <text:p text:style-name="P883">7) dodatkowe wyjaśnienia udzielane uczniowi po lekcjach.</text:p>
      <text:p text:style-name="P884">3. Nauczyciel jest zobowiązany indywidualizować pracę z uczniem na obowiązkowych i dodatkowych zajęciach edukacyjnych, odpowiednio do indywidualnych potrzeb rozwojowych, edukacyjnych oraz możliwości psychofizycznych ucznia:</text:p>
      <text:p text:style-name="P885">1) posiadającego orzeczenie o potrzebie kształcenia specjalnego – na podstawie tego orzeczenia oraz ustaleń zawartych w indywidualnym programie edukacyjno – terapeutycznym;</text:p>
      <text:p text:style-name="P886">2) posiadającego orzeczenie o potrzebie<text:s/>indywidualnego nauczania – na podstawie tego orzeczenia;</text:p>
      <text:p text:style-name="P887">3) posiadającego <text:s/>opinię <text:s/>poradni psychologiczno – pedagogicznej, w tym poradni specjalistycznej, o specyficznych trudnościach w uczeniu się.</text:p>
      <text:p text:style-name="P888">4. Po dokonanej diagnozie nauczyciel jest zobowiązany do:</text:p>
      <text:p text:style-name="P889">1) przeprowadzenia rozmowy z uczniem i jego rodzicami (prawnymi opiekunami);</text:p>
      <text:p text:style-name="P890">2) omówienia trudności ucznia w uczeniu się;</text:p>
      <text:p text:style-name="P891">3) poinformowania ucznia i jego rodziców (opiekunów prawnych) o podjętych formach pomocy.</text:p>
      <text:p text:style-name="P892">5. Nauczyciel jest obowiązany, na podstawie<text:s/>opinii publicznej/niepublicznej poradni psychologiczno – pedagogicznej lub innej publicznej/niepublicznej poradni specjalistycznej, dostosować wymagania edukacyjne do indywidualnych potrzeb psychofizycznych i edukacyjnych ucznia, u którego stwierdzono zaburzenia i odchylenia rozwojowe lub specyficzne trudności w uczeniu się, uniemożliwiające sprostanie tym wymaganiom.</text:p>
      <text:p text:style-name="P893">6. Nauczyciel przedmiotu określa dostosowany zakres wymagań edukacyjnych dla ucznia, zarówno w stosunku do odpowiedzi ustnych, jak i pisemnych, biorąc pod uwagę rodzaj i nasilenie dysfunkcji ucznia.</text:p>
      <text:p text:style-name="P894">7. O dostosowanych wymaganiach edukacyjnych nauczyciele przedmiotu informują rodziców (prawnych opiekunów) przy okazji zebrań, konsultacji.</text:p>
      <text:p text:style-name="P895">8.Wykreślony.</text:p>
      <text:p text:style-name="P896">§ 43</text:p>
      <text:p text:style-name="P897">1. Wewnątrzszkolny System Oceniania<text:s/>określa zasady sprawdzania osiągnięć i postępów edukacyjnych uczniów.</text:p>
      <text:p text:style-name="P898">2. W szkole stosuje się następujące formy i metody sprawdzania postępów i osiągnięć edukacyjnych uczniów:</text:p>
      <text:p text:style-name="P899">1) wypowiedzi ustne;</text:p>
      <text:p text:style-name="P900">2) pisemne prace kontrolne;</text:p>
      <text:p text:style-name="P901">3) wykreślony;</text:p>
      <text:p text:style-name="P902">4) ocena aktywności ucznia podczas zajęć;</text:p>
      <text:p text:style-name="P903">5) formy sprawnościowe, praktyczne, doświadczalne;</text:p>
      <text:p text:style-name="P904">6) prezentacje indywidualne i grupowe;</text:p>
      <text:p text:style-name="P905">7) wytwory pracy własnej ucznia.</text:p>
      <text:p text:style-name="P906">3. Nauczyciel określa formy i metody sprawdzania postępów osiągnięć edukacyjnych uczniów, biorąc pod uwagę<text:s/>specyfikę przedmiotu.</text:p>
      <text:p text:style-name="P907">4. Sprawdzanie osiągnięć i postępów uczniów cechuje:</text:p>
      <text:p text:style-name="P908">1) obiektywizm;</text:p>
      <text:p text:style-name="P909">2) indywidualizacja;</text:p>
      <text:p text:style-name="P910">3) konsekwencja;</text:p>
      <text:p text:style-name="P911">4) systematyczność;</text:p>
      <text:p text:style-name="P912">5) jawność.</text:p>
      <text:p text:style-name="P913">5. Za pisemne prace kontrolne (praca klasowa, sprawdzian na zakończenie działu, test, wypracowanie, kartkówka) uznaje się każdą pracę ucznia obejmującą określony zakres treści przeprowadzany z całą klasą. Nauczyciel ma obowiązek przechowywać prace pisemne uczniów do końca roku szkolnego.</text:p>
      <text:p text:style-name="P914">6. Pisemne prace kontrolne (oprócz kartkówek) przeprowadza się<text:s/>po zrealizowaniu danego działu programowego i trwają do 45 minut.</text:p>
      <text:p text:style-name="P915">7. Kartkówka to pisemna forma pracy kontrolnej (przewidziana na najwyżej 15 minut) z zakresu ostatnich trzech lekcji, stosowana w sposób systematyczny i planowy, w celu sprawdzenia wiedzy i<text:s/>umiejętności oraz zmobilizowania uczniów do systematycznej nauki, zakończona wystawieniem oceny. Nie musi być zapowiedziana.</text:p>
      <text:p text:style-name="P916">8. Nauczyciel ma prawo przerwać pracę pisemną uczniowi lub całej klasie, jeżeli stwierdzi,<text:s/><text:line-break/>że zachowanie uczniów nie gwarantuje samodzielności pracy.</text:p>
      <text:p text:style-name="P917">9. Uczniowie, w stosunku do których nauczyciel podejrzewa brak samodzielności w pisaniu pracy kontrolnej powinni zostać odpytani z zakresu pracy w najbliższym możliwym czasie w obecności klasy. Stwierdzenie faktu odpisywania podczas kontrolnej pracy pisemnej może być podstawą do ustalenia stopnia niedostatecznego.</text:p>
      <text:p text:style-name="P918">10. Nauczyciel zobowiązany jest do poprawienia pisemnych prac kontrolnych w terminie 1 tygodnia. Do czasu oddania poprawionej pracy nauczyciel nie powinien przeprowadzać następnej pracy pisemnej.</text:p>
      <text:p text:style-name="P919">11. Pisemne prace kontrolne są obowiązkowe dla wszystkich uczniów.</text:p>
      <text:p text:style-name="P920">12. Jeżeli z przyczyn losowych uczeń nie może napisać pracy kontrolnej z całą klasą, to powinien to uczynić w terminie tygodniowym od dnia powrotu do szkoły.</text:p>
      <text:p text:style-name="P921">13. Nauczyciel, na wniosek ucznia, ma obowiązek ustalić termin i miejsce pisania pracy kontrolnej.</text:p>
      <text:p text:style-name="P922">14. Kontrolne prace pisemne, oprócz kartkówek, są zapowiadane z co najmniej tygodniowym wyprzedzeniem.</text:p>
      <text:p text:style-name="P923">15. Nauczyciel ma prawo bez zapowiedzi sprawdzić ustnie<text:s/>umiejętności ucznia przewidziane<text:s/><text:line-break/>w pisemnej pracy kontrolnej.</text:p>
      <text:p text:style-name="P924">16. W ciągu tygodnia można zaplanować uczniom maksymalnie <text:s/>trzy pisemne prace kontrolne, w ciągu dnia – jedną. Nauczyciel planujący przeprowadzenie pisemnej pracy kontrolnej wpisuje w dzienniku<text:s/>lekcyjnym temat pracy z odpowiednim wyprzedzeniem, o ile nie zaplanowano już w danym tygodniu 3 kontrolnych prac pisemnych.</text:p>
      <text:p text:style-name="P925">17. Nauczyciel poprawiający pisemną pracę kontrolną ma obowiązek uwzględnić poniższe zasady ustalania ocen:</text:p>
      <text:p text:style-name="P926">1)<text:tab/>mniej niż 40%<text:s/><text:tab/>maksymalnej liczby punktów – ocena niedostateczna;</text:p>
      <text:p text:style-name="P927">2)<text:tab/>40% - 50 % <text:s text:c="2"/><text:tab/>maks. liczby punktów – ocena dopuszczająca;</text:p>
      <text:p text:style-name="P928">3)<text:tab/>51% - 67 % <text:s/><text:tab/>maks. liczby punktów – ocena dostateczna;</text:p>
      <text:p text:style-name="P929">4)<text:tab/>68% - 84 % <text:s/><text:tab/>maks. liczby punktów – ocena dobra;</text:p>
      <text:p text:style-name="P930">5)<text:tab/>85% - 96% <text:s/><text:tab/>maks. liczby punktów –<text:s/>ocena bardzo dobra;</text:p>
      <text:p text:style-name="P931">6)<text:tab/>97% - 100%<text:s/><text:tab/><text:s/>maks. liczby punktów – ocena celująca.</text:p>
      <text:p text:style-name="P932">18. W przypadku nieobecności nauczyciela w dniu pisemnej pracy kontrolnej termin należy ponownie uzgodnić z klasą, przy czym nie obowiązuje już jednotygodniowe wyprzedzenie.</text:p>
      <text:p text:style-name="P933">19. Brak zeszytu ćwiczeń lub zeszytu przedmiotowego może być podstawą do ustalenia bieżącej oceny niedostatecznej z danego przedmiotu.</text:p>
      <text:p text:style-name="P934">20. Brak uczniowskiego wyposażenia może wpłynąć na ocenę końcową w sytuacjach uporczywie powtarzających się, zależnych od ucznia, a jednocześnie wyraźnie utrudniających osiąganie przez niego określonych wymagań.</text:p>
      <text:p text:style-name="P935">21.Wykreślony</text:p>
      <text:p text:style-name="P936">22. Dopuszcza się w szkole ustalenie innych zasad oceniania uczniów w formie nowatorstwa, innowacji czy eksperymentów pedagogicznych, pod warunkiem uzyskania<text:s/>pozytywnej opinii Rady Pedagogicznej i rodziców zainteresowanych uczniów.</text:p>
      <text:p text:style-name="P937">23. Zgodę na stosowanie innych zasad oceniania wyraża na piśmie Dyrektor szkoły po otrzymaniu od nauczyciela szczegółowej, pisemnej informacji o odmiennych zasadach oceniania odrębnie dla każdej klasy.</text:p>
      <text:p text:style-name="P938"><text:bookmark-start text:name="_Hlk497159032"/>§ 44</text:p>
      <text:p text:style-name="Cytaty"><text:span text:style-name="T939">1.<text:s/></text:span><text:bookmark-end text:name="_Hlk497159032"/><text:span text:style-name="T940">Wewnątrzszkolny System Oceniania określa zasady korygowania niepowodzeń szkolnych uczniów.</text:span></text:p>
      <text:p text:style-name="P941">2. Po każdej kontrolnej pracy pisemnej dokonuje się analizy błędów i poprawy.</text:p>
      <text:p text:style-name="P942">3. Uczeń może poprawić niekorzystny wynik kontrolnej pracy<text:s/>pisemnej.</text:p>
      <text:p text:style-name="P943">4. Poprawa oceny z kontrolnej pracy pisemnej jest dobrowolna i musi odbyć się w ciągu dwóch tygodni od daty rozdania prac.</text:p>
      <text:p text:style-name="P944">5. W przypadku usprawiedliwionej nieobecności ucznia poprawa oceny z kontrolnej pracy pisemnej powinna odbyć się w ciągu dwóch tygodni od jego powrotu do szkoły.</text:p>
      <text:p text:style-name="P945">6. Ocenę z pracy kontrolnej uczeń poprawia tylko raz.</text:p>
      <text:p text:style-name="P946">7. O poprawę oceny z pisemnej pracy kontrolnej wnioskuje uczeń. Termin i formę ustala nauczyciel, informując o tym ucznia.</text:p>
      <text:p text:style-name="P947">8. Każdą ocenę uzyskaną podczas poprawiania pisemnej pracy kontrolnej wpisuje się do dziennika obok pierwszej oceny z tej pracy. Waga takiej oceny jast taka sama jak oceny uzyskanej z pierwszego sprawdzenia wiadomości.</text:p>
      <text:p text:style-name="P948">9. Wykreślono.</text:p>
      <text:p text:style-name="P949">10. Uczniowie mający kłopot ze zrozumieniem pewnych partii materiału, mogą korzystać z indywidualnych konsultacji.</text:p>
      <text:p text:style-name="P950">11. Jeżeli w wyniku klasyfikacji śródrocznej stwierdzono, że poziom osiągnięć edukacyjnych ucznia uniemożliwia lub utrudnia kontynuowanie nauki w klasie programowo wyższej, nauczyciel przedmiotu określa<text:s/>formy pomocy stwarzające uczniowi szansę uzupełnienia braków.</text:p>
      <text:p text:style-name="P951">12. O planowanych formach pomocy zainteresowany nauczyciel informuje wychowawcę klasy. Wychowawca powiadamia o powyższym ucznia i jego rodziców z początkiem nowego półrocza.</text:p>
      <text:p text:style-name="P952">13. W przypadku<text:s/>braku osobistego kontaktu nauczyciela z rodzicami (prawnymi opiekunami) ucznia wychowawca klasy przygotowuje pisemną informację o planowanych formach pomocy, którą listem poleconym wysyła Dyrektor szkoły.</text:p>
      <text:p text:style-name="P953">14. Istnieje możliwość poprawy oceny śródrocznej lub rocznej z danego przedmiotu na zasadach podanych przez nauczyciela danego przedmiotu po uzgodnieniu z dyrektorem.</text:p>
      <text:p text:style-name="P954">§ 45</text:p>
      <text:p text:style-name="P955">1. Wewnątrzszkolny System Oceniania określa sposoby dokumentowania osiągnięć i postępów edukacyjnych uczniów.</text:p>
      <text:p text:style-name="P956">2. Szkoła prowadzi dla każdego oddziału dziennik lekcyjny elektroniczny, arkusze ocen, w których dokumentuje osiągnięcia i postępy uczniów w danym roku szkolnym.</text:p>
      <text:p text:style-name="P957">3. Wychowawca gromadzi informacje o zachowaniu uczniów w dzienniku lekcyjnym.</text:p>
      <text:p text:style-name="P958">4. Oceny pisemnych prac wpisywane są kolorem czerwonym, pozostałe oceny kolorem niebieskim, zielonym lub czarnym. Każda rubryka ocen w dzienniku zostaje opisana ze wskazaniem za co została uzyskana.</text:p>
      <text:p text:style-name="P959">5. Wszystkie nagrody, wyróżnienia, kary wychowawca odnotowuje w dzienniku lekcyjnym.</text:p>
      <text:p text:style-name="P960">6. W arkuszu<text:s/>ocen wychowawca umieszcza informacje o promocji z wyróżnieniem.</text:p>
      <text:p text:style-name="P961">7. Na świadectwie szkolnym w części dotyczącej szczególnych osiągnięć ucznia odnotowuje się udział i osiągnięcia ucznia w różnorodnych konkursach, zawodach, olimpiadach na etapie ponad gminnym, określonych przez Kuratorium Oświaty na dany rok szkolny.</text:p>
      <text:p text:style-name="P962">§ 46</text:p>
      <text:p text:style-name="P963">1. Wewnątrzszkolny System Oceniania określa sposoby i zasady informowania uczniów, rodziców (prawnych opiekunów) o postępach i osiągnięciach edukacyjnych.</text:p>
      <text:p text:style-name="P964">2. Oceny są jawne zarówno dla ucznia, jak i jego rodziców (prawnych opiekunów).</text:p>
      <text:p text:style-name="P965">3. Na prośbę ucznia lub jego rodziców (prawnych opiekunów) nauczyciel ustalający ocenę powinien ją uzasadnić, podając szczegółowe kryteria, przewidziane dla danego sprawdzianu.</text:p>
      <text:p text:style-name="P966">4. Uczeń informowany jest o ocenie<text:s/>w momencie jej wystawiania.</text:p>
      <text:p text:style-name="P967">5. Rodzice informowani są o postępach i osiągnięciach uczniów na spotkaniach organizowanych raz w miesiącu w dniu ustalonym każdorazowo na początku roku szkolnego przez dyrektora Zespołu i podanym do wiadomości rodzicom (opiekunom prawnym) lub w innym terminie ustalonym przez dyrekcję szkoły.</text:p>
      <text:p text:style-name="P968">6. Na prośbę ucznia lub rodziców (prawnych opiekunów) nauczyciel dokonuje wpisu oceny<text:s/><text:line-break/>w dzienniczku ucznia lub zeszycie przedmiotowym.</text:p>
      <text:p text:style-name="P969">7. Po ukończeniu półrocza dane z klasyfikacji śródrocznej i rocznej podawane są do publicznej wiadomości uczniów i rodziców.</text:p>
      <text:p text:style-name="P970">8. Sprawdzone i ocenione pisemne prace kontrolne uczeń i jego rodzice (prawni opiekunowie) otrzymują do wglądu według poniższych zasad:</text:p>
      <text:p text:style-name="P971">1) uczniowie zapoznają się z poprawionymi pracami<text:s/>pisemnymi w szkole po rozdaniu ich przez nauczyciela;</text:p>
      <text:p text:style-name="P972">2) rodzice uczniów mają wgląd do poprawionych prac pisemnych swoich dzieci – na prośbę rodziców dzieci prace otrzymują do domu, rodzice zapoznają się z oceną, podpisuje pracę i kolejnego dnia praca wraca z podpisem rodzica do nauczyciela.</text:p>
      <text:p text:style-name="P973">9. Wszystkie dokumenty opisujące zachowanie i osiągnięcia ucznia wydawane są obligatoryjnie.</text:p>
      <text:p text:style-name="P974">§ 47</text:p>
      <text:p text:style-name="Cytaty"><text:bookmark-start text:name="_Hlk497166237"/><text:span text:style-name="T975">1.<text:s/></text:span><text:bookmark-end text:name="_Hlk497166237"/><text:span text:style-name="T976">Wewnątrzszkolny System Oceniania określa zasady oceniania zachowania.</text:span></text:p>
      <text:p text:style-name="P977">2. Ocena zachowania wyrażą opinię o:<text:s/>wypełnianiu przez ucznia obowiązków szkolnych, jego kulturze osobistej, postawie wobec kolegów i innych osób, funkcjonowaniu ucznia w środowisku szkolnym, respektowaniu zasad współżycia społecznego i ogólnie przyjętych norm etycznych.</text:p>
      <text:p text:style-name="P978">3. Wychowawca klasy przy ustalaniu oceny zachowania uczniów bierze pod uwagę następujące kryteria:</text:p>
      <text:p text:style-name="P979">1) wywiązywanie się z obowiązków ucznia:</text:p>
      <text:p text:style-name="P980">a)sumienność i systematyczność w nauce;</text:p>
      <text:p text:style-name="P981">b) wytrwałość i samodzielność w przezwyciężaniu napotkanych trudności w nauce;</text:p>
      <text:p text:style-name="P982">c) rozwijanie<text:s/>zainteresowań i uzdolnień;</text:p>
      <text:p text:style-name="P983">d) systematyczność i punktualność w uczęszczaniu na zajęciach szkolne;</text:p>
      <text:p text:style-name="P984">e) systematyczność usprawiedliwiania nieobecności;</text:p>
      <text:p text:style-name="P985">f) dbałość o podręczniki, książki wypożyczone z biblioteki i pomoce szkolne;</text:p>
      <text:p text:style-name="P986">g) noszenie przyborów szkolnych;</text:p>
      <text:p text:style-name="P987">h) terminowe zwracanie książek do biblioteki;</text:p>
      <text:p text:style-name="P988">i) rzetelność pełnienia obowiązków dyżurnego klasowego</text:p>
      <text:p text:style-name="P989">j) sumienny I systematyczny udział w lekcjach zdalnego nauczania.</text:p>
      <text:p text:style-name="P990">2) postępowanie zgodne z dobrem społeczności szkolnej:</text:p>
      <text:p text:style-name="P991">a) wywiązanie się z zdań powierzonych przez szkołę;</text:p>
      <text:p text:style-name="P992">b) podejmowanie działań zmierzających do udzielania pomocy w nauce;</text:p>
      <text:p text:style-name="P993">c) inicjowanie i wykonywanie prac społecznie użytecznych na rzecz klasy, szkoły<text:s/><text:line-break/>i środowiska;</text:p>
      <text:p text:style-name="P994">d) przejawianie troski o mienie szkoły, własność ogólnonarodową i prywatną;</text:p>
      <text:p text:style-name="P995">e) umiejętność współdziałania w zespole i odpowiedzialność za wyniki pracy zespołu;</text:p>
      <text:p text:style-name="P996">f) udział w pozaszkolnych formach aktywności uczniów – kulturalnej, sportowej,<text:s/><text:tab/>artystycznej, itp.</text:p>
      <text:p text:style-name="P997">3) dbałość o honor i tradycje szkoły:</text:p>
      <text:p text:style-name="P998">a) poszanowanie i rozwijanie tradycji szkoły;</text:p>
      <text:p text:style-name="P999">b) podejmowanie działań zmierzających do rozsławienia imienia szkoły;</text:p>
      <text:p text:style-name="P1000">c) udział w różnorodnych imprezach i uroczystościach szkolnych;</text:p>
      <text:p text:style-name="P1001">d) dbałość o dobre imię szkoły.<text:tab/></text:p>
      <text:p text:style-name="P1002">4) dbałość o piękno mowy ojczystej:</text:p>
      <text:p text:style-name="P1003">a) dbałość o kulturę słowa;</text:p>
      <text:p text:style-name="P1004">b) umiejętność prowadzenia rozmów;</text:p>
      <text:p text:style-name="P1005">c) przeciwstawianie się przejawom wulgarności.<text:tab/></text:p>
      <text:p text:style-name="P1006">5) dbałość o bezpieczeństwo i zdrowie własne oraz innych osób:</text:p>
      <text:p text:style-name="P1007">a) przestrzeganie zasad bezpieczeństwa w szkole i poza nią;</text:p>
      <text:p text:style-name="P1008">b) dbałość o zdrowie swoje i innych;</text:p>
      <text:p text:style-name="P1009">c) przestrzeganie zasad<text:s/>higieny osobistej;</text:p>
      <text:p text:style-name="P1010">d) nieuleganie nałogom;</text:p>
      <text:p text:style-name="P1011">e) pomoc innym w rezygnacji z nałogów;<text:tab/></text:p>
      <text:p text:style-name="P1012">f) dbałość o ład i estetykę otoczenia.</text:p>
      <text:p text:style-name="P1013">6) godne, kulturalne zachowanie się w szkole i poza nią:</text:p>
      <text:p text:style-name="P1014">a) przestrzeganie zasad współżycia;</text:p>
      <text:p text:style-name="P1015">b) uczciwość w postępowaniu codziennym i<text:s/>reagowanie na zło, mówienie prawdy;</text:p>
      <text:p text:style-name="P1016">c) stosowanie form grzecznościowych;</text:p>
      <text:p text:style-name="P1017">d) przestrzeganie zarządzeń i poleceń Dyrektora szkoły, wychowawcy klasy, nauczycieli<text:s/><text:line-break/>i innych pracowników szkoły.<text:tab/></text:p>
      <text:p text:style-name="P1018">7) okazywanie szacunku innych osobom:</text:p>
      <text:p text:style-name="P1019">a) przeciwstawianie się przejawom przemocy, agresji, brutalności;</text:p>
      <text:p text:style-name="P1020">b) poszanowanie pracy kolegów i wszystkich pracowników szkoły;</text:p>
      <text:p text:style-name="P1021">c) życzliwość w kontaktach z rówieśnikami i osobami dorosłymi;</text:p>
      <text:p text:style-name="P1022">d) pomoc kolegom mającym trudności w nauce;</text:p>
      <text:p text:style-name="P1023">e) udzielanie pomocy osobom niepełnosprawnym oraz wszystkim jej potrzebującym<text:s/><text:line-break/>na miarę własnych możliwości ucznia;</text:p>
      <text:p text:style-name="P1024">f) okazywanie szacunku kolegom, pracownikom szkoły;</text:p>
      <text:p text:style-name="P1025">g) postępowanie nienaruszające godności własnej i godności innych;</text:p>
      <text:p text:style-name="P1026">h) poszanowanie <text:s/>innych <text:s/>poglądów i wyznań religijnych.</text:p>
      <text:p text:style-name="P1027">4. Wychowawca klasy ustalający śródroczną lub roczną ocenę zachowania ucznia ma obowiązek na żądanie rodziców przedstawić pisemne uzasadnienie tej oceny.</text:p>
      <text:p text:style-name="P1028">5. Wychowawca klasy przed wystawieniem śródrocznej i rocznej oceny klasyfikacyjnej zachowania zasięga opinii nauczycieli, uczniów klasy oraz ocenianego ucznia:</text:p>
      <text:p text:style-name="P1029">1) zapoznaje się z samooceną ucznia dokonaną w formie pisemnej lub ustnej;</text:p>
      <text:p text:style-name="P1030">2) na godzinie wychowawczej wysłuchuje opinii klasy o zachowaniu uczniów;</text:p>
      <text:p text:style-name="P1031">3) przedstawia nauczycielom propozycje ocen zachowania, którzy wnoszą swoje uwagi;</text:p>
      <text:p text:style-name="P1032">4) uwzględniając powyższe propozycje, decyduje o śródrocznej lub rocznej ocenie zachowania ucznia.</text:p>
      <text:p text:style-name="P1033">6. W klasach I-III bieżąca, śródroczna i roczna ocena zachowania jest oceną opisową<text:s/><text:line-break/>i umieszczana jest na śródrocznej i rocznej karcie<text:s/>opisowej.</text:p>
      <text:p text:style-name="P1034">7. Śródroczną i roczną ocenę zachowania uczniów w oddziałach IV-VIII ustala<text:s/><text:line-break/>się <text:s/>z uwzględnieniem poniższych kryteriów:</text:p>
      <table:table table:style-name="Table1035">
        <table:table-columns>
          <table:table-column table:style-name="TableColumn1036"/>
          <table:table-column table:style-name="TableColumn1037"/>
        </table:table-columns>
        <table:table-row table:style-name="TableRow1038">
          <table:table-cell table:style-name="TableCell1039">
            <text:p text:style-name="P1040">OCENA<text:line-break/>ZACHOWANIA</text:p>
          </table:table-cell>
          <table:table-cell table:style-name="TableCell1041">
            <text:p text:style-name="P1042">KRYTERIA OCENY ZACHOWANIA</text:p>
          </table:table-cell>
        </table:table-row>
        <table:table-row table:style-name="TableRow1043">
          <table:table-cell table:style-name="TableCell1044">
            <text:p text:style-name="P1045">wzorowe</text:p>
          </table:table-cell>
          <table:table-cell table:style-name="TableCell1046">
            <text:p text:style-name="P1047">rozwija samodzielnie swoje zainteresowania i uzdolnienia,</text:p>
            <text:p text:style-name="P1048">osiąga sukcesy<text:s/>na szczeblu szkolnym i pozaszkolnym w różnych konkursach,</text:p>
            <text:p text:style-name="P1049">systematycznie i punktualnie uczęszcza na zajęcia lekcyjne,</text:p>
            <text:p text:style-name="P1050">wyjątkowo aktywnie uczestniczy w zajęciach lekcyjnych i pozalekcyjnych</text:p>
            <text:p text:style-name="P1051">bierze czynny i aktywny udział <text:s/>w życiu szkoły, klasy, w kołach zainteresowań,</text:p>
            <text:p text:style-name="P1052">z własnej inicjatywy angażuje się w prace dodatkowe na rzecz klasy i szkoły,</text:p>
            <text:p text:style-name="P1053">wzorowo wywiązuje się z dodatkowo przyjętych na siebie obowiązków<text:s/><text:line-break/>i powierzonych zadań,</text:p>
            <text:p text:style-name="P1054">jest wrażliwy i reaguje na wszelkie przejawy zła, agresji,</text:p>
            <text:p text:style-name="P1055">godnie reprezentuje szkołę w środowisku (udział w uroczystościach szkolnych, patriotycznych, pracach na rzecz szkoły i środowiska itp.),</text:p>
            <text:p text:style-name="P1056">ma usprawiedliwione wszystkie nieobecności,</text:p>
            <text:p text:style-name="P1057">nie ulega nałogom,</text:p>
            <text:p text:style-name="P1058">wyróżnia się kulturą języka ojczystego,</text:p>
            <text:p text:style-name="P1059">wyróżnia się troską o mienie szkoły, klasy, kolegów,</text:p>
            <text:p text:style-name="P1060">wzorowo i zawsze przestrzega zasad bezpieczeństwa, które obowiązują w szkole (podczas zajęć lekcyjnych, przerw, wycieczek, zawodów sportowych),</text:p>
            <text:p text:style-name="P1061">okazuje szacunek innym, rozumie potrzeby osób niepełnosprawnych, słabszych,</text:p>
            <text:p text:style-name="P1062">dba o swój<text:s/>estetyczny wygląd: przestrzega zasad higieny osobistej,<text:s/><text:line-break/>nosi stosowny i schludny strój oraz strój galowy na uroczystości szkolne.</text:p>
          </table:table-cell>
        </table:table-row>
        <table:table-row table:style-name="TableRow1063">
          <table:table-cell table:style-name="TableCell1064">
            <text:p text:style-name="P1065">bardzo dobre</text:p>
          </table:table-cell>
          <table:table-cell table:style-name="TableCell1066">
            <text:p text:style-name="P1067">chętnie bierze udział w pracach na rzecz klasy, szkoły i środowiska,</text:p>
            <text:p text:style-name="P1068">bardzo dobrze wywiązuje się z powierzonych<text:s/>zadań, <text:s/>umiejętnie współdziała podczas zadań podejmowanych w grupie,</text:p>
            <text:p text:style-name="P1069">bardzo dobrze wypełnia wszystkie obowiązki szkolne, systematycznie uczęszcza do szkoły,</text:p>
            <text:p text:style-name="P1070">nie ma nieusprawiedliwionych godzin,</text:p>
            <text:p text:style-name="P1071">stara się być zawsze przygotowany do zajęć,</text:p>
            <text:p text:style-name="P1072">w całym roku szkolnym otrzymał maksymalnie dwie uwagi pisemne zamieszczone w dzienniku szkolnym dotyczące niewłaściwego zachowania,</text:p>
            <text:p text:style-name="P1073">troszczy się o mienie szkolne, kolegów,</text:p>
            <text:p text:style-name="P1074">dba o ład i porządek w swym otoczeniu,</text:p>
            <text:p text:style-name="P1075">prezentuje wysoki poziom kultury osobistej,</text:p>
            <text:p text:style-name="P1076">jest koleżeński i<text:s/>życzliwy wobec innych,</text:p>
            <text:p text:style-name="P1077">chętnie pomaga innym,</text:p>
            <text:p text:style-name="P1078">okazuje szacunek innym, rozumie potrzeby osób niepełnosprawnych,</text:p>
            <text:p text:style-name="P1079">dba o swój estetyczny wygląd: przestrzega zasad higieny osobistej, nosi stosowny i schludny strój, oraz strój galowy na uroczystości szkolne, <text:s/></text:p>
            <text:p text:style-name="P1080">jest tolerancyjny wobec innych kultur, religii,</text:p>
            <text:p text:style-name="P1081">bezwzględnie przestrzega zasad bezpieczeństwa w szkole i poza nią,</text:p>
            <text:p text:style-name="P1082">zawsze i wszędzie stosuje formy grzecznościowe wobec swoich koleżanek i kolegów, wszystkich pracowników szkoły i dorosłych.</text:p>
          </table:table-cell>
        </table:table-row>
        <table:table-row table:style-name="TableRow1083">
          <table:table-cell table:style-name="TableCell1084">
            <text:p text:style-name="P1085">dobre</text:p>
          </table:table-cell>
          <table:table-cell table:style-name="TableCell1086">
            <text:p text:style-name="P1087">stara się<text:s/>być aktywny, <text:s/></text:p>
            <text:p text:style-name="P1088">dobrze wypełnia obowiązki szkolne,</text:p>
            <text:p text:style-name="P1089">bierze udział w życiu klasy i szkoły, <text:s/></text:p>
            <text:p text:style-name="P1090">pomaga słabszym,</text:p>
            <text:p text:style-name="P1091">dobrze wywiązuje się z podjętych zadań,</text:p>
            <text:p text:style-name="P1092">bierze udział w zawodach sportowych, konkursach itp.,</text:p>
            <text:p text:style-name="P1093">nie ulega nałogom, dba o kulturę słowa, <text:s/></text:p>
            <text:p text:style-name="P1094">ma<text:s/>usprawiedliwione wszystkie nieobecności, <text:s/></text:p>
            <text:p text:style-name="P1095">szanuje mienie szkolne, kolegów,</text:p>
            <text:p text:style-name="P1096">poprawnie posługuje się mową ojczystą, nie stosuje wulgaryzmów,</text:p>
            <text:p text:style-name="P1097">jest kulturalny, swoim zachowaniem stara się nie utrudniać pracy kolegom, nauczycielom i pracownikom szkoły, <text:s/></text:p>
            <text:p text:style-name="P1098">szanuje ludzi starszych i niepełnosprawnych,</text:p>
            <text:p text:style-name="P1099">dba o swój estetyczny wygląd: przestrzega zasad higieny osobistej, nosi stosowny i schludny strój, oraz strój galowy na uroczystości szkolne,</text:p>
            <text:p text:style-name="P1100">jest tolerancyjny wobec innych kultur, religii,</text:p>
            <text:p text:style-name="P1101">postrzega zasad bezpieczeństwa w szkole i poza nią.</text:p>
          </table:table-cell>
        </table:table-row>
        <table:table-row table:style-name="TableRow1102">
          <table:table-cell table:style-name="TableCell1103">
            <text:p text:style-name="P1104">poprawne</text:p>
          </table:table-cell>
          <table:table-cell table:style-name="TableCell1105">
            <text:p text:style-name="P1106">szanuje mienie kolegów, szkolne, w przypadku zniszczenia dokonuje napraw lub w inny sposób rekompensuje szkodę,</text:p>
            <text:p text:style-name="P1107">nie znęca się psychicznie, fizycznie nad innymi,</text:p>
            <text:p text:style-name="P1108">stara się unikać kłótni i konfliktów, <text:s/></text:p>
            <text:p text:style-name="P1109">wykazuje chęć współpracy z wychowawcą, <text:s/></text:p>
            <text:p text:style-name="P1110">pozytywnie reaguje na uwagi pracowników szkoły, <text:s/></text:p>
            <text:p text:style-name="P1111">stara się poprawić swoje zachowanie, <text:s/></text:p>
            <text:p text:style-name="P1112">stara się nie spóźniać na zajęcia.</text:p>
          </table:table-cell>
        </table:table-row>
        <table:table-row table:style-name="TableRow1113">
          <table:table-cell table:style-name="TableCell1114">
            <text:p text:style-name="P1115">nieodpowiednie</text:p>
          </table:table-cell>
          <table:table-cell table:style-name="TableCell1116">
            <text:p text:style-name="P1117">lekceważy obowiązki szkolne: nie wykonuje poleceń nauczycieli, często jest nieprzygotowany do<text:s/>lekcji, swoim zachowaniem utrudnia prowadzenie zajęć,</text:p>
            <text:p text:style-name="Cytaty"><text:span text:style-name="T1118">nie bierze</text:span><text:span text:style-name="T1119"><text:s/></text:span><text:span text:style-name="T1120">udziału w życiu klasy, szkoły,</text:span></text:p>
            <text:p text:style-name="P1121">ma liczne powtarzające się uwagi, świadczące o wielokrotnym<text:s/><text:line-break/>i świadomym łamaniu obowiązujących norm i zasad,</text:p>
            <text:p text:style-name="P1122">ma trudności z właściwym zachowaniem się na<text:s/>lekcji,</text:p>
            <text:p text:style-name="P1123">nie dba o kulturę języka ojczystego,</text:p>
            <text:p text:style-name="P1124">ma liczne nieusprawiedliwione spóźnienia i nieobecności,</text:p>
            <text:p text:style-name="P1125">nie stosuje się do zaleceń dotyczących stroju i wyglądu,</text:p>
            <text:p text:style-name="P1126">nie wywiązuje się z powierzonych mu obowiązków lub wykonuje je niedbale,</text:p>
            <text:p text:style-name="P1127">nie szanuje cudzej własności, niszczy mienie klasy, szkolne, kolegów, <text:s/></text:p>
            <text:p text:style-name="P1128">używa wulgarnych słów,</text:p>
            <text:p text:style-name="P1129">w niewłaściwy sposób zachowuje się w stosunku do innych członków społeczności szkolnej, a w szczególności: obraża rodziców swoich oraz innego ucznia, wulgarnie odnosi się do kolegów, nauczycieli i pracowników szkoły oraz do osób spoza szkoły,</text:p>
            <text:p text:style-name="P1130">nie przestrzega zasad bezpieczeństwa, przez co swoim zachowaniem stwarza zagrożenie dla siebie i innych, bierze udział w bójkach, kłamie, oszukuje.</text:p>
          </table:table-cell>
        </table:table-row>
        <table:table-row table:style-name="TableRow1131">
          <table:table-cell table:style-name="TableCell1132">
            <text:p text:style-name="P1133">naganne</text:p>
          </table:table-cell>
          <table:table-cell table:style-name="TableCell1134">
            <text:p text:style-name="P1135">ma negatywny stosunek do obowiązków<text:s/>szkolnych, ulega nałogom, pali papierosy, spożywa alkohol lub zażywa środku odrzucające, niszczy mienie szkolne i mienie prywatne,</text:p>
            <text:p text:style-name="P1136">wykazuje zupełny brak zainteresowania nauką,</text:p>
            <text:p text:style-name="P1137">nie uczęszcza na zajęcia lekcyjne, wagaruje,</text:p>
            <text:p text:style-name="P1138">bardzo często spóźnia się na zajęcia,</text:p>
            <text:p text:style-name="P1139">przeszkadza w prowadzeniu lekcji, dezorganizuje pracę zespołu klasowego,</text:p>
            <text:p text:style-name="Cytaty"><text:span text:style-name="T1140">swoim postępowaniem wywiera zły wpływ na kolegów, wpływa<text:s/></text:span><text:span text:style-name="T1141"><text:line-break/></text:span><text:span text:style-name="T1142">na kolegów demoralizująco, zagraża bezpieczeństwu własnemu i innych,</text:span></text:p>
            <text:p text:style-name="P1143">znęca się psychicznie i fizycznie nad słabszymi, stosuje szantaż, wyłudzanie, zastraszanie,</text:p>
            <text:p text:style-name="P1144">rozmyślnie niszczy mienie szkolne, kolegów, nie wywiązuje<text:s/><text:line-break/>się z naprawienia szkody, <text:s text:c="2"/>jest odpowiedzialny za pobicia, oszustwa,</text:p>
            <text:p text:style-name="Cytaty"><text:span text:style-name="T1145">j</text:span><text:span text:style-name="T1146">est złośliwy, agresywny i celowo doprowadza do konfliktów,</text:span></text:p>
            <text:p text:style-name="P1147">jest wulgarny, wykazuje brak<text:s/>troski o kulturę języka ojczystego,</text:p>
            <text:p text:style-name="P1148">złośliwie i z premedytacją nie przestrzega zasad bezpieczeństwa, zagraża sobie i innym,</text:p>
            <text:p text:style-name="P1149">nie okazuje szacunku koleżankom i kolegom, osobom dorosłym, zachowuje się wobec nich lekceważąco, w sposób rażący zhańbił szkołę,</text:p>
            <text:p text:style-name="P1150">uwagi i działania wychowawcze osób dorosłych nie odnoszą żądnego skutku.</text:p>
          </table:table-cell>
        </table:table-row>
      </table:table>
      <text:p text:style-name="P1151"/>
      <text:p text:style-name="Cytaty"><text:span text:style-name="T1152">8. Zadaniem wychowawcy jest wybranie spośród podanych kryteriów tych, które</text:span><text:span text:style-name="T1153"><text:s/></text:span><text:span text:style-name="T1154">w opinii jego samego, innych nauczycieli i uczniów najlepiej charakteryzują ocenianego ucznia.</text:span></text:p>
      <text:p text:style-name="P1155">9. Przy ustalaniu oceny klasyfikacyjnej zachowania ucznia, u którego stwierdzono zaburzenia lub odchylenia rozwojowe, należy uwzględnić wpływ stwierdzonych zaburzeń lub odchyleń na jego zachowanie na podstawie orzeczenia o potrzebie kształcenia specjalnego albo indywidualnego nauczania lub opinii poradni psychologiczno - pedagogicznej, w tym poradni specjalistycznej.</text:p>
      <text:p text:style-name="P1156">10. Ustalona przez wychowawcę oddziału roczna ocena klasyfikacyjna z zachowania jest ostateczna.</text:p>
      <text:p text:style-name="P1157">11. Ocena klasyfikacyjna zachowania nie ma wpływu na oceny klasyfikacyjne z zajęć edukacyjnych. Na promocję do klasy programowo wyższej lub ukończenie szkoły ma wpływ.</text:p>
      <text:p text:style-name="P1158">§ 48</text:p>
      <text:p text:style-name="P1159">1. Wewnątrzszkolny System Oceniania określa zasady klasyfikowania uczniów.</text:p>
      <text:p text:style-name="P1160">2. Rok <text:s/>szkolny <text:s/>dzieli <text:s/>się <text:s/>na <text:s/>dwa <text:s/>półrocza <text:s/>każde <text:s/>średnio<text:s text:c="2"/>po <text:s/>18 <text:s/>tygodni:</text:p>
      <text:p text:style-name="P1161">1) pierwsze półrocze trwa od 1 września do zakończenia ferii zimowych, nie dłużej jednak<text:s/><text:line-break/>niż do 31 stycznia;</text:p>
      <text:p text:style-name="P1162">2) drugie półrocze rozpoczyna się od pierwszego poniedziałku po zakończeniu ferii zimowych,<text:s/><text:line-break/>nie później jednak niż 1 lutego i<text:s/>trwa do końca roku szkolnego.</text:p>
      <text:p text:style-name="P1163">3. Klasyfikowanie śródroczne uczniów przeprowadza się raz w ciągu roku w ostatnim tygodniu przed rozpoczęciem wakacji zimowych, nie później jednak niż w ostatnim tygodniu stycznia.</text:p>
      <text:p text:style-name="P1164">4. Klasyfikowanie roczne przeprowadza się w<text:s/>ostatnim tygodniu czerwca poprzedzającym rozpoczęcie wakacji letnich.</text:p>
      <text:p text:style-name="P1165">5. Dokładny termin klasyfikacyjnego posiedzenia rady pedagogicznej ustala Dyrektor szkoły.</text:p>
      <text:p text:style-name="P1166">6. Klasyfikowanie śródroczne i roczne polega na podsumowaniu osiągnięć edukacyjnych uczniów z<text:s/>zajęć określonych w szkolnym planie nauczania i ustalenia ocen klasyfikacyjnych oraz oceny zachowania.</text:p>
      <text:p text:style-name="P1167">7. Wystawiając śródroczną i roczną ocenę klasyfikacyjną wg średniej ważonej na podstawie dziennika elektronicznego nauczyciel ustala ocenę wg poniższych<text:s/>kryteriów:</text:p>
      <text:p text:style-name="Cytaty"><text:s/>Średnia ocen Ocena śródroczna i roczna Od 1,61 do 2,60 Dopuszczająca (2)</text:p>
      <text:p text:style-name="Cytaty"><text:s/>Od 2,61 do 3,60 Dostateczna (3)</text:p>
      <text:p text:style-name="Cytaty">Od 3,61 do 4,60 Dobra (4)</text:p>
      <text:p text:style-name="Cytaty">Od 4,61 do 5,30 Bardzo dobra (5)</text:p>
      <text:p text:style-name="Cytaty"><text:s/>Od 5,31 Celująca (6)</text:p>
      <text:list text:style-name="LFO25" text:continue-numbering="true">
        <text:list-item>
          <text:p text:style-name="P1168"><text:s/>Ocena którą uczeń otrzymał z poprawy ma wartość średniej<text:s/>ważonej taką samą jak ocena poprawiana, nawet jeśli jest to ocena niższa</text:p>
        </text:list-item>
      </text:list>
      <text:p text:style-name="P1169"/>
      <text:p text:style-name="P1170">8. Ustala się następującą ilość ocen cząstkowych dla zajęć edukacyjnych realizowanych<text:s/><text:line-break/>w <text:s/>wymiarze tygodniowym, na podstawie których wystawione będą klasyfikacyjne oceny śródroczne<text:s/><text:line-break/>i roczne;</text:p>
      <text:p text:style-name="P1171">1) jedna godzina tygodniowo- minimum trzy oceny (w tym dwie prace pisemne);</text:p>
      <text:p text:style-name="P1172">2) dwie godziny tygodniowo- minimum cztery oceny( w tym dwie prace pisemne);</text:p>
      <text:p text:style-name="P1173">3) trzy godziny tygodniowo- minimum pięć ocen (w tym min. dwie prace pisemne);</text:p>
      <text:p text:style-name="P1174">4) cztery i więcej godzin tygodniowo- minimum sześć ocen (w tym min. <text:s/>dwie prace pisemne).</text:p>
      <text:p text:style-name="P1175">9. Nauczyciele i wychowawcy przedstawiają oceny klasyfikacyjne śródroczne i roczne na klasyfikacyjnym posiedzeniu Rady Pedagogicznej, która następnie zatwierdza łączne wyniki klasyfikacji uczniów.</text:p>
      <text:p text:style-name="P1176">10. Na 14 dni przed zakończeniem zajęć dydaktycznych w szkole nauczyciele prowadzący zajęcia edukacyjne oraz wychowawca oddziału informują ucznia i wpisują w dzienniku w kolumnie “ocena przewidywana”, przewidywane dla niego śródroczne lub roczne oceny klasyfikacyjne z zajęć edukacyjnych.</text:p>
      <text:p text:style-name="P1177">11. Informacja o ocenach przewidywanych śródrocznych, rocznych oraz o ocenach na zakończenie I półrocza, zakończenie roku szkolnego jest wpisywana do dziennika elektronicznego zgodnie z podanymi terminami<text:s/>na początku roku szkolnego.</text:p>
      <text:p text:style-name="P1178">12. wykreślony</text:p>
      <text:p text:style-name="P1179">13.wykreślony</text:p>
      <text:p text:style-name="P1180">14. wykreślony</text:p>
      <text:p text:style-name="P1181">15. wykreślony</text:p>
      <text:p text:style-name="P1182">16. wykreślony</text:p>
      <text:p text:style-name="P1183">§ 49</text:p>
      <text:p text:style-name="Cytaty"><text:span text:style-name="T1184"><text:s/></text:span><text:bookmark-start text:name="_Hlk497180918"/><text:span text:style-name="T1185">1.<text:s/></text:span><text:bookmark-end text:name="_Hlk497180918"/><text:span text:style-name="T1186">Uczeń ma prawo złożyć wniosek o podwyższenie przewidywanej dla niego rocznej i semestralnej oceny klasyfikacyjnej z obowiązkowych i dodatkowych<text:s/></text:span><text:span text:style-name="T1187">zajęć edukacyjnych oraz przewidywanej rocznej oceny klasyfikacyjnej zachowania.</text:span></text:p>
      <text:p text:style-name="P1188">2. Ustala się następujące warunki i tryb uzyskania wyższych niż przewidywane roczne i semestralnych ocen klasyfikacyjnych z obowiązkowych i dodatkowych zajęć edukacyjnych oraz<text:s/>przewidywanej rocznej oceny klasyfikacyjnej zachowania:</text:p>
      <text:p text:style-name="P1189">1) w ciągu 2 dni, po wystawieniu przewidywanych rocznych i semestralnych ocen klasyfikacyjnych z obowiązkowych i dodatkowych zajęć edukacyjnych oraz rocznej i semestralnej ocenie klasyfikacyjnej zachowania, uczeń lub jego rodzice (prawni opiekunowie) mają prawo złożyć wniosek do nauczyciela przedmiotu lub wychowawcy oddziału o podwyższenie przewidywanej oceny;</text:p>
      <text:p text:style-name="P1190">2) po otrzymaniu wniosku nauczyciel przedmiotu lub wychowawca oddziału w ciągu 3 następnych dni opracuje kontrakt, który zawiera:</text:p>
      <text:p text:style-name="P1191">a) wymagania na daną ocenę opracowane na podstawie szkolnego systemu oceniania;</text:p>
      <text:p text:style-name="P1192">b) sposób przeprowadzenia egzaminu: pisemny i ustny z określeniem ilości zadań i<text:s/><text:tab/>pytań;</text:p>
      <text:p text:style-name="P1193">c) termin przeprowadzenia egzaminu, który musi się<text:s/>odbyć przed zakończeniem zajęć<text:s/><text:tab/>lekcyjnych;</text:p>
      <text:p text:style-name="P1194">d) warunki zdania egzaminu.</text:p>
      <text:p text:style-name="P1195">3) kontrakt musi być podpisany przez nauczyciela przedmiotu lub wychowawcę oddziału, ucznia<text:s/><text:line-break/>i rodzica (prawnego opiekuna);</text:p>
      <text:p text:style-name="P1196">4) jeżeli uczeń i rodzic (prawny opiekun) nie podpiszą kontraktu, to uczeń nie może przystąpić<text:s/><text:line-break/>do egzaminu.</text:p>
      <text:p text:style-name="P1197">3. Z przeprowadzonego egzaminu nauczyciel lub wychowawca oddziału sporządza protokół, który zawiera:</text:p>
      <text:p text:style-name="P1198">1) termin egzaminu;</text:p>
      <text:p text:style-name="P1199">2) zadania i pytania egzaminacyjne;</text:p>
      <text:p text:style-name="P1200">3) wynik egzaminu;</text:p>
      <text:p text:style-name="P1201">4) uzyskaną ocenę;</text:p>
      <text:p text:style-name="P1202">5) do protokołu dołącza się pisemne prace ucznia i informację o ustnych odpowiedziach ucznia.</text:p>
      <text:p text:style-name="P1203">4. Ustalona w wyniku egzaminu ocena jest oceną roczną i ostateczną.</text:p>
      <text:p text:style-name="P1204">5. Dokumentacja związana z podwyższeniem oceny zawiera: wniosek ucznia lub rodzica (prawnego opiekuna), podpisany kontrakt, protokół z egzaminu.</text:p>
      <text:p text:style-name="P1205">6. Dokumentację związaną z podwyższeniem oceny nauczyciel przedmiotu lub wychowawca oddziału przekazuje do dyrektora i jest ona przechowywana do zakończenia roku szkolnego, tj. 31 sierpnia.</text:p>
      <text:p text:style-name="P1206">7. Uczeń lub jego rodzice<text:s/>(prawni opiekunowie) mogą zgłosić zastrzeżenia do dyrektora szkoły, jeżeli uznają, że roczna i semestralna ocena klasyfikacyjna z zajęć edukacyjnych lub roczna i semestralna ocena klasyfikacyjna zachowania została ustalona niezgodnie z przepisami prawa dotyczącymi trybu ustalania tej oceny.</text:p>
      <text:p text:style-name="P1207">8. Zastrzeżenia mogą być zgłaszane do dnia ustalenia tej oceny, nie później jednak niż w ciągu 2 dni od dnia zakończenia zajęć dydaktyczno - wychowawczych.</text:p>
      <text:p text:style-name="P1208">9. W przypadku stwierdzenia, że roczna i semestralna ocena klasyfikacyjna z zajęć edukacyjnych lub roczna i semestralna ocena klasyfikacyjna zachowania została ustalona niezgodnie z przepisami prawa dotyczącymi trybu ustalania tej oceny, dyrektor szkoły powołuje komisję, która:</text:p>
      <text:p text:style-name="P1209">1) w przypadku rocznej lub semestralnej oceny klasyfikacyjnej z zajęć edukacyjnych- przeprowadza sprawdzian wiadomości i umiejętności ucznia, w formie pisemnej i ustnej oraz ustala roczną lub semestralną ocenę klasyfikacyjną z danych zajęć edukacyjnych;</text:p>
      <text:p text:style-name="P1210">2) w przypadku rocznej oceny klasyfikacyjnej zachowania ustala roczną ocenę klasyfikacyjną zachowania w drodze głosowania zwykłą większością głosów: w przypadku równej liczby głosów decyduje głos przewodniczącego komisji.</text:p>
      <text:p text:style-name="P1211">10. Sprawdzian przeprowadza się nie później niż w terminie 7 dni od dnia zgłoszenia zastrzeżeń. Termin sprawdzianu uzgadnia się z uczniem i jego rodzicami (prawnymi opiekunami).</text:p>
      <text:p text:style-name="P1212">11. W skład komisji wchodzą:</text:p>
      <text:p text:style-name="P1213">1) w przypadku rocznej oceny klasyfikacyjnej z zajęć edukacyjnych:</text:p>
      <text:p text:style-name="P1214">a) Dyrektor Zespołu- jako przewodniczący komisji;</text:p>
      <text:p text:style-name="P1215">b) nauczyciel prowadzący dane zajęcia edukacyjne;</text:p>
      <text:p text:style-name="P1216">c) dwóch nauczycieli z danej lub innej szkoły tego samego typu prowadzących takie same<text:s/><text:tab/>zajęcia edukacyjne.</text:p>
      <text:p text:style-name="P1217">2) w przypadku rocznej oceny klasyfikacyjnej zachowania:</text:p>
      <text:p text:style-name="P1218">a) Dyrektor szkoły- jako przewodniczący komisji;</text:p>
      <text:p text:style-name="P1219">b) wychowawca oddziału;</text:p>
      <text:p text:style-name="P1220">c) wskazany przez Dyrektora szkoły nauczyciel prowadzący zajęcia edukacyjne w danej<text:s/><text:tab/>klasie;</text:p>
      <text:p text:style-name="P1221">d) przedstawiciel Samorządu Uczniowskiego, <text:s/>przedstawiciel Rady Rodziców.</text:p>
      <text:p text:style-name="P1222">12. Nauczyciel, prowadzący dane zajęcia edukacyjne, o którym mowa<text:s/>w § 49 ust 11 pkt 1 lit b, może być zwolniony z udziału w pracy komisji na własną prośbę lub w innych, szczególnie uzasadnionych przypadkach. W takim przypadku Dyrektor szkoły powołuje innego nauczyciela prowadzącego takie same zajęcia edukacyjne, z tym że<text:s/>powołanie nauczyciela zatrudnionego w innej szkole następuje w porozumieniu z dyrektorem tej szkoły.</text:p>
      <text:p text:style-name="P1223">13. Ustalona przez komisję roczna lub semestralna ocena klasyfikacyjna z zajęć edukacyjnych oraz roczna lub semestralna ocena klasyfikacyjna zachowania nie może być niższa od ustalonej wcześniej oceny.</text:p>
      <text:p text:style-name="P1224">14. Ocena ustalona przez komisję jest ostateczna, z wyjątkiem niedostatecznej rocznej oceny klasyfikacyjnej z zajęć edukacyjnych, która może być zmieniona w wyniku egzaminu poprawkowego.</text:p>
      <text:p text:style-name="P1225">15. Z prac komisji sporządza się protokół zawierający w szczególności:</text:p>
      <text:p text:style-name="P1226">1) w przypadku rocznej oceny klasyfikacyjnej z zajęć edukacyjnych:</text:p>
      <text:p text:style-name="P1227">a) skład komisji;</text:p>
      <text:p text:style-name="P1228">b) termin sprawdzianu;</text:p>
      <text:p text:style-name="P1229">c) zadania (pytania) sprawdzające;</text:p>
      <text:p text:style-name="P1230">d) wynik sprawdzianu oraz ustaloną ocenę wraz z uzasadnieniem.</text:p>
      <text:p text:style-name="P1231">2) w przypadku rocznej oceny klasyfikacyjnej zachowania:</text:p>
      <text:p text:style-name="P1232">a) skład komisji;</text:p>
      <text:p text:style-name="P1233">b) termin posiedzenia komisji;</text:p>
      <text:p text:style-name="P1234">c) wynik głosowania;</text:p>
      <text:p text:style-name="P1235">d) ustaloną ocenę zachowania wraz z uzasadnieniem.</text:p>
      <text:p text:style-name="P1236">16. Protokół stanowi załącznik do arkusza ocen ucznia.</text:p>
      <text:p text:style-name="P1237">17. Do protokołu dołącza się pisemne prace ucznia i zwięzłą informację o ustnych odpowiedziach ucznia.</text:p>
      <text:p text:style-name="P1238">18. Dokumentacja dotycząca oceniania ucznia, w tym dokumentacja dotycząca egzaminów poprawkowych i klasyfikacyjnych, udostępniana jest przez Dyrektora szkoły na wniosek ucznia<text:s/>lub jego rodziców. Wspomnianą dokumentację udostępnia się uczniowi jedynie w obecności przynajmniej jednego z rodziców.</text:p>
      <text:p text:style-name="P1239">19. Z udostępnionej dokumentacji uczeń lub rodzic mają prawo sporządzać notatki. Nie dopuszcza się kopiowania ani fotografowania jakiejkolwiek części udostępnionej dokumentacji.</text:p>
      <text:p text:style-name="P1240">20. Uczeń, który z przyczyn usprawiedliwionych nie przystąpił do sprawdzianu, w wyznaczonym terminie, może przystąpić do niego w dodatkowym terminie, wyznaczonym przez Dyrektora szkoły.</text:p>
      <text:p text:style-name="P1241">21. Termin do zgłoszenia zastrzeżeń wynosi 5 dni od dnia przeprowadzenia egzaminu poprawkowego. W tym przypadku ocena ustalona przez komisję jest ostateczna.</text:p>
      <text:p text:style-name="P1242">§ 50</text:p>
      <text:p text:style-name="P1243">1. Uczeń klasy I-III szkoły podstawowej otrzymuje promocję do klasy programowo wyższej.</text:p>
      <text:p text:style-name="P1244">2. W wyjątkowych przypadkach Rada<text:s/>Pedagogiczna może postanowić o powtarzaniu klasy przez ucznia klasy I-III szkoły podstawowej na wniosek wychowawcy oddziału przyjęty przez Dyrektora szkoły oraz po zasięgnięciu opinii rodziców (prawnych opiekunów) ucznia.</text:p>
      <text:p text:style-name="P1245">3. Począwszy od klasy IV szkoły podstawowej uczeń otrzymuje promocję do klasy programowo wyższej, jeżeli ze wszystkich obowiązkowych zajęć edukacyjnych uzyskał roczne oceny klasyfikacyjne wyższe od oceny niedostatecznej.</text:p>
      <text:p text:style-name="P1246">4. Począwszy od klasy IV szkoły podstawowej uczeń, który w wyniku klasyfikacji rocznej uzyskał z obowiązkowych zajęć edukacyjnych średnią ocen co najmniej 4,75 oraz co najmniej bardzo dobrą ocenę zachowania, otrzymuje promocję do klasy programowo wyższej z wyróżnieniem.</text:p>
      <text:p text:style-name="P1247">5. wykreślony</text:p>
      <text:p text:style-name="P1248">6. Laureaci konkursów przedmiotowych o<text:s/>zasięgu wojewódzkim i ponad wojewódzkim otrzymują z danych zajęć edukacyjnych celującą roczną (śródroczną) ocenę klasyfikacyjną.</text:p>
      <text:p text:style-name="P1249">§ 51</text:p>
      <text:p text:style-name="P1250">1. Począwszy od klasy IV szkoły podstawowej, uczeń, który w wyniku klasyfikacji rocznej uzyskał ocenę niedostateczną z<text:s/>maksymalnie dwóch obowiązkowych zajęć edukacyjnych, może zdawać egzamin poprawkowy z tych zajęć.</text:p>
      <text:p text:style-name="P1251">2. Egzamin poprawkowy składa się z części pisemnej oraz części ustnej, z wyjątkiem egzaminu z plastyki, muzyki, techniki, informatyki oraz wychowania fizycznego, z których egzamin ma przede wszystkim formę zadań praktycznych.</text:p>
      <text:p text:style-name="P1252">3. Termin egzaminu poprawkowego wyznacza Dyrektor szkoły wraz z wychowawcą oddziału do dnia zakończenia rocznych zajęć dydaktyczno - wychowawczych. Egzamin poprawkowy przeprowadza się w ostatnim tygodniu ferii letnich.</text:p>
      <text:p text:style-name="P1253">4. W przypadku egzaminu poprawkowego uczeń przystępujący do tego egzaminu może poprawić ocenę niedostateczną z danego przedmiotu tylko i wyłącznie na ocenę dopuszczającą.</text:p>
      <text:p text:style-name="P1254">5. Pytania (na ocenę dopuszczającą) na egzamin przygotowuje nauczyciel przedmiotu.</text:p>
      <text:p text:style-name="P1255">6. Aby uzyskać ocenę dopuszczającą, uczeń powinien uzyskać 50% punktów z przeprowadzonego egzaminu.</text:p>
      <text:p text:style-name="P1256">7. Uczeń, który nie zdał egzaminu poprawkowego, nie otrzymuje promocji i powtarza klasę.</text:p>
      <text:p text:style-name="P1257">8. Uwzględniając możliwości edukacyjne<text:s/>ucznia szkoły podstawowej, Rada Pedagogiczna może jeden raz w ciągu danego etapu edukacyjnego promować do klasy programowo wyższej ucznia, który nie zdał egzaminu poprawkowego z jednych obowiązkowych zajęć edukacyjnych, pod warunkiem,że te obowiązkowe zajęcia edukacyjne są, zgodnie ze szkolnym planem nauczania, realizowane w klasie programowo wyższej.<text:tab/></text:p>
      <text:p text:style-name="P1258"><text:bookmark-start text:name="_Hlk497184030"/>§ 52</text:p>
      <text:p text:style-name="Cytaty"><text:span text:style-name="T1259">1. <text:s/></text:span><text:bookmark-end text:name="_Hlk497184030"/><text:span text:style-name="T1260">Uczeń może nie być klasyfikowany z jednego, kilku lub wszystkich zajęć edukacyjnych, jeżeli brak jest podstaw do ustalenia śródrocznej lub rocznej o</text:span><text:span text:style-name="T1261">ceny klasyfikacyjnej z powodu nieobecności ucznia na zajęciach edukacyjnych przekraczającej połowę czasu przeznaczonego<text:s/></text:span><text:span text:style-name="T1262"><text:line-break/></text:span><text:span text:style-name="T1263">na te zajęcia w szkolnym planie nauczania.</text:span></text:p>
      <text:p text:style-name="P1264">2. W przypadku nieklasyfikowania ucznia z obowiązkowych lub dodatkowych zajęć edukacyjnych w<text:s/>dokumentacji przebiegu nauczania zamiast oceny klasyfikacyjnej wpisuje<text:s/><text:line-break/>się „nieklasyfikowany” albo „nieklasyfikowana”.</text:p>
      <text:p text:style-name="P1265">3. Na wniosek rodziców (prawnych opiekunów), ucznia nieklasyfikowanego z powodu nieusprawiedliwionej nieobecności Rada Pedagogiczna może wyrazić zgodę na egzamin klasyfikacyjny.</text:p>
      <text:p text:style-name="P1266">4. Egzamin klasyfikacyjny zdaje również uczeń:</text:p>
      <text:p text:style-name="P1267">1) realizujący, <text:s/>na <text:s/>podstawie <text:s/>odrębnych <text:s/>przepisów, <text:s/>indywidualny <text:s/>program lub tok nauki;</text:p>
      <text:p text:style-name="P1268">2) spełniający obowiązek szkolny lub obowiązek nauki poza szkołą.</text:p>
      <text:p text:style-name="P1269">5. Egzamin klasyfikacyjny z plastyki, muzyki, techniki, informatyki, zajęć komputerowych<text:s/><text:line-break/>i wychowania fizycznego ma przede wszystkim formę zadań praktycznych.</text:p>
      <text:p text:style-name="P1270">6. Uczniowi, zdającemu egzamin klasyfikacyjny, nie ustala się oceny zachowania.</text:p>
      <text:p text:style-name="P1271">7. Egzaminy klasyfikacyjne przeprowadza się w formie pisemnej oraz ustnej.</text:p>
      <text:p text:style-name="P1272">8. Egzamin klasyfikacyjny przeprowadza się nie później niż w dniu poprzedzającym dzień zakończenia rocznych zajęć dydaktyczno-wychowawczych.</text:p>
      <text:p text:style-name="P1273">9. Termin egzaminu klasyfikacyjnego uzgadnia się z uczniem i jego rodzicami (prawnymi opiekunami).</text:p>
      <text:p text:style-name="P1274">10. Uczeń, który z przyczyn usprawiedliwionych nie przystąpił do egzaminu klasyfikacyjnego<text:s/><text:line-break/>w wyznaczonym terminie, może przystąpić do niego w dodatkowym terminie wyznaczonym przez Dyrektora szkoły.</text:p>
      <text:p text:style-name="P1275">11. Egzamin klasyfikacyjny dla ucznia, przeprowadza nauczyciel danych zajęć edukacyjnych<text:s/><text:line-break/>w obecności, wskazanego przez Dyrektora szkoły, nauczyciela takich samych lub pokrewnych zajęć edukacyjnych.</text:p>
      <text:p text:style-name="P1276">12. Egzamin klasyfikacyjny dla ucznia, przeprowadza komisja, powołana przez Dyrektora szkoły, który zezwolił na spełnianie przez ucznia odpowiednio obowiązku szkolnego lub obowiązku nauki poza szkołą. W skład komisji wchodzą:</text:p>
      <text:p text:style-name="P1277">1) Dyrektor szkoły – jako przewodniczący komisji;</text:p>
      <text:p text:style-name="P1278">2) nauczyciele zajęć edukacyjnych określonych w szkolnym planie nauczania dla odpowiedniej klasy;</text:p>
      <text:p text:style-name="P1279">3) wychowawca oddziału.</text:p>
      <text:p text:style-name="P1280">13. Przewodniczący komisji uzgadnia z uczniem oraz jego rodzicami (prawnymi opiekunami), liczbę zajęć edukacyjnych, z których uczeń może zdawać egzaminy w ciągu jednego dnia.</text:p>
      <text:p text:style-name="P1281">14. Z<text:s/>przeprowadzonego egzaminu klasyfikacyjnego sporządza się protokół zawierający<text:s/><text:line-break/>w szczególności:</text:p>
      <text:p text:style-name="P1282">1) imiona i nazwiska nauczycieli, a w przypadku egzaminu klasyfikacyjnego przeprowadzanego<text:s/><text:line-break/>dla ucznia, skład komisji;</text:p>
      <text:p text:style-name="P1283">2) termin egzaminu klasyfikacyjnego;</text:p>
      <text:p text:style-name="P1284">3) zadania (ćwiczenia) egzaminacyjne;</text:p>
      <text:p text:style-name="P1285">4) wyniki egzaminu klasyfikacyjnego oraz uzyskane oceny.</text:p>
      <text:p text:style-name="P1286">15. Do protokołu dołącza się pisemne prace ucznia i zwięzłą informację o ustnych odpowiedziach ucznia.</text:p>
      <text:p text:style-name="P1287">16. Protokół stanowi załącznik do arkusza ocen ucznia.</text:p>
      <text:p text:style-name="P1288">17. Ustalona przez nauczyciela albo uzyskana w wyniku egzaminu klasyfikacyjnego roczna ocena klasyfikacyjna z zajęć edukacyjnych jest ostateczna.</text:p>
      <text:p text:style-name="P1289">18. Ustalona przez nauczyciela albo uzyskana w wyniku egzaminu klasyfikacyjnego niedostateczna roczna ocena klasyfikacyjna z zajęć edukacyjnych może być zmieniona w wyniku egzaminu poprawkowego.<text:tab/></text:p>
      <text:p text:style-name="P1290">§ 53</text:p>
      <text:p text:style-name="P1291">1. <text:s/>Uczeń kończy szkołę podstawową:</text:p>
      <text:p text:style-name="P1292">1) jeżeli w wyniki klasyfikacji końcowej, na którą składają się roczne oceny klasyfikacyjne<text:line-break/>z obowiązkowych zajęć edukacyjnych uzyskane<text:s/>w klasie programowo najwyższej i roczne oceny klasyfikacyjne z obowiązkowych zajęć edukacyjnych, których realizacja zakończyła się w klasach programowo niższych, uzyskał oceny klasyfikacyjne z zajęć edukacyjnych wyższe od oceny niedostatecznej;</text:p>
      <text:p text:style-name="P1293">2) jeżeli ponadto przystąpił do egzaminu ósmoklasisty po szkole podstawowej.</text:p>
      <text:p text:style-name="P1294">2. Uczeń kończy szkołę podstawową z wyróżnieniem, jeżeli w wyniku klasyfikacji końcowej<text:s/><text:line-break/>w klasie programowo najwyższej uzyskał z obowiązkowych zajęć edukacyjnych oraz z rocznych ocen klasyfikacyjnych z obowiązkowych zajęć edukacyjnych, których realizacja zakończyła się w klasach programowo niższych, średnią ocen co najmniej 4,75 oraz co najmniej bardzo dobrą ocenę zachowania.</text:p>
      <text:p text:style-name="P1295">§ 54</text:p>
      <text:p text:style-name="P1296">1. <text:s/>Wewnątrzszkolny System Oceniania określa sposoby<text:s/>ewaluacji systemu oceniania.</text:p>
      <text:p text:style-name="P1297">2. Celem ewaluacji Szkolnego Systemu Oceniania jest sprawdzenie czy:</text:p>
      <text:p text:style-name="P1298">1) wspiera się karierę ucznia, klasy;</text:p>
      <text:p text:style-name="P1299">2) umożliwia nauczycielom doskonalenie metod organizacji pracy dydaktyczno - wychowawczej<text:s/><text:line-break/>w celu podniesienia efektów nauczania;</text:p>
      <text:p text:style-name="P1300">3) wdraża ucznia do systematycznej pracy, samokontroli i samooceny;</text:p>
      <text:p text:style-name="P1301">4) uczeń nabywa umiejętności rozróżniania zachowań pozytywnych i negatywnych;</text:p>
      <text:p text:style-name="P1302">5) dostarczana jest bieżąca informacja rodzicom o postępach ich dzieci, a nauczycielom informacja o<text:s/>poziomie osiągania założonych celów kształcenia;</text:p>
      <text:p text:style-name="P1303">6) formułowana ocena jest jasna i zrozumiała, wskazuje na potrzeby ucznia i te braki, które musi uzupełnić.</text:p>
      <text:p text:style-name="P1304">3. Ewaluacja szkolnego systemu oceniania jest przeprowadzana w celu sprawdzania, czy szkolny system<text:s/>oceniania jest skuteczny i stosowany w praktyce.</text:p>
      <text:p text:style-name="P1305">4. Ewaluację przeprowadza Dyrektor szkoły, zespół powołany do przeprowadzenia ewaluacji szkolnego systemu oceniania, nauczyciele przedmiotów oraz nauczyciele kształcenia zintegrowanego.</text:p>
      <text:p text:style-name="P1306">5. Wynikami ewaluacji zainteresowany jest Dyrektor szkoły oraz instytucje nadzorujące pracę szkoły, które weryfikują poziom i skuteczność nauczania w szkole.</text:p>
      <text:p text:style-name="P1307">6. Wyniki ewaluacji są podstawą do udoskonalania istniejącego systemu oceniania<text:s/><text:line-break/>i wprowadzania zmian.</text:p>
      <text:p text:style-name="P1308">7. Uznaje się,<text:s/>że szkolny system oceniania jest oceniany w dwóch kategoriach:</text:p>
      <table:table table:style-name="Table1309">
        <table:table-columns>
          <table:table-column table:style-name="TableColumn1310"/>
          <table:table-column table:style-name="TableColumn1311"/>
        </table:table-columns>
        <table:table-row table:style-name="TableRow1312">
          <table:table-cell table:style-name="TableCell1313">
            <text:p text:style-name="P1314">KATEGORIA</text:p>
          </table:table-cell>
          <table:table-cell table:style-name="TableCell1315">
            <text:p text:style-name="P1316">KRYTERIA OCENY</text:p>
          </table:table-cell>
        </table:table-row>
        <table:table-row table:style-name="TableRow1317">
          <table:table-cell table:style-name="TableCell1318">
            <text:p text:style-name="P1319">1. Funkcjonuje prawidłowo<text:s/><text:line-break/>i wspiera pracę</text:p>
            <text:p text:style-name="P1320">szkoły.</text:p>
          </table:table-cell>
          <table:table-cell table:style-name="TableCell1321">
            <text:p text:style-name="P1322">Pozytywne opinie organów nadzorujących pracę szkoły.</text:p>
            <text:p text:style-name="P1323">Wysoka ocena wśród rodziców, nauczycieli i uczniów.</text:p>
            <text:p text:style-name="P1324">Uczniowie osiągają sukcesy.</text:p>
            <text:p text:style-name="P1325">Pomaga dyrektorowi w kierowaniu szkołą.</text:p>
            <text:p text:style-name="P1326">Tylko niektóre obszary systemu wymagają udoskonalenia.</text:p>
          </table:table-cell>
        </table:table-row>
        <table:table-row table:style-name="TableRow1327">
          <table:table-cell table:style-name="TableCell1328">
            <text:p text:style-name="P1329">2. Funkcjonuje</text:p>
            <text:p text:style-name="P1330">nieprawidłowo</text:p>
            <text:p text:style-name="P1331">i dezorganizuje</text:p>
            <text:p text:style-name="P1332">pracę <text:s/>szkoły.</text:p>
          </table:table-cell>
          <table:table-cell table:style-name="TableCell1333">
            <text:p text:style-name="P1334">Negatywne oceny organów nadzorujących pracę szkoły.</text:p>
            <text:p text:style-name="P1335">Duża ilość uwag krytycznych ze<text:s/>strony rodziców, nauczycieli<text:s/><text:line-break/>i uczniów.</text:p>
            <text:p text:style-name="P1336">Średnia ocen w szkole bardzo niska, uczniowie nie osiągają sukcesów.</text:p>
            <text:p text:style-name="P1337">Utrudnia pracę dyrektora i nauczycieli.</text:p>
            <text:p text:style-name="P1338">Wskazuje, że musi być zmieniony.</text:p>
          </table:table-cell>
        </table:table-row>
      </table:table>
      <text:p text:style-name="P1339"/>
      <text:p text:style-name="P1340">8. Należy stwierdzić:</text:p>
      <text:p text:style-name="P1341">1) czy kryteria wymagań zapisane w szkolnym<text:s/>systemie oceniania uwzględniają możliwości ucznia;</text:p>
      <text:p text:style-name="P1342">2) czy oceny są sprawiedliwe;</text:p>
      <text:p text:style-name="P1343">3) czy uczeń zna kryteria oceny;</text:p>
      <text:p text:style-name="P1344">4) czy uczniowie znają wymagania na poszczególne umiejętności;</text:p>
      <text:p text:style-name="P1345">5) czy częstotliwość wystawiania ocen cząstkowych jest wystarczająca;</text:p>
      <text:p text:style-name="P1346">6) czy uczeń zna zakres wiedzy podlegającej sprawdzeniu;</text:p>
      <text:p text:style-name="P1347">7) czy informacja nauczyciela o ocenie pozwala uczniowi dostrzec postępy i braki;</text:p>
      <text:p text:style-name="P1348">8) czy ocena uwzględnia możliwości ucznia.</text:p>
      <text:p text:style-name="P1349">9. Narzędzia <text:s/>do <text:s/>wybranej <text:s/>metody <text:s/>i <text:s/>techniki <text:s/>gromadzenia danych są opracowywane<text:s/>w miarę potrzeb przez powołane do tego zespoły.</text:p>
      <text:p text:style-name="P1350">10. Dane zebrane podczas ewaluacji szkolnego systemu oceniania gromadzi <text:s/>i opracowuje odpowiednio powołany do tego zespół.</text:p>
      <text:p text:style-name="P1351">11. Opracowane <text:s/>wyniki <text:s/>ewaluacji <text:s/>szkolnego <text:s/>systemu <text:s/>oceniania <text:s/>są <text:s/>prezentowane:</text:p>
      <text:p text:style-name="P1352">1) nauczycielom na posiedzeniu Rady Pedagogicznej;</text:p>
      <text:p text:style-name="P1353">2) rodzicom na zebraniu ogólnym lub spotkaniach klasowych;</text:p>
      <text:p text:style-name="P1354">3)uczniom na godzinach wychowawczych.</text:p>
      <text:p text:style-name="P1355">12. Otrzymane wyniki ewaluacji szkolnego systemu oceniania wskazują:</text:p>
      <text:p text:style-name="P1356">1) czy satysfakcjonuje uczniów,<text:s/>nauczycieli i rodziców;</text:p>
      <text:p text:style-name="P1357">2) czy wymaga wprowadzenia poprawek i udoskonalania;</text:p>
      <text:p text:style-name="P1358">3) czy system oceniania funkcjonuje prawidłowo i jest zgodny z ogólnymi założeniami wewnątrzszkolnego systemu oceniania.</text:p>
      <text:p text:style-name="P1359">13. Uzyskane podczas ewaluacji wyniki będą podstawą przeformułowania celów i zaplanowania nowych działań.</text:p>
      <text:p text:style-name="P1360">14. Ewaluację szkolnego systemu oceniania przeprowadza się nie rzadziej niż co cztery lata, przed zakończeniem roku szkolnego.</text:p>
      <text:p text:style-name="P1361">§ 55</text:p>
      <text:p text:style-name="P1362">1. Sprawy nieregulowane Statutem, dotyczące warunków i sposobów oceniania wewnątrzszkolnego regulują odrębne przepisy prawa.</text:p>
      <text:p text:style-name="P1363"/>
      <text:p text:style-name="P1364">ROZDZIAŁ 6</text:p>
      <text:p text:style-name="P1365">EGZAMIN <text:s/>ÓSMOKLASISTY <text:s/>PRZEPROWADZONY <text:s/>W <text:s/>OSTATNIM <text:s/>ROKU <text:s/>NAUKI</text:p>
      <text:p text:style-name="P1366">§ 56</text:p>
      <text:p text:style-name="P1367">1. Egzamin ósmoklasisty jest przeprowadzony na podstawie wymagań określonych w podstawie programowej kształcenia ogólnego dla<text:s/>szkoły podstawowej.</text:p>
      <text:p text:style-name="P1368">2. Egzamin ósmoklasisty jest przeprowadzony w formie pisemnej i obejmuje następujące przedmioty obowiązkowe:</text:p>
      <text:p text:style-name="P1369">1) język polski;</text:p>
      <text:p text:style-name="P1370">2) matematykę;</text:p>
      <text:p text:style-name="P1371">3) język obcy nowożytny;</text:p>
      <text:p text:style-name="P1372">4)wykreślony</text:p>
      <text:p text:style-name="P1373">3. Uczeń przystępuje do egzaminu ósmoklasisty z języka obcego nowożytnego, którego uczy się w szkole w ramach obowiązkowych zajęć edukacyjnych.</text:p>
      <text:p text:style-name="P1374">4. Uczeń posiadający orzeczenie o potrzebie kształcenia specjalnego wydane ze względu na niepełnosprawność intelektualną w stopniu umiarkowanym lub znacznym nie przystępuje do egzaminu ósmoklasisty.</text:p>
      <text:p text:style-name="P1375">5. Uczeń posiadający orzeczenie o potrzebie kształcenia specjalnego wydane ze względu na niepełnosprawności sprzężone inne niż wymienione w punkcie 4, może być zwolniony przez dyrektora okręgowej komisji egzaminacyjnej z<text:s/>obowiązku przystąpienia do egzaminu ósmoklasisty, na wniosek rodziców pozytywnie zaopiniowany przez dyrektora szkoły.</text:p>
      <text:p text:style-name="P1376">6. Laureat i finalista olimpiady przedmiotowej wymienionej w wykazie ogłoszonym przez Ministra Edukacji Narodowej oraz laureat konkursu przedmiotowego o zasięgu wojewódzkim lub ponad wojewódzkim, organizowanych z zakresu jednego przedmiotów objętych egzaminem ósmoklasisty, są zwolnieni z egzaminu ósmoklasisty z tego przedmiotu.</text:p>
      <text:p text:style-name="P1377">7. Zwolnienie, o którym mowa w punkcie 6 następuje na podstawie<text:s/>zaświadczenia stwierdzającego uzyskanie przez ucznia tytułu odpowiednio laureata lub finalisty i jest równoznaczne z uzyskaniem z egzaminu ósmoklasisty z danego przedmiotu majwyższego wyniku.</text:p>
      <text:p text:style-name="P1378">8. Rodzice ucznia składają dyrektorowi szkoły, nie później niż do dnia 30 września roku szkolnego, w którym jest przeprowadzony egzamin ósmoklasisty, pisemną deklarację:</text:p>
      <text:p text:style-name="P1379">1) wskazującą język obcy nowożytny, z którego uczeń przystąpi do egzaminu ósmoklasisty;</text:p>
      <text:p text:style-name="P1380">2) wykreślony</text:p>
      <text:p text:style-name="P1381">9. Rodzice ucznia mogą złożyć dyrektorowi szkoły, nie później niż na 3 miesiące przed terminem egzaminu ósmoklasisty, pisemną informację o:</text:p>
      <text:p text:style-name="P1382">1) zmianie języka obcego nowożytnego wskazanego w deklaracji;</text:p>
      <text:p text:style-name="P1383">2)wykreślony</text:p>
      <text:p text:style-name="P1384">10. Uczeń, który z przyczyn zdrowotnych, w terminie głównym:</text:p>
      <text:p text:style-name="P1385">1) nie przystąpił do<text:s/>egzaminu ósmoklasisty z jednego przedmiotu lub przedmiotów</text:p>
      <text:p text:style-name="P1386">albo</text:p>
      <text:p text:style-name="P1387">2) przerwał egzamin ósmoklasisty z danego przedmiotu lub przedmiotów</text:p>
      <text:p text:style-name="P1388">- przystępuje do egzaminu z tego przedmiotu lub przedmiotów w terminie dodatkowym w szkole, w której jest uczniem.</text:p>
      <text:p text:style-name="P1389">11. <text:s/>Wyniki egzaminu ósmoklasisty są przedstawione w procentach i na skali centylowej.</text:p>
      <text:p text:style-name="P1390">12. Wyniki egzaminu ósmoklasisty obejmują:</text:p>
      <text:p text:style-name="P1391">1) wynik z języka polskiego;</text:p>
      <text:p text:style-name="P1392">2) wynik z matematyki;</text:p>
      <text:p text:style-name="P1393">3) wynik z języka obcego nowożytnego;</text:p>
      <text:p text:style-name="P1394">4. wykreślony</text:p>
      <text:p text:style-name="P1395">13. Wyniki egzaminu ósmoklasisty, nie wpływają na ukończenie szkoły.</text:p>
      <text:p text:style-name="P1396">14. Dyrektor szkoły przekazuje uczniowi lub jego rodzicom zaświadczenie o szczegółowych wynikach egzaminu ósmoklasisty, wydane przez okręgową komisję egzaminacyjną, wraz ze świadectwem ukończenia szkoły.</text:p>
      <text:p text:style-name="P1397"/>
      <text:p text:style-name="P1398">ROZDZIAŁ 7</text:p>
      <text:p text:style-name="P1399">UCZEŃ SZKOŁY</text:p>
      <text:p text:style-name="P1400">§ 57</text:p>
      <text:p text:style-name="P1401"><text:s/>1. Szkoła przeprowadza rekrutację uczniów w oparciu o zasadę powszechnej dostępności.</text:p>
      <text:p text:style-name="P1402">2. Do szkoły uczęszczają uczniowie na zasadach określonych w odrębnych przepisach prawa.</text:p>
      <text:p text:style-name="P1403"><text:bookmark-start text:name="_Hlk497187543"/>§ 58</text:p>
      <text:p text:style-name="Cytaty"><text:span text:style-name="T1404">1.<text:s/></text:span><text:bookmark-end text:name="_Hlk497187543"/><text:span text:style-name="T1405">Uczeń ma prawo do :</text:span></text:p>
      <text:p text:style-name="P1406">1) Bezpłatnej nauki zgodnie z Konstytucją RP;</text:p>
      <text:p text:style-name="P1407">2) Bezpiecznych warunków pobytu w Szkole;</text:p>
      <text:p text:style-name="P1408">3) Swobodnego dostępu do zajęć odbywających się w Szkole;</text:p>
      <text:p text:style-name="P1409">4) Sprawiedliwej, obiektywnej i jawnej oceny oraz ustalonych sposobów kontroli postępów<text:s/><text:line-break/>w nauce;</text:p>
      <text:p text:style-name="P1410">5) Korzystania ze zbiorów biblioteki szkolnej,<text:s/>korzystania ze sprzętu szkolnego i środków edukacyjnych;</text:p>
      <text:p text:style-name="P1411">6) Uzyskania pomocy w nauce, szkoła w miarę możliwości zobowiązana jest mu to zapewnić;</text:p>
      <text:p text:style-name="P1412">7) Uzyskania pomocy psychologiczno-pedagogicznej;</text:p>
      <text:p text:style-name="P1413">8) Rozwijania swoich zdolności i zainteresowań na zajęciach<text:s/>pozalekcyjnych;</text:p>
      <text:p text:style-name="P1414">9) Wpływania na życie szkoły przez działalność samorządową oraz zrzeszania się w organizacjach działających w szkole;</text:p>
      <text:p text:style-name="P1415">10) Reprezentowania szkoły w konkursach , przeglądach, festiwalach i zawodach.</text:p>
      <text:p text:style-name="P1416">2. Uczeń ma obowiązek:</text:p>
      <text:p text:style-name="P1417">1) przestrzegać obowiązujące w szkole postanowienia zawarte w Statucie Szkoły;</text:p>
      <text:p text:style-name="P1418">2) dbać o honor i tradycję szkoły;</text:p>
      <text:p text:style-name="P1419">3) dbać o wspólne dobro, ład i porządek w szkole;</text:p>
      <text:p text:style-name="P1420">4) dbać o bezpieczeństwo, zdrowie własne i swoich kolegów;</text:p>
      <text:p text:style-name="P1421">5) uczęszczać na zajęcia wynikające z planu zajęć, przybywać na nie punktualnie;</text:p>
      <text:p text:style-name="P1422">6) podporządkować się zaleceniom Dyrektora szkoły, nauczycieli i pracowników szkoły;</text:p>
      <text:p text:style-name="P1423">7) systematycznie przygotowywać się do zajęć edukacyjnych i życia szkoły, odrabiać prace polecone do wykonania w domu przez nauczyciela;</text:p>
      <text:p text:style-name="P1424">8) usprawiedliwiać swoją nieobecność na zajęciach, przedstawiać ewentualne zwolnienie lekarskie lub pisemne usprawiedliwienie rodzica, bądź opiekuna w terminie 7 dni od powstałej nieobecności;</text:p>
      <text:p text:style-name="P1425">9) przestrzegać zasad higieny. Uczęszczać do szkoły w stroju schludnym i czystym. W czasie uroczystości szkolnych i świąt narodowych prezentować strój galowy tj. być ubranym w białą koszulę oraz ciemne jednolite okrycie w postaci spodni a w przypadku uczennic ewentualnie<text:s/><text:tab/>spódniczki zakrywającej kolana;</text:p>
      <text:p text:style-name="P1426">10) nie używać na terenie szkoły telefonów komórkowych;</text:p>
      <text:p text:style-name="P1427">11) przestrzegać regulaminu biblioteki szkolnej, świetlicy placu zabaw i innych obowiązujących<text:s/><text:line-break/><text:tab/>w szkole regulaminów;</text:p>
      <text:p text:style-name="P1428">12) szanować mienie szkoły. Za zniszczone celowo przez ucznia mienie szkolne odpowiedzialność materialną ponoszą rodzice;</text:p>
      <text:p text:style-name="P1429">13) przeciwstawiać się przejawom brutalności i wulgarności w społeczności szkolnej, zgłaszając<text:s/><text:line-break/>te zjawiska nauczycielowi;</text:p>
      <text:p text:style-name="P1430">14) szanować poglądy i przekonania oraz godność osobistą innych uczniów oraz pracowników szkoły;</text:p>
      <text:p text:style-name="P1431">15)dbać o przygotowanie sali do lekcji oraz kontrolować jej stan po skończonych zajęciach przez dyżurnych oddziałowych.</text:p>
      <text:p text:style-name="P1432">§ 59</text:p>
      <text:p text:style-name="P1433">1. Ucznia można nagrodzić za:</text:p>
      <text:p text:style-name="P1434">1) wybitne osiągnięcia w nauce i wzorowe zachowanie;</text:p>
      <text:p text:style-name="P1435">2) pracę na rzecz szkoły i środowiska lokalnego;</text:p>
      <text:p text:style-name="P1436">3) wyjątkową dzielność, odwagę i szlachetność;</text:p>
      <text:p text:style-name="P1437">4) osiąganie wysokich wyników w konkursach, olimpiadach, zawodach sportowych.</text:p>
      <text:p text:style-name="P1438">§ 60</text:p>
      <text:p text:style-name="P1439">1.Nagrodami, za zasługi o których mowa w § 59 są:</text:p>
      <text:p text:style-name="P1440">1) pochwała wychowawcy udzielona przed uczniami w oddziale;</text:p>
      <text:p text:style-name="P1441">2) pochwała Dyrektora<text:s/>udzielona w obecności społeczności szkolnej;</text:p>
      <text:p text:style-name="P1442">3) dyplom uznania;</text:p>
      <text:p text:style-name="P1443">4) nagroda rzeczowa;</text:p>
      <text:p text:style-name="P1444">5) list pochwalny dla rodziców;</text:p>
      <text:p text:style-name="P1445">6) stypendium za wyniki w nauce;</text:p>
      <text:p text:style-name="P1446">7) świadectwo z wyróżnieniem.</text:p>
      <text:p text:style-name="P1447"/>
      <text:p text:style-name="P1448"/>
      <text:p text:style-name="P1449"/>
      <text:p text:style-name="P1450">§ 61</text:p>
      <text:p text:style-name="P1451">1. Za nieprzestrzeganie postanowień zawartych w Statucie Szkoły Uczeń może być ukarany w następujący sposób:</text:p>
      <text:p text:style-name="P1452">1) upomnieniem wychowawcy lub nauczyciela przed uczniami jego oddziału;</text:p>
      <text:p text:style-name="P1453">2) upomnieniem Dyrektora szkoły lub naganą udzieloną przez Dyrektora szkoły;</text:p>
      <text:p text:style-name="P1454">3) obniżeniem oceny z zachowania do najniższej włącznie;</text:p>
      <text:p text:style-name="P1455">4)<text:s/>zawieszeniem na czas określony w prawach do udziału we wszystkich lub wyznaczonych zajęciach prowadzonych w systemie pozalekcyjnym oraz wycieczkach, z wyjątkiem tych, podczas których realizowane są elementy obowiązkowych zajęć edukacyjnych;</text:p>
      <text:p text:style-name="P1456">5) pozbawieniem<text:s/>pełnionych w klasie i na forum szkoły funkcji;</text:p>
      <text:p text:style-name="P1457">6) pisemnym powiadomieniem rodziców;</text:p>
      <text:p text:style-name="P1458">7) przeniesieniem do innej szkoły na wniosek Dyrektora szkoły, poprzedzonym pismem<text:s/><text:line-break/>do Kuratorium Oświaty.</text:p>
      <text:p text:style-name="P1459">§ 62</text:p>
      <text:p text:style-name="P1460">1.Zastosowana kara powinna być adekwatna do popełnionego uchybienia. Kary nie mogą być stosowane w sposób naruszający nietykalność i godność osobistą ucznia.</text:p>
      <text:p text:style-name="P1461">§ 63</text:p>
      <text:p text:style-name="P1462">1. Rodzaje nagród i kar mają charakter zamknięty, można je zmieniać tylko drogą nowelizacji Statutu. Szkoła ma obowiązek informować rodziców lub opiekunów prawnych ucznia o przyznaniu<text:s/><text:line-break/>nagrody lub zastosowaniu wobec niego kary.</text:p>
      <text:p text:style-name="P1463">§ 64</text:p>
      <text:p text:style-name="P1464">1. Uczeń i jego rodzice mają prawo do pisemnego odwołania się od kary do nauczyciela przedmiotu, w dalszej kolejności do wychowawcy klasy i Dyrektora szkoły. Odwołanie może wnieść rodzic pisemnie w ciągu 7 dni od nałożenia kary. Dyrektor rozpatruje odwołanie najpóźniej w ciągu<text:s/><text:line-break/>7 dni od dnia jego otrzymania, zasięgając opinii Rady Pedagogicznej. Rozstrzygnięcie Dyrektora<text:s/><text:line-break/>jest ostateczne.</text:p>
      <text:p text:style-name="P1465">§ 65</text:p>
      <text:p text:style-name="Cytaty"><text:bookmark-start text:name="_Hlk497189157"/><text:span text:style-name="T1466">1.<text:s/></text:span><text:bookmark-end text:name="_Hlk497189157"/><text:span text:style-name="T1467">Dyrektor szkoły może wystąpić d</text:span><text:span text:style-name="T1468">o Kuratora Oświaty z wnioskiem o przeniesienie ucznia do innej szkoły w przypadku, jeżeli korzystnie może to wpłynąć na postawę ucznia.</text:span></text:p>
      <text:p text:style-name="P1469">2. Dyrektor kieruje wniosek do Kuratora Oświaty o przeniesienie do innej placówki, gdy uczeń:</text:p>
      <text:p text:style-name="Cytaty"><text:span text:style-name="T1470">1) notorycznie dopuszcza<text:s/></text:span><text:span text:style-name="T1471">się przemocy fizycznej bądź przemocy psychicznej w stosunku do innych uczniów lub pracowników szkoły;</text:span></text:p>
      <text:p text:style-name="Cytaty">2)<text:span text:style-name="T1472">stosuje i rozprowadza narkotyki lub inne używki i nakłania innych uczniów do ich zażywania;</text:span></text:p>
      <text:p text:style-name="P1473">3) niszczy mienie szkoły, w tym sprzęt szkolny, wyposażenie<text:s/>szkoły, budynki i pomieszczenia<text:s/><text:line-break/>a także zieleń wokół szkoły;</text:p>
      <text:p text:style-name="P1474">4) dopuszcza się czynu karalnego, który jest ścigany z urzędu, np. kradzieży, pobicia<text:s/><text:line-break/>czy zastraszania;</text:p>
      <text:p text:style-name="P1475">5) swoim zachowaniem uczeń zagraża zdrowiu i bezpieczeństwu własnemu lub innych osób.</text:p>
      <text:p text:style-name="P1476">3.<text:s/>Do wniosku o przeniesienie ucznia do innej szkoły, Dyrektor załącza uchwałę Rady Pedagogicznej, opiniującą przeniesienie ucznia.</text:p>
      <text:p text:style-name="P1477">§ 66</text:p>
      <text:p text:style-name="P1478">1. Szkoła organizuje i udziela uczniom, ich rodzicom oraz nauczycielom pomocy psychologiczno- pedagogicznej na zasadach określonych w odrębnych przepisach.</text:p>
      <text:p text:style-name="P1479">2. Uczniów, których stan zdrowia uniemożliwia lub znacznie utrudnia uczęszczanie do szkoły, obejmuje się indywidualnym nauczaniem:</text:p>
      <text:p text:style-name="P1480">1) indywidualne nauczanie organizuje Dyrektor szkoły na wniosek rodziców i na podstawie orzeczenia wydanego przez zespół orzekający w publicznej poradni psychologiczno –pedagogicznej, w tym poradni specjalistycznej. Dyrektor organizuje indywidualne nauczanie w sposób zapewniający wykonanie określonych w orzeczeniu zaleceń dotyczących warunków realizacji potrzeb edukacyjnych ucznia oraz form pomocy psychologiczno– pedagogicznej;</text:p>
      <text:p text:style-name="P1481">2) zajęcia indywidualnego nauczania są prowadzone przez nauczycieli poszczególnych zajęć edukacyjnych;</text:p>
      <text:p text:style-name="P1482">3) w nauczaniu indywidualnym, uczeń realizuje treści wynikające z podstawy programowej oraz zajęcia obowiązkowe wynikające z planu nauczania danej klasy;</text:p>
      <text:p text:style-name="P1483">4)wykreślony</text:p>
      <text:p text:style-name="P1484">5) na podstawie orzeczenia, Dyrektor szkoły ustala zakres, miejsce i czas prowadzenia zajęć indywidualnego nauczania oraz formy i zakres pomocy psychologiczno–pedagogicznej;</text:p>
      <text:p text:style-name="P1485">6) uczniom objętym indywidualnym nauczaniem, którym stan zdrowia znacznie utrudnia uczęszczanie do szkoły, w celu ich integracji ze środowiskiem i zapewnienia im pełnego osobowego rozwoju, Dyrektor szkoły w miarę posiadanych możliwości, uwzględniając zalecenia zawarte w orzeczeniu oraz aktualny stan zdrowia ucznia, organizuje różne formy uczestniczenia w życiu szkoły.</text:p>
      <text:p text:style-name="P1486">§ 67</text:p>
      <text:list text:style-name="LFO26" text:continue-numbering="true">
        <text:list-item>
          <text:p text:style-name="P1487">Sprawy nieregulowane Statutem, dotyczące warunków i sposobów nagradzania i karania uczniów szkoły a także uczniów wymagających wsparcia i pomocy regulują odrębne przepisy prawa.</text:p>
        </text:list-item>
        <text:list-item>
          <text:p text:style-name="P1488"><text:span text:style-name="T1489"><text:s/></text:span><text:span text:style-name="T1490">W szkole stosuje się szczególne środki ochrony małoletnich. Określa je szkolny dokument pod nazwą „Standardy Ochrony Małoletnich” wprowadzony odrębnym zarządzeniem dyrektora szkoły. Szkolny dokume</text:span><text:span text:style-name="T1491">nt „Standardy Ochrony Małoletnich” zawiera zbiór zasad i procedur postępowania, które mają być przestrzegane i stosowane w sytuacji podejrzenia krzywdzenia lub krzywdzenia ucznia.</text:span></text:p>
        </text:list-item>
      </text:list>
      <text:p text:style-name="P1492"/>
      <text:p text:style-name="P1493">§ 68</text:p>
      <text:p text:style-name="Standard"/>
      <text:p text:style-name="Standard">Zasady korzystania z telefonów komórkowych i innych urządzeń elektronicznych na terenie szkoły:</text:p>
      <text:list text:style-name="LFO27" text:continue-numbering="true">
        <text:list-item>
          <text:p text:style-name="P1494">Uczniowie przynoszą do szkoły telefony komórkowe, odtwarzacze i inny sprzęt elektroniczny na własną odpowiedzialność, za zgodą rodziców.</text:p>
        </text:list-item>
        <text:list-item>
          <text:p text:style-name="P1495"><text:s/>Szkoła nie ponosi odpowiedzialności za zniszczenie, zagubienie czy kradzież sprzętu<text:s/>przynoszonego przez uczniów</text:p>
        </text:list-item>
        <text:list-item>
          <text:p text:style-name="P1496"><text:s text:c="2"/>Dopuszcza się możliwość korzystania z telefonu komórkowego i innych urządzeń elektronicznych podczas zajęć edukacyjnych za zgodą nauczyciela prowadzącego zajęcia.</text:p>
        </text:list-item>
        <text:list-item>
          <text:p text:style-name="P1497"><text:span text:style-name="T1498">Podczas pobytu w szkole i zajęć edukacyjnych obowiązuje<text:s/></text:span><text:span text:style-name="T1499">całkowity zakaz używania telefonów komórkowych<text:s/></text:span><text:span text:style-name="T1500">oraz innych urządzeń do komunikacji i nagrywania (aparaty i urządzenia powinny być wyłączone).</text:span></text:p>
        </text:list-item>
      </text:list>
      <text:p text:style-name="P1501"/>
      <text:list text:style-name="LFO27" text:continue-numbering="true">
        <text:list-item>
          <text:p text:style-name="P1502">Podczas przerw oraz w świetlicy obowiązuje zakaz używania telefonów i innych urządzeń elektronicznych. Na wniosek<text:s/>rodzica dopuszczalne jest korzystanie z telefonu komórkowego w sytuacji uczniów przewlekle chorych w obecności nauczyciela.</text:p>
        </text:list-item>
        <text:list-item>
          <text:p text:style-name="P1503"><text:s/>Naruszenie przez ucznia zasad używania telefonów komórkowych na terenie szkoły powoduje zabranie urządzenia przez nauczyciela, <text:s/>następnie przekazanie go do depozytu u dyrektora szkoły – aparat zostaje wyłączony w obecności ucznia. Nauczyciel odnotowuje to w dzienniku jako uwaga udzielona uczniowi.</text:p>
        </text:list-item>
        <text:list-item>
          <text:p text:style-name="P1504"><text:s/>Po odbiór telefonu zgłaszają się rodzice lub prawni opiekunowie ucznia. Zostają oni zapoznani z sytuacją i pouczeni o konsekwencjach (w tym konsekwencjach prawnych związanych z naruszeniem prywatności uczniów lub pracowników szkoły).</text:p>
        </text:list-item>
        <text:list-item>
          <text:p text:style-name="P1505">Zakaz korzystania z telefonów komórkowych obowiązuje także nauczycieli i innych pracowników szkoły podczas zajęć edukacyjnych, narad i posiedzeń rady pedagogicznej (nie dotyczy to sytuacji, gdy nauczyciel spodziewa się ważnej rozmowy telefonicznej dotyczącej wyłącznie sprawy służbowej).</text:p>
        </text:list-item>
        <text:list-item>
          <text:p text:style-name="P1506"><text:s/>W przypadku naruszenia zasad korzystania z telefonów komórkowych przez nauczycieli i pracowników szkoły dyrektor udziela upomnien</text:p>
        </text:list-item>
      </text:list>
      <text:p text:style-name="P1507">ROZDZIAŁ 8</text:p>
      <text:p text:style-name="P1508">CEREMONIAŁ SZKOŁY</text:p>
      <text:p text:style-name="P1509">§ 69</text:p>
      <text:p text:style-name="P1510">1. Warunki stosowania ceremoniału szkolnego regulują odrębne przepisy prawa (zał.1)</text:p>
      <text:p text:style-name="P1511">2.Szkoła Podstawowa im.Powstańców Wielkopolskich w Kucharach roztacza opiekę nad grobami zmarłych i poległych bohaterów wszystkich wojen, a w szczególności Powstańców Wielkopolskich. Szkoła opiekuje się grobem powstańczym w Kucharkach. Dyrektor Szkoły powierza opiekę nad grobem Michała Zawieji Samorządowi Uczniowskiemu i poszczególnym klasom.</text:p>
      <text:p text:style-name="P1512">ROZDZIAŁ 9</text:p>
      <text:p text:style-name="P1513">POSTANOWIENIA KOŃCOWE</text:p>
      <text:p text:style-name="P1514">§ 70</text:p>
      <text:p text:style-name="P1515">1. Sprawy nieuregulowane w statucie są rozstrzygane w oparciu o obowiązujące i dotyczące tych spraw odrębne przepisy.</text:p>
      <text:p text:style-name="P1516">2. Zmian w statucie dokonuje rada pedagogiczna z własnej inicjatywy lub na wniosek organów szkoły.</text:p>
      <text:p text:style-name="P1517">3. Projekt uchwały o zmianie statutu szkoły jest przedstawiany do wiadomości Rady Rodziców.</text:p>
      <text:p text:style-name="P1518">4. Rada Rodziców ma prawo wnieść uwagi do planowanych zmian w statucie w terminie 21 dni od dnia doręczenia projektu uchwały.</text:p>
      <text:p text:style-name="P1519">5. Dyrektor powiadamia organy szkoły o każdej zmianie w statucie.</text:p>
      <text:p text:style-name="P1520">6. Tekst statutu w formie ujednoliconej jest publikowany na stronie internetowej szkoły.</text:p>
      <text:p text:style-name="P1521"/>
      <text:p text:style-name="P1522">§ 71</text:p>
      <text:p text:style-name="P1523"/>
      <text:p text:style-name="P1524">1.Zasady dyżurów nauczycielskich ustala Dyrektor Szkoły w porozumieniu z Organem Prowadzącym Szkołę.</text:p>
      <text:p text:style-name="P1525"/>
      <text:p text:style-name="P1526"><text:span text:style-name="T1527"><text:tab/></text:span><text:span text:style-name="T1528"><text:tab/></text:span><text:span text:style-name="T1529"><text:tab/></text:span><text:span text:style-name="T1530"><text:tab/></text:span><text:span text:style-name="T1531"><text:tab/></text:span><text:span text:style-name="T1532"><text:tab/>§ 72</text:span></text:p>
      <text:p text:style-name="P1533"><text:span text:style-name="T1534"> </text:span></text:p>
      <text:p text:style-name="P1535"><text:span text:style-name="T1536">Organizacja<text:s/></text:span><text:span text:style-name="T1537">zajęć z wykorzystaniem metod i technik kształcenia na odległość:<text:s/></text:span></text:p>
      <text:p text:style-name="P1538"><text:span text:style-name="T1539">1.</text:span><text:span text:style-name="T1540">Nauczyciele w klasach I-VIII realizują zdalne nauczanie na odległość w ramach pracy własnej ze szkoły w wyznaczonej klasopracowni. W wyjątkowej sytuacji nauczyciel na swój wniosek skierowa</text:span><text:span text:style-name="T1541">ny do Dyrektora szkoły i po jego akceptacji będzie mógł wykonywać obowiązki zawodowe z miejsca zamieszkania.</text:span></text:p>
      <text:p text:style-name="P1542"><text:span text:style-name="T1543">2.</text:span><text:span text:style-name="T1544">Nauczyciele w klasach I-VIII realizują zdalne nauczanie na odległość zgodnie z obowiązującym planem lekcji w czasie rzeczywistym.</text:span></text:p>
      <text:p text:style-name="P1545"><text:span text:style-name="T1546">3.</text:span><text:span text:style-name="T1547">Zgodnie z pla</text:span><text:span text:style-name="T1548">nem realizowane są zdalnie zajęcia z zakresu pomocy psychologiczno-pedagogicznej: nau-czanie indywidualne, zajęcia korekcyjno-kompensacyjne, rewalidacyjne, zajęcia dydaktyczno-wyrównawcze, zajęcia rozwijające kompetencje emocjonalno-społeczne, logopedyczne</text:span><text:span text:style-name="T1549">, godziny do dyspozycji Dyrektora.</text:span></text:p>
      <text:p text:style-name="P1550"><text:span text:style-name="T1551">4.</text:span><text:span text:style-name="T1552">Podstawową formą zdalnej nauki jest platforma Teams, a zajęcia prowadzone są w formie wideokonferen-cji.</text:span></text:p>
      <text:p text:style-name="P1553"/>
      <text:p text:style-name="P1554"><text:span text:style-name="T1555">5.</text:span><text:span text:style-name="T1556">Nauczyciele, realizując kształcenie na odległość, mogą pomocniczo wykorzystywać również inne plat-formy i<text:s/></text:span><text:span text:style-name="T1557">zasoby internetowe rekomendowane przez MEiN, CKE, OKE.</text:span></text:p>
      <text:p text:style-name="P1558"><text:span text:style-name="T1559">6.</text:span><text:span text:style-name="T1560">Lekcja zdalna trwa od 30 do 45 minut, pozostały czas lekcji nauczyciel poświęca na czynności organiza-cyjne.</text:span></text:p>
      <text:p text:style-name="P1561"><text:span text:style-name="T1562">7.</text:span><text:span text:style-name="T1563">Potwierdzeniem uczestnictwa ucznia na zajęciach jest obecność poprzez dołączenie do zaję</text:span><text:span text:style-name="T1564">ć, udostępnienie nauczycielowi własnego wizerunku (kamera) i głosu (mikrofon) i uczestnictwo w nich.</text:span></text:p>
      <text:p text:style-name="P1565"><text:span text:style-name="T1566">8.</text:span><text:span text:style-name="T1567">Na początku zajęć nauczyciel jest zobowiązany do sprawdzenia frekwencji i zapisania tematyki zajęć w dzienniku z dopiskiem (zdn).</text:span></text:p>
      <text:p text:style-name="P1568"><text:span text:style-name="T1569">9.</text:span><text:span text:style-name="T1570">Materiały do zajęć w<text:s/></text:span><text:span text:style-name="T1571">danym dniu nauczyciel przesyła uczniom przez Teams w godzinach rzeczywistych zajęć lub w wyjątkowej sytuacji dzień wcześniej.</text:span></text:p>
      <text:p text:style-name="P1572"><text:span text:style-name="T1573">10.</text:span><text:span text:style-name="T1574">Obowiązuje bezwzględny zakaz nagrywania lekcji.</text:span></text:p>
      <text:p text:style-name="P1575"><text:span text:style-name="T1576">11.</text:span><text:span text:style-name="T1577">W przypadku, gdy uczeń nie może korzystać w czasie rzeczywistym w zajęciach,</text:span><text:span text:style-name="T1578"><text:s/>potwierdza zapoznanie się z materiałami do lekcji przez umieszczenie na czacie (Teams) komentarza pod materiałami dodanymi przez nauczyciela (treść komentarza: zapoznałem/am się).</text:span></text:p>
      <text:p text:style-name="P1579"><text:span text:style-name="T1580">12.</text:span><text:span text:style-name="T1581">Jedną z form komunikowania się nauczycieli z rodzicami jest dziennik ele</text:span><text:span text:style-name="T1582">ktroniczny (moduł: wiadomości, uwagi). Rodzice biorą pełną odpowiedzialność za treści wychodzące z danego adresu mailowego.</text:span></text:p>
      <text:p text:style-name="P1583"><text:span text:style-name="T1584">13.</text:span><text:span text:style-name="T1585">Wychowawcy odpowiadają za monitorowanie diagnozy potrzeb w zakresie zdalnego nauczania w swojej klasie i poinformowanie o tym Dyr</text:span><text:span text:style-name="T1586">ektora Szkoły.</text:span></text:p>
      <text:p text:style-name="P1587"><text:span text:style-name="T1588">14) Wychowawca klasy ma obowiązek we współpracy z nauczycielami uczącymi w oddziale i pedagogiem szkolnym monitorowania obecności uczniów na zajęciach. W przypadku absencji i niewypełniania obowiąz-ków przez ucznia kontaktuje się z rodzicami</text:span><text:span text:style-name="T1589">/prawnymi opiekunami.<text:s/></text:span></text:p>
      <text:p text:style-name="P1590"><text:span text:style-name="T1591">15) Sytuacje, gdy uczeń nie ma okresowo dostępu do platformy Teams rozpatruje wychowawca danej klasy na pisemny wniosek (e-dziennik) rodzica w porozumieniu z Dyrektorem. Podejmowana jest indywidualnie decyzja o sposobie prowadzenia d</text:span><text:span text:style-name="T1592">alszego kształcenia.<text:s/></text:span></text:p>
      <text:p text:style-name="P1593"><text:span text:style-name="T1594">16) Rodzic nieposiadający sprzętu do zdalnej nauki, który zgłosił ten fakt wychowawcy klasy, i do tej pory nie zapewnił go dla swojego dziecka, ma prawo wystąpić do dyrektora szkoły o jego użyczenie. Szkoła udo-stępnia, w ramach własn</text:span><text:span text:style-name="T1595">ych zasobów i możliwości, niezbędne tablety/laptopy dla uczniów przeznaczone do realizacji nauki zdalnej. W sprawie wypożyczenia należy zgłosić się do wychowawcy klasy przez e-dziennik. Dyrektor szkoły użycza sprzęt na podstawie umowy użyczenia.<text:s/></text:span></text:p>
      <text:p text:style-name="P1596"><text:span text:style-name="T1597">17) Wszel</text:span><text:span text:style-name="T1598">kie problemy techniczne z obsługą platformy należy zgłaszać wychowawcy klasy.<text:s/></text:span></text:p>
      <text:p text:style-name="P1599"/>
      <text:p text:style-name="P1600"/>
      <text:p text:style-name="P1601"/>
      <text:p text:style-name="P1602">Załącznik 1. do statutu Zespołu Szkolno-Przedszkolnego w Kucharach</text:p>
      <text:p text:style-name="P1603"/>
      <text:p text:style-name="P1604">Ceremoniał <text:s/>najważniejszych <text:s/>uroczystości szkolnych</text:p>
      <text:p text:style-name="P1605">w Zespole <text:s/>Szkolno-Przedszkolnym <text:s/>imienia <text:s/>Powstańców<text:s/><text:s/>Wielkopolskich<text:s/><text:line-break/>w Kucharach.</text:p>
      <text:p text:style-name="P1606"/>
      <text:p text:style-name="P1607"/>
      <text:p text:style-name="P1608">1. Ceremoniał <text:s/>szkolny.</text:p>
      <text:p text:style-name="P1609"><text:span text:style-name="T1610">Ceremoniał szkolny jest opisem ustanowionych i obowiązujących reguł zachowania się w czasie uroczystości z udziałem sztandaru szkolnego i samej celebracji sztandaru. Jest pomocny w organizowaniu ślubo</text:span><text:span text:style-name="T1611">wań, przyrzeczeń, uroczystych apeli. Jednoczy społeczność szkolną i umacnia więzi między uczniami, kształtuje tradycję lokalną, patriotyzm i świadomą dyscyplinę opartą na konieczności przestrzegania pewnych rygorów narzuconych sobie samemu oraz podporządko</text:span><text:span text:style-name="T1612">wanie się określonym normom etycznym i prawnym jako czynnikom warunkującym prawidłowe funkcjonowanie człowieka w</text:span><text:s/>społeczności. Ceremoniał szkolny stanowi integralną część z przyjętą tradycją oraz harmonogramem uroczystości i imprez szkolnych.</text:p>
      <text:p text:style-name="P1613"/>
      <text:p text:style-name="P1614">Do najważniejszych uroczystości tworzących ceremoniał szkolny zalicza się:</text:p>
      <text:p text:style-name="P1615">- rozpoczęcie i zakończenie roku szkolnego;</text:p>
      <text:p text:style-name="P1616">- uroczystość przekazania i zaprzysiężenia nowego pocztu sztandarowego;</text:p>
      <text:p text:style-name="P1617">- inne uroczystości szkolne odbywające się z udziałem sztandaru szkoły, czyli<text:s/>uroczystości związane z patronem, pożegnanie uczniów ostatnich klas, ślubowanie klas pierwszych, uroczyste msze święte i inne.</text:p>
      <text:p text:style-name="P1618"/>
      <text:p text:style-name="P1619">Uroczystości nawiązujące do rocznic własnych i wydarzeń historycznych:</text:p>
      <text:p text:style-name="P1620">- Rocznica uchwalenia Konstytucji 3 Maja,</text:p>
      <text:p text:style-name="P1621">- Narodowe Święto Niepodległości,</text:p>
      <text:p text:style-name="P1622">-Uroczystości gminne, powiatowe, wojewódzkie,</text:p>
      <text:p text:style-name="P1623">- Rocznice nadania imienia szkole i inne.</text:p>
      <text:p text:style-name="P1624"/>
      <text:p text:style-name="P1625"/>
      <text:p text:style-name="P1626">Do najważniejszych symboli szkolnych zalicza się:</text:p>
      <text:list text:style-name="WWNum1">
        <text:list-item text:start-value="1">
          <text:p text:style-name="P1627">sztandar szkoły</text:p>
        </text:list-item>
        <text:list-item>
          <text:p text:style-name="P1628">mundur</text:p>
        </text:list-item>
        <text:list-item>
          <text:p text:style-name="P1629">hymn szkoły</text:p>
        </text:list-item>
        <text:list-item>
          <text:p text:style-name="P1630">mural z wizerunkiem Ułana 15 Pułku Poznańskiego</text:p>
        </text:list-item>
      </text:list>
      <text:p text:style-name="P1631"/>
      <text:p text:style-name="P1632">2. Patron.</text:p>
      <text:p text:style-name="P1633">Patronem Zespołu Szkolno-Przedszkolnego w Kucharach są Powstańcy Wielkopolscy.</text:p>
      <text:p text:style-name="P1634"/>
      <text:p text:style-name="P1635">3. Sztandar <text:s/>Szkoły.</text:p>
      <text:p text:style-name="P1636">Szkoła posiada swój sztandar. W swojej wymowie nawiązuje do sztandaru słynnego 1 Pułku Ułanów Wielkopolskich z czasów Powstania Wielkopolskiego, nadanego pułkowi w roku 1919.</text:p>
      <text:p text:style-name="P1637">Na awersie przedstawiono postać Matki Boskiej Częstochowskiej z Dzieciątkiem co było tradycją w pułkach ułańskich tego okresu. Widnieje tu napis KU CHWALE OJCZYZNY wskazując wszystkim cel walki pod sztandarem.</text:p>
      <text:p text:style-name="P1638">Na rewersie umieszczony jest krzyż maltański z hasłem: BÓG, HONOR, OJCZYZNA, NAUKA. Hasła te będą drogowskazem dla naszych dzieci. Na drzewcu sztandaru zamieszczono “gwoździe” upamiętniające wszystkich darczyńców, a na głowicy stylizowanego orła. Sztandar wykonały w swojej Pracowni<text:s/>Siostry Klasztoru Mniszek Klarysek od Wieczystej Adoracji w Pniewach.</text:p>
      <text:p text:style-name="P1639">Uzupełnieniem kompletu ze sztandarem stanowi mundur z rogatywką Ułana 15 Pułku Ułanów Poznańskich.</text:p>
      <text:p text:style-name="P1640">4. Poczet <text:s/>sztandarowy.</text:p>
      <text:p text:style-name="P1641">a) Całością spraw związanych z organizacją pocztu<text:s/>sztandarowego zajmuje się opiekun samorządu szkolnego.<text:s/><text:span text:style-name="T1642">Opiekę nad sztandarem sprawuje poczet sztandarowy w składzie: chorąży i dwie osoby asysty. Skład pocztu (zasadniczy oraz rezerwowy – razem 6 osób) wybierany jest przez uczniów szkoły. Kandydaci powinni</text:span><text:span text:style-name="T1643"><text:s/>wykazywać się wzorowym zachowaniem oraz nienagannym podejściem do obowiązków szkolnych. Uczeń musi wyrazić zgodę na swój udział w poczcie sztandarowym.</text:span></text:p>
      <text:p text:style-name="P1644">b) Kandydatury składu pocztu sztandarowego (sześć osób) są przedstawiane przez przewodniczącego samorządu szkolnego na apelu szkolnym.</text:p>
      <text:p text:style-name="P1645"><text:span text:style-name="T1646">-<text:s/></text:span><text:span text:style-name="T1647">Kadencja pocztu trwa jeden rok począwszy od przekazania sztandaru.</text:span></text:p>
      <text:p text:style-name="P1648"><text:span text:style-name="T1649">-<text:s/></text:span><text:span text:style-name="T1650">Decyzją rady<text:s/></text:span><text:span text:style-name="T1651">pedagogicznej uczniowie</text:span><text:span text:style-name="T1652"><text:s/>mogą być odwołani ze składu pocztu sztandarowego. W takim przypadku dokonuje się wyboru uzupełniającego.</text:span></text:p>
      <text:p text:style-name="P1653"><text:span text:style-name="T1654">-<text:s/></text:span><text:span text:style-name="T1655">Zadaniem<text:s/></text:span><text:span text:style-name="T1656">pocztu sztandarowego jest udział w wymienionych uroczystościach państwowych, szkolnych oraz okolicznościowych, jak również reprezentowanie Szkoły w uroczystościach państwowych organizowanych przez władze wojewódzkie lub samorządowe w Narodowe Święto Niepod</text:span><text:span text:style-name="T1657">ległości.</text:span></text:p>
      <text:p text:style-name="P1658">- W przypadku, gdy poczet sztandarowy uczestniczy w uroczystościach pogrzebowych lub obowiązuje żałoba narodowa, sztandar powinien być ozdobiony czarnym kirem.</text:p>
      <text:p text:style-name="P1659"><text:span text:style-name="T1660">- Członkowie pocztu sztandarowego (</text:span><text:span text:style-name="T1661">chorąży i asysta) powinni być ubrani na galowo, tzn</text:span><text:span text:style-name="T1662">.:</text:span></text:p>
      <text:list text:style-name="WWNum2">
        <text:list-item text:start-value="1">
          <text:p text:style-name="P1663">chłopcy: biała koszula, ciemne spodnie</text:p>
        </text:list-item>
        <text:list-item>
          <text:p text:style-name="P1664">dziewczęta: białe bluzki i ciemne spódnice (co najmniej do kolan).</text:p>
        </text:list-item>
      </text:list>
      <text:p text:style-name="P1665">c)<text:span text:style-name="T1666"><text:s/>Insygnia pocztu sztandarowego:</text:span></text:p>
      <text:list text:style-name="WWNum3">
        <text:list-item text:start-value="1">
          <text:p text:style-name="P1667">biało-czerwone szarfy przewieszone przez prawe ramię, zwrócone kolorem białym w stronę kołnierza, spięte na lewym<text:s/>biodrze,</text:p>
        </text:list-item>
        <text:list-item>
          <text:p text:style-name="P1668">białe rękawiczki.</text:p>
        </text:list-item>
      </text:list>
      <text:p text:style-name="P1669">d)Przechowywanie sztandaru:</text:p>
      <text:list text:style-name="WWNum3" text:continue-numbering="true">
        <text:list-item>
          <text:p text:style-name="P1670">Sztandar szkoły jest przechowywany w przeznaczonym do tego miejscu.</text:p>
        </text:list-item>
        <text:list-item>
          <text:p text:style-name="P1671">Za przygotowanie i schludny wygląd insygniów są odpowiedzialni członkowie pocztu sztandarowego i opiekun samorządu szkolnego.</text:p>
        </text:list-item>
      </text:list>
      <text:p text:style-name="P1672">e)Opis<text:s/>przebiegu uroczystości szkolnych z udziałem sztandaru szkoły:</text:p>
      <text:p text:style-name="P1673">- W momencie wejścia na salę Dyrektora szkoły lub jego zastępcy wraz z zaproszonymi gośćmi społeczność szkolna przyjmuje postawę stojącą.</text:p>
      <text:p text:style-name="P1674">- Osoba prowadząca uroczystość podaje komendę<text:s/><text:span text:style-name="T1675">„Baczność</text:span><text:span text:style-name="T1676">”,<text:s/></text:span><text:span text:style-name="T1677">a potem</text:span><text:span text:style-name="T1678"><text:s/></text:span>„<text:span text:style-name="T1679">Poczet sztandarowy wprowadzi</text:span></text:p>
      <text:p text:style-name="P1680"><text:span text:style-name="T1681">”.<text:s/></text:span><text:span text:style-name="T1682">Od tego momentu</text:span><text:span text:style-name="T1683"><text:s/></text:span>uczniowie bez nakryć głowy, zachowują postawę zasadniczą. Poczet sztandarowy wchodzi na miejsce uroczystości. Jeśli droga przemarszu jest wąska, poczet może iść „gęsiego”, przy czym osoba trzymająca sztandar idzie w środku. W trakcie przemarszu wszyscy stoją, a sztandar powinien być niesiony w postawie „na ramieniu”. Poczet zajmuje miejsce po lewej lub prawej stronie sali, przodem do zgromadzonych a chorąży podnosi sztandar do pionu.</text:p>
      <text:p text:style-name="P1684">- Po wprowadzeniu sztandaru, prowadzący podaje kolejną komendę: „<text:span text:style-name="T1685">Do hymnu <text:s/>państwowego</text:span>”, po której do podanej melodii wszyscy odśpiewują hymn państwowy „Mazurek Dąbrowskiego”. W trakcie hymnu sztandar jest pochylony pod kątem 45°.</text:p>
      <text:p text:style-name="P1686">- Po odśpiewaniu hymnu prowadzący podaje komendę:<text:s/><text:span text:style-name="T1687">„Po <text:s/>hymnie”,<text:s/></text:span><text:span text:style-name="T1688">po której</text:span><text:span text:style-name="T1689"><text:s/></text:span>uczestnicy <text:s/>uroczystości przyjmują postawę swobodną.</text:p>
      <text:p text:style-name="P1690">- Jeżeli obok oficjalnej przewidziana jest część nieoficjalna (artystyczna) uroczystości, przed jej rozpoczęciem prowadzący podaje komendę:<text:s/><text:span text:style-name="T1691">„Poczet <text:s/>sztandarowy <text:s/>wyprow</text:span><text:span text:style-name="T1692">adzi</text:span></text:p>
      <text:p text:style-name="P1693"><text:span text:style-name="T1694">”.<text:s/></text:span><text:span text:style-name="T1695">W tym czasie</text:span><text:span text:style-name="T1696"><text:s/></text:span>zachowanie młodzieży i czynności pocztu są analogiczne do sytuacji wprowadzania pocztu do sali.</text:p>
      <text:p text:style-name="P1697"/>
      <text:p text:style-name="P1698">5. Precedencja na <text:s/>uroczystościach <text:s/>szkolnych.</text:p>
      <text:p text:style-name="P1699">Precedencja to kolejność przywitania, zabierania głosu, a także zajmowania miejsc przez zaproszonych gości. Zgodnie z przyjętymi zwyczajami winna ona być następująca:</text:p>
      <text:list text:style-name="WWNum4">
        <text:list-item text:start-value="4">
          <text:p text:style-name="P1700">Przedstawiciele władz państwowych: Prezydent RP, Marszałek Sejmu, Marszałek Senatu, Prezes Rady Ministrów, Minister Kultury i Dziedzictwa Narodowego, inni ministrowie</text:p>
        </text:list-item>
        <text:list-item>
          <text:p text:style-name="P1701">Wyżsi duchowni – metropolita krakowski, inni biskupi,</text:p>
        </text:list-item>
        <text:list-item>
          <text:p text:style-name="P1702">Przedstawiciele władz wojewódzkich: Wojewoda, Marszałek Sejmiku Województwa Małopolskiego</text:p>
        </text:list-item>
        <text:list-item>
          <text:p text:style-name="P1703">Przedstawiciele władz miejskich: Prezydent Miasta</text:p>
        </text:list-item>
        <text:list-item>
          <text:p text:style-name="P1704">Posłowie i senatorowie</text:p>
        </text:list-item>
        <text:list-item>
          <text:p text:style-name="P1705">Rektorzy wyższych uczelni</text:p>
        </text:list-item>
        <text:list-item>
          <text:p text:style-name="P1706">Wyżsi rangą<text:s/>przedstawiciele wojska i policji</text:p>
        </text:list-item>
        <text:list-item>
          <text:p text:style-name="P1707">Wielkopolski Kurator Oświaty, Wielkopolski Wicekurator Oświaty</text:p>
        </text:list-item>
        <text:list-item>
          <text:p text:style-name="P1708">Radni wojewódzcy, powiatowi i miejscy</text:p>
        </text:list-item>
        <text:list-item>
          <text:p text:style-name="P1709">Wizytatorzy lub inspektorzy</text:p>
        </text:list-item>
        <text:list-item>
          <text:p text:style-name="P1710">Niżsi duchowni (proboszcz parafii)</text:p>
        </text:list-item>
        <text:list-item>
          <text:p text:style-name="P1711">Przewodniczący Rady Rodziców</text:p>
        </text:list-item>
        <text:list-item>
          <text:p text:style-name="P1712">Kombatanci</text:p>
        </text:list-item>
        <text:list-item>
          <text:p text:style-name="P1713">Inni zaproszeni goście.</text:p>
        </text:list-item>
      </text:list>
      <text:p text:style-name="P1714">Tytulatura zaproszonych gości:</text:p>
      <text:list text:style-name="WWNum5">
        <text:list-item text:start-value="1">
          <text:p text:style-name="P1715">Do kardynała zwracamy się „Jego Eminencjo”, do arcybiskupa, biskupa lub ambasadora zwracamy się „Jego Ekscelencjo”, do rektorów uczelni „Magnificencjo”, do niższego duchowieństwa „Wielebny Ojcze”, „Wielebny Księże”, „Wielebna Matko”.</text:p>
        </text:list-item>
        <text:list-item>
          <text:p text:style-name="P1716">Do przedstawicieli wojska lub policji „Szanowny Panie (stopień)”.</text:p>
        </text:list-item>
        <text:list-item>
          <text:p text:style-name="P1717">Do pozostałych gości zwracamy się „Szanowny Panie”/ „Szanowna Pani”.</text:p>
        </text:list-item>
      </text:list>
      <text:p text:style-name="P1718"/>
      <text:p text:style-name="P1719">6. Hymn <text:s/>szkoły.</text:p>
      <text:p text:style-name="P1720"/>
      <text:p text:style-name="P1721">Po wielu latach smutku i niewoli,</text:p>
      <text:p text:style-name="P1722">Gdy każdy dzień mijał powoli,</text:p>
      <text:p text:style-name="P1723">Dzięki Pianiście los Nasz się odwrócił</text:p>
      <text:p text:style-name="P1724">I ziemie Wielkopolskie do kraju przywrócił</text:p>
      <text:p text:style-name="P1725"/>
      <text:p text:style-name="P1726">Ref. Do boju <text:s/>marsz!</text:p>
      <text:p text:style-name="P1727">Walczyli <text:s/>za <text:s/>nasz kraj</text:p>
      <text:p text:style-name="P1728">Odważnie <text:s/>przegonili <text:s/>wroga</text:p>
      <text:p text:style-name="P1729">Choć <text:s/>nie łatwa <text:s/>była <text:s/>droga !</text:p>
      <text:p text:style-name="P1730"/>
      <text:p text:style-name="P1731">Powstańcy za wolość swoją krew przelali,</text:p>
      <text:p text:style-name="P1732">Szli prosto przed siebie, byli wytrwali.</text:p>
      <text:p text:style-name="P1733">Ich odwagę<text:s/>i siłę doceniamy,</text:p>
      <text:p text:style-name="P1734">Bo dzięki Powstańcom wolną Polskę mamy.</text:p>
      <text:p text:style-name="P1735"/>
      <text:p text:style-name="P1736">Ref. Do boju marsz!</text:p>
      <text:p text:style-name="P1737">Walczyli <text:s/>za <text:s/>nasz kraj</text:p>
      <text:p text:style-name="P1738">Odważnie <text:s/>przegonili <text:s/>wroga</text:p>
      <text:p text:style-name="P1739">Choć nie łatwa <text:s/>była <text:s/>droga !</text:p>
      <text:p text:style-name="P1740"/>
      <text:p text:style-name="P1741"/>
      <text:p text:style-name="P1742">7. Rota ślubowania <text:s/>klas 1.</text:p>
      <text:p text:style-name="P1743">ŚLUBUJĘ <text:s/>BYĆ <text:s/>DOBRYM <text:s/>POLAKIEM</text:p>
      <text:p text:style-name="P1744">CZCIĆ <text:s/>SWOJĄ <text:s/>OJCZYZNĘ <text:s/>I <text:s/>SZANOWAĆ <text:s/>POLSKIE <text:s/>TRADYCJE.</text:p>
      <text:p text:style-name="P1745"><text:span text:style-name="T1746">Uczniowie odpowiadają:<text:s/></text:span><text:span text:style-name="T1747">ślubujemy</text:span></text:p>
      <text:p text:style-name="P1748"/>
      <text:p text:style-name="P1749"><text:s text:c="6"/>ŚLUBUJĘ <text:s/>DBAĆ <text:s/>O <text:s/>DOBRE <text:s/>IMIĘ <text:s/>SZKOŁY <text:s/>I <text:s/>KLASY.</text:p>
      <text:p text:style-name="P1750"><text:span text:style-name="T1751">Uczniowie odpowiadają:<text:s/></text:span><text:span text:style-name="T1752">ślubujemy</text:span></text:p>
      <text:p text:style-name="P1753"/>
      <text:p text:style-name="P1754"><text:s text:c="2"/>ŚLUBUJĘ <text:s/>SUMIENNIE <text:s/>WYPEŁNIAĆ <text:s/>OBOWIĄZKI <text:s/>UCZNIA.</text:p>
      <text:p text:style-name="P1755"><text:span text:style-name="T1756">Uczniowie odpowiadają:<text:s/></text:span><text:span text:style-name="T1757">ślubujemy</text:span></text:p>
      <text:p text:style-name="P1758"/>
      <text:p text:style-name="P1759"><text:s text:c="12"/>ŚLUBUJĘ <text:s/>BYĆ<text:s text:c="2"/>DOBRYM <text:s/>KOLEGĄ.</text:p>
      <text:p text:style-name="P1760"><text:span text:style-name="T1761">Uczniowie odpowiadają:<text:s/></text:span><text:span text:style-name="T1762">ślubujemy</text:span></text:p>
      <text:p text:style-name="P1763"/>
      <text:p text:style-name="P1764">ŚLUBUJĘ <text:s/>SWOIM <text:s/>ZACHOWANIEM <text:s/>I N AUKĄ <text:s/>SPRAWIAĆ <text:s/>RADOŚĆ <text:s/>RODZICOM <text:s/>I <text:s/>NAUCZYCIELOM.</text:p>
      <text:p text:style-name="P1765"><text:span text:style-name="T1766">Uczniowie odpowiadają:<text:s/></text:span><text:span text:style-name="T1767">ślubujemy</text:span></text:p>
      <text:p text:style-name="P1768"/>
      <text:p text:style-name="P1769"/>
      <text:p text:style-name="P17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 Light" svg:font-family="Calibri Light" style:font-family-generic="swiss" style:font-pitch="variable" svg:panose-1="2 15 3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roman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ucida Sans" svg:font-family="Lucida Sans" style:font-family-generic="swiss" style:font-pitch="variable" svg:panose-1="2 11 6 2 3 5 4 2 2 4"/>
    <style:font-face style:name="Segoe UI" svg:font-family="Segoe UI" style:font-family-generic="swiss" style:font-pitch="variable" svg:panose-1="2 11 6 4 2 2 2 2 2 4"/>
    <style:font-face style:name="OpenSymbol" svg:font-family="OpenSymbol" style:font-family-generic="system" style:font-pitch="variable" svg:panose-1="2 11 6 4 2 2 2 2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decorative" style:font-pitch="variable" svg:panose-1="5 0 0 0 0 0 0 0 0 0"/>
    <style:font-face style:name="Symbol" style:font-charset="x-symbol" svg:font-family="Symbol" style:font-family-generic="decorative" style:font-pitch="variable" svg:panose-1="5 5 1 2 1 7 6 2 5 7"/>
    <style:font-face style:name="Open Sans" svg:font-family="Open Sans" style:font-family-generic="system" style:font-pitch="variable" svg:panose-1="2 11 6 4 2 2 2 2 2 4"/>
    <style:font-face style:name="Arial Unicode MS" svg:font-family="Arial Unicode MS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02%" fo:background-color="transparent" style:tab-stop-distance="0.4916in"/>
      <style:text-properties style:font-name="Calibri Light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en" style:country-complex="US" style:text-combine="none" fo:hyphenate="true"/>
    </style:default-style>
    <style:style style:name="Nagłówek1" style:display-name="Nagłówek 1" style:family="paragraph" style:parent-style-name="Nagłówek" style:next-style-name="Textbody" style:default-outline-level="1">
      <style:paragraph-properties fo:border-top="none" fo:border-left="none" fo:border-bottom="0.0625in double #C45911" style:border-line-width-bottom="0.0208in 0.0208in 0.0208in" fo:border-right="none" fo:padding-top="0in" fo:padding-left="0in" fo:padding-bottom="0.0138in" fo:padding-right="0in" style:shadow="none" fo:text-align="center" fo:margin-top="0.2777in" fo:margin-bottom="0.1388in"/>
      <style:text-properties fo:text-transform="uppercase" fo:color="#833C0B" fo:letter-spacing="0.0138in" fo:hyphenate="false"/>
    </style:style>
    <style:style style:name="Nagłówek2" style:display-name="Nagłówek 2" style:family="paragraph" style:parent-style-name="Nagłówek" style:next-style-name="Textbody" style:default-outline-level="2">
      <style:paragraph-properties fo:border-top="none" fo:border-left="none" fo:border-bottom="0.0069in solid #823B0B" fo:border-right="none" fo:padding-top="0in" fo:padding-left="0in" fo:padding-bottom="0.0138in" fo:padding-right="0in" style:shadow="none" fo:text-align="center" fo:margin-top="0.2777in" fo:margin-bottom="0.1388in"/>
      <style:text-properties fo:text-transform="uppercase" fo:color="#833C0B" fo:letter-spacing="0.0104in" fo:hyphenate="false"/>
    </style:style>
    <style:style style:name="Nagłówek3" style:display-name="Nagłówek 3" style:family="paragraph" style:parent-style-name="Nagłówek" style:next-style-name="Textbody" style:default-outline-level="3">
      <style:paragraph-properties fo:border-top="0.0069in solid #823B0B" fo:border-left="none" fo:border-bottom="0.0069in solid #823B0B" fo:border-right="none" fo:padding-top="0.0138in" fo:padding-left="0in" fo:padding-bottom="0.0138in" fo:padding-right="0in" style:shadow="none" fo:text-align="center" fo:margin-top="0.2083in" fo:margin-bottom="0.1388in"/>
      <style:text-properties fo:text-transform="uppercase" fo:color="#823B0B" fo:hyphenate="false"/>
    </style:style>
    <style:style style:name="Nagłówek4" style:display-name="Nagłówek 4" style:family="paragraph" style:parent-style-name="Standard" style:next-style-name="Textbody" style:default-outline-level="4">
      <style:paragraph-properties fo:border-top="none" fo:border-left="none" fo:border-bottom="0.0069in solid #C45911" fo:border-right="none" fo:padding-top="0in" fo:padding-left="0in" fo:padding-bottom="0.0138in" fo:padding-right="0in" style:shadow="none" fo:text-align="center" fo:margin-bottom="0.0833in"/>
      <style:text-properties fo:text-transform="uppercase" fo:color="#823B0B" fo:letter-spacing="0.0069in" fo:hyphenate="false"/>
    </style:style>
    <style:style style:name="Nagłówek5" style:display-name="Nagłówek 5" style:family="paragraph" style:parent-style-name="Standard" style:next-style-name="Textbody" style:default-outline-level="5">
      <style:paragraph-properties fo:text-align="center" fo:margin-top="0.2222in" fo:margin-bottom="0.0833in"/>
      <style:text-properties fo:text-transform="uppercase" fo:color="#823B0B" fo:letter-spacing="0.0069in" fo:hyphenate="false"/>
    </style:style>
    <style:style style:name="Nagłówek6" style:display-name="Nagłówek 6" style:family="paragraph" style:parent-style-name="Standard" style:next-style-name="Textbody" style:default-outline-level="6">
      <style:paragraph-properties fo:text-align="center" fo:margin-bottom="0.0833in"/>
      <style:text-properties fo:text-transform="uppercase" fo:color="#C45911" fo:letter-spacing="0.0069in" fo:hyphenate="false"/>
    </style:style>
    <style:style style:name="Nagłówek7" style:display-name="Nagłówek 7" style:family="paragraph" style:parent-style-name="Standard" style:next-style-name="Textbody" style:default-outline-level="7">
      <style:paragraph-properties fo:text-align="center" fo:margin-bottom="0.0833in"/>
      <style:text-properties fo:font-style="italic" style:font-style-asian="italic" style:font-style-complex="italic" fo:text-transform="uppercase" fo:color="#C45911" fo:letter-spacing="0.0069in" fo:hyphenate="false"/>
    </style:style>
    <style:style style:name="Nagłówek8" style:display-name="Nagłówek 8" style:family="paragraph" style:parent-style-name="Standard" style:next-style-name="Textbody" style:default-outline-level="8">
      <style:paragraph-properties fo:text-align="center" fo:margin-bottom="0.0833in"/>
      <style:text-properties fo:text-transform="uppercase" fo:letter-spacing="0.0069in" fo:font-size="10pt" style:font-size-asian="10pt" style:font-size-complex="10pt" fo:hyphenate="false"/>
    </style:style>
    <style:style style:name="Nagłówek9" style:display-name="Nagłówek 9" style:family="paragraph" style:parent-style-name="Standard" style:next-style-name="Textbody" style:default-outline-level="9">
      <style:paragraph-properties fo:text-align="center" fo:margin-bottom="0.0833in"/>
      <style:text-properties fo:font-style="italic" style:font-style-asian="italic" style:font-style-complex="italic" fo:text-transform="uppercase" fo:letter-spacing="0.0069in" fo:font-size="10pt" style:font-size-asian="10pt" style:font-size-complex="10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kstpodstawowy1">
      <style:text-properties style:font-name-complex="Mangal" fo:hyphenate="false"/>
    </style:style>
    <style:style style:name="Legenda" style:display-name="Legenda" style:family="paragraph" style:parent-style-name="Standard">
      <style:text-properties fo:text-transform="uppercase" fo:letter-spacing="0.0069in" fo:font-size="9pt" style:font-size-asian="9pt" style:font-size-complex="9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Nagłówek" style:display-name="Nagłówek" style:family="paragraph" style:parent-style-name="Standard">
      <style:paragraph-properties fo:keep-with-next="always" text:number-lines="false" fo:margin-top="0.1666in" fo:margin-bottom="0.0833in">
        <style:tab-stops>
          <style:tab-stop style:type="center" style:position="3.4625in"/>
          <style:tab-stop style:type="right" style:position="6.925in"/>
        </style:tab-stops>
      </style:paragraph-properties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kstpodstawowy1" style:display-name="Tekst podstawowy1" style:family="paragraph" style:parent-style-name="Standard">
      <style:paragraph-properties fo:margin-bottom="0.0972in" fo:line-height="120%"/>
      <style:text-properties fo:hyphenate="false"/>
    </style:style>
    <style:style style:name="Główkaistopka" style:display-name="Główka i stopka" style:family="paragraph" style:parent-style-name="Standard">
      <style:text-properties fo:hyphenate="false"/>
    </style:style>
    <style:style style:name="Cytaty" style:display-name="Cytaty" style:family="paragraph" style:parent-style-name="Standard">
      <style:text-properties fo:hyphenate="false"/>
    </style:style>
    <style:style style:name="Tytuł" style:display-name="Tytuł" style:family="paragraph" style:parent-style-name="Standard" style:next-style-name="Podtytuł">
      <style:paragraph-properties fo:border-top="0.0034in solid #833C0B" fo:border-left="none" fo:border-bottom="0.0034in solid #833C0B" fo:border-right="none" fo:padding-top="0.0138in" fo:padding-left="0in" fo:padding-bottom="0.0833in" fo:padding-right="0in" style:shadow="none" fo:text-align="center" fo:margin-top="0.3472in" fo:margin-bottom="0.2083in" fo:line-height="100%"/>
      <style:text-properties fo:font-weight="bold" style:font-weight-asian="bold" style:font-weight-complex="bold" fo:text-transform="uppercase" fo:color="#833C0B" fo:letter-spacing="0.0347in" fo:font-size="22pt" style:font-size-asian="22pt" style:font-size-complex="22pt" fo:hyphenate="false"/>
    </style:style>
    <style:style style:name="Podtytuł" style:display-name="Podtytuł" style:family="paragraph" style:parent-style-name="Standard" style:next-style-name="Textbody">
      <style:paragraph-properties fo:text-align="center" fo:margin-bottom="0.3888in" fo:line-height="100%"/>
      <style:text-properties fo:font-style="italic" style:font-style-asian="italic" style:font-style-complex="italic" fo:text-transform="uppercase" fo:letter-spacing="0.0138in" fo:font-size="9pt" style:font-size-asian="9pt" style:font-size-complex="9pt"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Bezodstępów" style:display-name="Bez odstępów" style:family="paragraph" style:parent-style-name="Standard">
      <style:paragraph-properties fo:margin-bottom="0in" fo:line-height="100%"/>
      <style:text-properties fo:hyphenate="false"/>
    </style:style>
    <style:style style:name="Stopka" style:display-name="Stopka" style:family="paragraph" style:parent-style-name="Standard">
      <style:paragraph-properties text:number-lines="false"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kstdymka" style:display-name="Tekst dymka" style:family="paragraph" style:parent-style-name="Standard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Cytat" style:display-name="Cytat" style:family="paragraph" style:parent-style-name="Standard">
      <style:text-properties fo:font-style="italic" style:font-style-asian="italic" style:font-style-complex="italic" fo:hyphenate="false"/>
    </style:style>
    <style:style style:name="Cytatintensywny" style:display-name="Cytat intensywny" style:family="paragraph" style:parent-style-name="Standard">
      <style:paragraph-properties fo:border-top="0.0034in solid #833C0B" fo:border-left="none" fo:border-bottom="0.0034in solid #833C0B" fo:border-right="none" fo:padding-top="0.1388in" fo:padding-left="0in" fo:padding-bottom="0.0555in" fo:padding-right="0in" style:shadow="none" fo:margin-top="0.1111in" fo:line-height="125%" fo:margin-left="1in" fo:margin-right="1in">
        <style:tab-stops/>
      </style:paragraph-properties>
      <style:text-properties fo:text-transform="uppercase" fo:color="#823B0B" fo:letter-spacing="0.0034in" fo:font-size="10pt" style:font-size-asian="10pt" style:font-size-complex="10pt" fo:hyphenate="false"/>
    </style:style>
    <style:style style:name="ContentsHeading" style:display-name="Contents Heading" style:family="paragraph" style:parent-style-name="Nagłówek1" style:default-outline-level="1">
      <style:text-properties fo:font-weight="bold" style:font-weight-asian="bold" style:font-weight-complex="bold" fo:font-size="16pt" style:font-size-asian="16pt" style:font-size-complex="16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NormalnyWeb" style:display-name="Normalny (Web)" style:family="paragraph" style:parent-style-name="Standard">
      <style:paragraph-properties fo:margin-top="0.0694in" fo:margin-bottom="0.0694in"/>
      <style:text-properties style:language-asian="pl" style:country-asian="PL" fo:hyphenate="true"/>
    </style:style>
    <style:style style:name="Nag3ówek3" style:display-name="Nag3ówek 3" style:family="paragraph" style:parent-style-name="Standard">
      <style:text-properties fo:hyphenate="false"/>
    </style:style>
    <style:style style:name="BezodstępówZnak" style:display-name="Bez odstępów Znak" style:family="text" style:parent-style-name="Domyślnaczcionkaakapitu"/>
    <style:style style:name="StopkaZnak" style:display-name="Stopka Znak" style:family="text" style:parent-style-name="Domyślnaczcionkaakapitu"/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Znakiwypunktowania" style:display-name="Znaki wypunktowania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agłówek1Znak" style:display-name="Nagłówek 1 Znak" style:family="text" style:parent-style-name="Domyślnaczcionkaakapitu">
      <style:text-properties fo:text-transform="uppercase" fo:color="#833C0B" fo:letter-spacing="0.0138in" fo:font-size="14pt" style:font-size-asian="14pt" style:font-size-complex="14pt"/>
    </style:style>
    <style:style style:name="Nagłówek2Znak" style:display-name="Nagłówek 2 Znak" style:family="text" style:parent-style-name="Domyślnaczcionkaakapitu">
      <style:text-properties fo:text-transform="uppercase" fo:color="#833C0B" fo:letter-spacing="0.0104in" fo:font-size="12pt" style:font-size-asian="12pt" style:font-size-complex="12pt"/>
    </style:style>
    <style:style style:name="Nagłówek3Znak" style:display-name="Nagłówek 3 Znak" style:family="text" style:parent-style-name="Domyślnaczcionkaakapitu">
      <style:text-properties fo:text-transform="uppercase" fo:color="#823B0B" fo:font-size="12pt" style:font-size-asian="12pt" style:font-size-complex="12pt"/>
    </style:style>
    <style:style style:name="Nagłówek4Znak" style:display-name="Nagłówek 4 Znak" style:family="text" style:parent-style-name="Domyślnaczcionkaakapitu">
      <style:text-properties fo:text-transform="uppercase" fo:color="#823B0B" fo:letter-spacing="0.0069in"/>
    </style:style>
    <style:style style:name="Nagłówek5Znak" style:display-name="Nagłówek 5 Znak" style:family="text" style:parent-style-name="Domyślnaczcionkaakapitu">
      <style:text-properties fo:text-transform="uppercase" fo:color="#823B0B" fo:letter-spacing="0.0069in"/>
    </style:style>
    <style:style style:name="Nagłówek6Znak" style:display-name="Nagłówek 6 Znak" style:family="text" style:parent-style-name="Domyślnaczcionkaakapitu">
      <style:text-properties fo:text-transform="uppercase" fo:color="#C45911" fo:letter-spacing="0.0069in"/>
    </style:style>
    <style:style style:name="Nagłówek7Znak" style:display-name="Nagłówek 7 Znak" style:family="text" style:parent-style-name="Domyślnaczcionkaakapitu">
      <style:text-properties fo:font-style="italic" style:font-style-asian="italic" style:font-style-complex="italic" fo:text-transform="uppercase" fo:color="#C45911" fo:letter-spacing="0.0069in"/>
    </style:style>
    <style:style style:name="Nagłówek8Znak" style:display-name="Nagłówek 8 Znak" style:family="text" style:parent-style-name="Domyślnaczcionkaakapitu">
      <style:text-properties fo:text-transform="uppercase" fo:letter-spacing="0.0069in" fo:font-size="10pt" style:font-size-asian="10pt" style:font-size-complex="10pt"/>
    </style:style>
    <style:style style:name="Nagłówek9Znak" style:display-name="Nagłówek 9 Znak" style:family="text" style:parent-style-name="Domyślnaczcionkaakapitu">
      <style:text-properties fo:font-style="italic" style:font-style-asian="italic" style:font-style-complex="italic" fo:text-transform="uppercase" fo:letter-spacing="0.0069in" fo:font-size="10pt" style:font-size-asian="10pt" style:font-size-complex="10pt"/>
    </style:style>
    <style:style style:name="TytułZnak" style:display-name="Tytuł Znak" style:family="text" style:parent-style-name="Domyślnaczcionkaakapitu">
      <style:text-properties fo:text-transform="uppercase" fo:color="#833C0B" fo:letter-spacing="0.0347in" fo:font-size="22pt" style:font-size-asian="22pt" style:font-size-complex="22pt"/>
    </style:style>
    <style:style style:name="PodtytułZnak" style:display-name="Podtytuł Znak" style:family="text" style:parent-style-name="Domyślnaczcionkaakapitu">
      <style:text-properties fo:text-transform="uppercase" fo:letter-spacing="0.0138in" fo:font-size="9pt" style:font-size-asian="9pt" style:font-size-complex="9pt"/>
    </style:style>
    <style:style style:name="StrongEmphasis" style:display-name="Strong Emphasis" style:family="text">
      <style:text-properties fo:font-weight="bold" style:font-weight-asian="bold" style:font-weight-complex="bold" fo:color="#C45911" fo:letter-spacing="0.0034in"/>
    </style:style>
    <style:style style:name="Uwydatnienie" style:display-name="Uwydatnienie" style:family="text">
      <style:text-properties fo:font-style="italic" style:font-style-asian="italic" style:font-style-complex="italic" fo:text-transform="uppercase" fo:letter-spacing="0.0034in" fo:font-size="10pt" style:font-size-asian="10pt" style:font-size-complex="10pt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/>
    </style:style>
    <style:style style:name="CytatintensywnyZnak" style:display-name="Cytat intensywny Znak" style:family="text" style:parent-style-name="Domyślnaczcionkaakapitu">
      <style:text-properties fo:text-transform="uppercase" fo:color="#823B0B" fo:letter-spacing="0.0034in" fo:font-size="10pt" style:font-size-asian="10pt" style:font-size-complex="10pt"/>
    </style:style>
    <style:style style:name="Wyróżnieniedelikatne" style:display-name="Wyróżnienie delikatne" style:family="text">
      <style:text-properties fo:font-style="italic" style:font-style-asian="italic" style:font-style-complex="italic"/>
    </style:style>
    <style:style style:name="Wyróżnienieintensywne" style:display-name="Wyróżnienie intensywne" style:family="text">
      <style:text-properties fo:font-style="italic" style:font-style-asian="italic" style:font-style-complex="italic" fo:text-transform="uppercase" fo:letter-spacing="0.0069in" fo:font-size="10pt" style:font-size-asian="10pt" style:font-size-complex="10pt"/>
    </style:style>
    <style:style style:name="Odwołaniedelikatne" style:display-name="Odwołanie delikatne" style:family="text" style:parent-style-name="Domyślnaczcionkaakapitu">
      <style:text-properties style:font-name="Calibri" fo:font-style="italic" style:font-style-asian="italic" style:font-style-complex="italic" fo:color="#823B0B"/>
    </style:style>
    <style:style style:name="Odwołanieintensywne" style:display-name="Odwołanie intensywne" style:family="text">
      <style:text-properties style:font-name="Calibri" fo:font-weight="bold" style:font-weight-asian="bold" style:font-weight-complex="bold" fo:font-style="italic" style:font-style-asian="italic" style:font-style-complex="italic" fo:color="#823B0B"/>
    </style:style>
    <style:style style:name="Tytułksiążki" style:display-name="Tytuł książki" style:family="text">
      <style:text-properties fo:text-transform="uppercase" fo:color="#823B0B" fo:letter-spacing="0.0034in" style:text-underline-type="none" style:text-underline-color="font-color"/>
    </style:style>
    <style:style style:name="ListLabel1" style:display-name="ListLabel 1" style:family="text">
      <style:text-properties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FFFFFF" style:text-underline-type="none" style:text-underline-color="font-color"/>
    </style:style>
    <style:style style:name="ListLabel2" style:display-name="ListLabel 2" style:family="text">
      <style:text-properties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#FFFFFF" style:text-underline-type="none" style:text-underline-color="font-color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OpenSymbol"/>
    </style:style>
    <style:style style:name="NumberingSymbols" style:display-name="Numbering Symbols" style:family="text"/>
    <style:style style:name="WW8Num1z0" style:display-name="WW8Num1z0" style:family="text">
      <style:text-properties style:font-name="Calibri" style:font-name-asian="Times New Roman" style:font-name-complex="Calibri"/>
    </style:style>
    <style:style style:name="WW8Num1z1" style:display-name="WW8Num1z1" style:family="text">
      <style:text-properties style:font-name="Courier New" style:font-name-complex="Courier New"/>
    </style:style>
    <style:style style:name="WW8Num1z2" style:display-name="WW8Num1z2" style:family="text">
      <style:text-properties style:font-name="Wingdings" style:font-name-complex="Wingdings"/>
    </style:style>
    <style:style style:name="WW8Num1z3" style:display-name="WW8Num1z3" style:family="text">
      <style:text-properties style:font-name="Symbol" style:font-name-complex="Symbol"/>
    </style:style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grame" style:display-name="grame" style:family="text" style:parent-style-name="Domyślnaczcionkaakapitu"/>
    <text:list-style style:name="WWNum1" style:display-name="WWNum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1" style:family="text">
      <style:text-properties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FFFFFF" style:text-underline-type="none" style:text-underline-color="font-color"/>
    </style:style>
    <text:list-style style:name="WWNum2" style:display-name="WWNum2">
      <text:list-level-style-number text:level="1" text:style-name="WW_CharLFO2LVL1" style:num-suffix="." style:num-format="1">
        <style:list-level-properties text:space-before="0.168in" text:min-label-width="0in" text:list-level-position-and-space-mode="label-alignment">
          <style:list-level-label-alignment text:label-followed-by="listtab" fo:margin-left="0.168in" fo:text-indent="0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#FFFFFF" style:text-underline-type="none" style:text-underline-color="font-color"/>
    </style:style>
    <text:list-style style:name="WWNum3" style:display-name="WWNum3">
      <text:list-level-style-number text:level="1" text:style-name="WW_CharLFO3LVL1" style:num-suffix="." style:num-format="1">
        <style:list-level-properties text:space-before="0.168in" text:min-label-width="0in" text:list-level-position-and-space-mode="label-alignment">
          <style:list-level-label-alignment text:label-followed-by="listtab" fo:margin-left="0.168in" fo:text-indent="0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#FFFFFF" style:text-underline-type="none" style:text-underline-color="font-color"/>
    </style:style>
    <text:list-style style:name="WWNum4" style:display-name="WWNum4">
      <text:list-level-style-number text:level="1" text:style-name="WW_CharLFO4LVL1" style:num-suffix="." style:num-format="1" text:start-value="4">
        <style:list-level-properties text:space-before="0.1666in" text:min-label-width="0in" text:list-level-position-and-space-mode="label-alignment">
          <style:list-level-label-alignment text:label-followed-by="listtab" fo:margin-left="0.1666in" fo:text-indent="0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5" style:display-name="WWNum5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6" style:display-name="WWNum6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7" style:display-name="WWNum7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8" style:display-name="WWNum8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9" style:display-name="WWNum9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WW_CharLFO10LVL1" style:family="text">
      <style:text-properties style:font-name-complex="Times New Roman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text:list-style style:name="WWNum10" style:display-name="WWNum10">
      <text:list-level-style-number text:level="1" text:style-name="WW_CharLFO10LVL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10LVL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10LVL3" style:num-suffix="." style:num-format="i" text:display-levels="3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text:style-name="WW_CharLFO10LVL4" style:num-suffix="." style:num-format="1" text:display-levels="4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10LVL5" style:num-suffix="." style:num-format="a" style:num-letter-sync="true" text:display-levels="5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10LVL6" style:num-suffix="." style:num-format="i" text:display-levels="6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text:style-name="WW_CharLFO10LVL7" style:num-suffix="." style:num-format="1" text:display-levels="7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10LVL8" style:num-suffix="." style:num-format="a" style:num-letter-sync="true" text:display-levels="8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10LVL9" style:num-suffix="." style:num-format="i" text:display-levels="9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text:list-style style:name="WWNum11" style:display-name="WWNum11">
      <text:list-level-style-number text:level="1" text:style-name="WW_CharLFO11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1LVL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1LVL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1LVL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1LVL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1LVL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1LVL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1LVL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2LVL1" style:family="text">
      <style:text-properties style:font-name="Times New Roman" style:font-name-complex="OpenSymbol"/>
    </style:style>
    <style:style style:name="WW_CharLFO12LVL2" style:family="text">
      <style:text-properties style:font-name="Times New Roman" style:font-name-complex="OpenSymbol"/>
    </style:style>
    <style:style style:name="WW_CharLFO12LVL3" style:family="text">
      <style:text-properties style:font-name="Times New Roman" style:font-name-complex="OpenSymbol"/>
    </style:style>
    <style:style style:name="WW_CharLFO12LVL4" style:family="text">
      <style:text-properties style:font-name="Times New Roman" style:font-name-complex="OpenSymbol"/>
    </style:style>
    <style:style style:name="WW_CharLFO12LVL5" style:family="text">
      <style:text-properties style:font-name="Times New Roman" style:font-name-complex="OpenSymbol"/>
    </style:style>
    <style:style style:name="WW_CharLFO12LVL6" style:family="text">
      <style:text-properties style:font-name="Times New Roman" style:font-name-complex="OpenSymbol"/>
    </style:style>
    <style:style style:name="WW_CharLFO12LVL7" style:family="text">
      <style:text-properties style:font-name="Times New Roman" style:font-name-complex="OpenSymbol"/>
    </style:style>
    <style:style style:name="WW_CharLFO12LVL8" style:family="text">
      <style:text-properties style:font-name="Times New Roman" style:font-name-complex="OpenSymbol"/>
    </style:style>
    <style:style style:name="WW_CharLFO12LVL9" style:family="text">
      <style:text-properties style:font-name="Times New Roman" style:font-name-complex="OpenSymbol"/>
    </style:style>
    <text:list-style style:name="WWNum12" style:display-name="WWNum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4" text:style-name="WW_CharLFO1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Times New Roman"/>
      </text:list-level-style-bullet>
      <text:list-level-style-bullet text:level="7" text:style-name="WW_CharLFO1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</text:list-style>
    <style:style style:name="WW_CharLFO13LVL1" style:family="text">
      <style:text-properties style:font-name="Times New Roman" style:font-name-complex="OpenSymbol"/>
    </style:style>
    <style:style style:name="WW_CharLFO13LVL2" style:family="text">
      <style:text-properties style:font-name="Times New Roman" style:font-name-complex="OpenSymbol"/>
    </style:style>
    <style:style style:name="WW_CharLFO13LVL3" style:family="text">
      <style:text-properties style:font-name="Times New Roman" style:font-name-complex="OpenSymbol"/>
    </style:style>
    <style:style style:name="WW_CharLFO13LVL4" style:family="text">
      <style:text-properties style:font-name="Times New Roman" style:font-name-complex="OpenSymbol"/>
    </style:style>
    <style:style style:name="WW_CharLFO13LVL5" style:family="text">
      <style:text-properties style:font-name="Times New Roman" style:font-name-complex="OpenSymbol"/>
    </style:style>
    <style:style style:name="WW_CharLFO13LVL6" style:family="text">
      <style:text-properties style:font-name="Times New Roman" style:font-name-complex="OpenSymbol"/>
    </style:style>
    <style:style style:name="WW_CharLFO13LVL7" style:family="text">
      <style:text-properties style:font-name="Times New Roman" style:font-name-complex="OpenSymbol"/>
    </style:style>
    <style:style style:name="WW_CharLFO13LVL8" style:family="text">
      <style:text-properties style:font-name="Times New Roman" style:font-name-complex="OpenSymbol"/>
    </style:style>
    <style:style style:name="WW_CharLFO13LVL9" style:family="text">
      <style:text-properties style:font-name="Times New Roman" style:font-name-complex="OpenSymbol"/>
    </style:style>
    <text:list-style style:name="WWNum13" style:display-name="WWNum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style-name="WW_CharLFO1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4" text:style-name="WW_CharLFO13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5" text:style-name="WW_CharLFO1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style-name="WW_CharLFO1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Times New Roman"/>
      </text:list-level-style-bullet>
      <text:list-level-style-bullet text:level="7" text:style-name="WW_CharLFO13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8" text:style-name="WW_CharLFO1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style-name="WW_CharLFO1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</text:list-style>
    <style:style style:name="WW_CharLFO14LVL1" style:family="text">
      <style:text-properties style:font-name="Times New Roman" style:font-name-complex="OpenSymbol"/>
    </style:style>
    <style:style style:name="WW_CharLFO14LVL2" style:family="text">
      <style:text-properties style:font-name="Times New Roman" style:font-name-complex="OpenSymbol"/>
    </style:style>
    <style:style style:name="WW_CharLFO14LVL3" style:family="text">
      <style:text-properties style:font-name="Times New Roman" style:font-name-complex="OpenSymbol"/>
    </style:style>
    <style:style style:name="WW_CharLFO14LVL4" style:family="text">
      <style:text-properties style:font-name="Times New Roman" style:font-name-complex="OpenSymbol"/>
    </style:style>
    <style:style style:name="WW_CharLFO14LVL5" style:family="text">
      <style:text-properties style:font-name="Times New Roman" style:font-name-complex="OpenSymbol"/>
    </style:style>
    <style:style style:name="WW_CharLFO14LVL6" style:family="text">
      <style:text-properties style:font-name="Times New Roman" style:font-name-complex="OpenSymbol"/>
    </style:style>
    <style:style style:name="WW_CharLFO14LVL7" style:family="text">
      <style:text-properties style:font-name="Times New Roman" style:font-name-complex="OpenSymbol"/>
    </style:style>
    <style:style style:name="WW_CharLFO14LVL8" style:family="text">
      <style:text-properties style:font-name="Times New Roman" style:font-name-complex="OpenSymbol"/>
    </style:style>
    <style:style style:name="WW_CharLFO14LVL9" style:family="text">
      <style:text-properties style:font-name="Times New Roman" style:font-name-complex="OpenSymbol"/>
    </style:style>
    <text:list-style style:name="WWNum14" style:display-name="WWNum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style-name="WW_CharLFO1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4" text:style-name="WW_CharLFO14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5" text:style-name="WW_CharLFO1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style-name="WW_CharLFO1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Times New Roman"/>
      </text:list-level-style-bullet>
      <text:list-level-style-bullet text:level="7" text:style-name="WW_CharLFO14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8" text:style-name="WW_CharLFO1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style-name="WW_CharLFO1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</text:list-style>
    <style:style style:name="WW_CharLFO15LVL1" style:family="text">
      <style:text-properties style:font-name="Times New Roman" style:font-name-complex="OpenSymbol"/>
    </style:style>
    <style:style style:name="WW_CharLFO15LVL2" style:family="text">
      <style:text-properties style:font-name="Times New Roman" style:font-name-complex="OpenSymbol"/>
    </style:style>
    <style:style style:name="WW_CharLFO15LVL3" style:family="text">
      <style:text-properties style:font-name="Times New Roman" style:font-name-complex="OpenSymbol"/>
    </style:style>
    <style:style style:name="WW_CharLFO15LVL4" style:family="text">
      <style:text-properties style:font-name="Times New Roman" style:font-name-complex="OpenSymbol"/>
    </style:style>
    <style:style style:name="WW_CharLFO15LVL5" style:family="text">
      <style:text-properties style:font-name="Times New Roman" style:font-name-complex="OpenSymbol"/>
    </style:style>
    <style:style style:name="WW_CharLFO15LVL6" style:family="text">
      <style:text-properties style:font-name="Times New Roman" style:font-name-complex="OpenSymbol"/>
    </style:style>
    <style:style style:name="WW_CharLFO15LVL7" style:family="text">
      <style:text-properties style:font-name="Times New Roman" style:font-name-complex="OpenSymbol"/>
    </style:style>
    <style:style style:name="WW_CharLFO15LVL8" style:family="text">
      <style:text-properties style:font-name="Times New Roman" style:font-name-complex="OpenSymbol"/>
    </style:style>
    <style:style style:name="WW_CharLFO15LVL9" style:family="text">
      <style:text-properties style:font-name="Times New Roman" style:font-name-complex="OpenSymbol"/>
    </style:style>
    <text:list-style style:name="WWNum15" style:display-name="WWNum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style-name="WW_CharLFO1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4" text:style-name="WW_CharLFO15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5" text:style-name="WW_CharLFO1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style-name="WW_CharLFO1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Times New Roman"/>
      </text:list-level-style-bullet>
      <text:list-level-style-bullet text:level="7" text:style-name="WW_CharLFO15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8" text:style-name="WW_CharLFO1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style-name="WW_CharLFO1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</text:list-style>
    <style:style style:name="WW_CharLFO16LVL1" style:family="text">
      <style:text-properties style:font-name="Times New Roman" style:font-name-complex="OpenSymbol"/>
    </style:style>
    <style:style style:name="WW_CharLFO16LVL2" style:family="text">
      <style:text-properties style:font-name="Times New Roman" style:font-name-complex="OpenSymbol"/>
    </style:style>
    <style:style style:name="WW_CharLFO16LVL3" style:family="text">
      <style:text-properties style:font-name="Times New Roman" style:font-name-complex="OpenSymbol"/>
    </style:style>
    <style:style style:name="WW_CharLFO16LVL4" style:family="text">
      <style:text-properties style:font-name="Times New Roman" style:font-name-complex="OpenSymbol"/>
    </style:style>
    <style:style style:name="WW_CharLFO16LVL5" style:family="text">
      <style:text-properties style:font-name="Times New Roman" style:font-name-complex="OpenSymbol"/>
    </style:style>
    <style:style style:name="WW_CharLFO16LVL6" style:family="text">
      <style:text-properties style:font-name="Times New Roman" style:font-name-complex="OpenSymbol"/>
    </style:style>
    <style:style style:name="WW_CharLFO16LVL7" style:family="text">
      <style:text-properties style:font-name="Times New Roman" style:font-name-complex="OpenSymbol"/>
    </style:style>
    <style:style style:name="WW_CharLFO16LVL8" style:family="text">
      <style:text-properties style:font-name="Times New Roman" style:font-name-complex="OpenSymbol"/>
    </style:style>
    <style:style style:name="WW_CharLFO16LVL9" style:family="text">
      <style:text-properties style:font-name="Times New Roman" style:font-name-complex="OpenSymbol"/>
    </style:style>
    <text:list-style style:name="WWNum16" style:display-name="WWNum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3" text:style-name="WW_CharLFO1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4" text:style-name="WW_CharLFO16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5" text:style-name="WW_CharLFO1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style-name="WW_CharLFO1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Times New Roman"/>
      </text:list-level-style-bullet>
      <text:list-level-style-bullet text:level="7" text:style-name="WW_CharLFO16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8" text:style-name="WW_CharLFO1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style-name="WW_CharLFO1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</text:list-style>
    <style:style style:name="WW_CharLFO17LVL1" style:family="text">
      <style:text-properties style:font-name="Times New Roman" style:font-name-complex="OpenSymbol"/>
    </style:style>
    <style:style style:name="WW_CharLFO17LVL2" style:family="text">
      <style:text-properties style:font-name="Times New Roman" style:font-name-complex="OpenSymbol"/>
    </style:style>
    <style:style style:name="WW_CharLFO17LVL3" style:family="text">
      <style:text-properties style:font-name="Times New Roman" style:font-name-complex="OpenSymbol"/>
    </style:style>
    <style:style style:name="WW_CharLFO17LVL4" style:family="text">
      <style:text-properties style:font-name="Times New Roman" style:font-name-complex="OpenSymbol"/>
    </style:style>
    <style:style style:name="WW_CharLFO17LVL5" style:family="text">
      <style:text-properties style:font-name="Times New Roman" style:font-name-complex="OpenSymbol"/>
    </style:style>
    <style:style style:name="WW_CharLFO17LVL6" style:family="text">
      <style:text-properties style:font-name="Times New Roman" style:font-name-complex="OpenSymbol"/>
    </style:style>
    <style:style style:name="WW_CharLFO17LVL7" style:family="text">
      <style:text-properties style:font-name="Times New Roman" style:font-name-complex="OpenSymbol"/>
    </style:style>
    <style:style style:name="WW_CharLFO17LVL8" style:family="text">
      <style:text-properties style:font-name="Times New Roman" style:font-name-complex="OpenSymbol"/>
    </style:style>
    <style:style style:name="WW_CharLFO17LVL9" style:family="text">
      <style:text-properties style:font-name="Times New Roman" style:font-name-complex="OpenSymbol"/>
    </style:style>
    <text:list-style style:name="WWNum17" style:display-name="WWNum17">
      <text:list-level-style-bullet text:level="1" text:style-name="WW_CharLFO17LVL1" text:bullet-char="">
        <style:list-level-properties text:space-before="0.1895in" text:min-label-width="0.25in" text:list-level-position-and-space-mode="label-alignment">
          <style:list-level-label-alignment text:label-followed-by="listtab" fo:margin-left="0.4395in" fo:text-indent="-0.25in"/>
        </style:list-level-properties>
        <style:text-properties style:font-name="Times New Roman"/>
      </text:list-level-style-bullet>
      <text:list-level-style-bullet text:level="2" text:style-name="WW_CharLFO17LVL2" text:bullet-char="◦">
        <style:list-level-properties text:space-before="0.4395in" text:min-label-width="0.25in" text:list-level-position-and-space-mode="label-alignment">
          <style:list-level-label-alignment text:label-followed-by="listtab" fo:margin-left="0.6895in" fo:text-indent="-0.25in"/>
        </style:list-level-properties>
        <style:text-properties style:font-name="Times New Roman"/>
      </text:list-level-style-bullet>
      <text:list-level-style-bullet text:level="3" text:style-name="WW_CharLFO17LVL3" text:bullet-char="▪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  <style:text-properties style:font-name="Times New Roman"/>
      </text:list-level-style-bullet>
      <text:list-level-style-bullet text:level="4" text:style-name="WW_CharLFO17LVL4" text:bullet-char="">
        <style:list-level-properties text:space-before="0.9395in" text:min-label-width="0.25in" text:list-level-position-and-space-mode="label-alignment">
          <style:list-level-label-alignment text:label-followed-by="listtab" fo:margin-left="1.1895in" fo:text-indent="-0.25in"/>
        </style:list-level-properties>
        <style:text-properties style:font-name="Times New Roman"/>
      </text:list-level-style-bullet>
      <text:list-level-style-bullet text:level="5" text:style-name="WW_CharLFO17LVL5" text:bullet-char="◦">
        <style:list-level-properties text:space-before="1.1895in" text:min-label-width="0.25in" text:list-level-position-and-space-mode="label-alignment">
          <style:list-level-label-alignment text:label-followed-by="listtab" fo:margin-left="1.4395in" fo:text-indent="-0.25in"/>
        </style:list-level-properties>
        <style:text-properties style:font-name="Times New Roman"/>
      </text:list-level-style-bullet>
      <text:list-level-style-bullet text:level="6" text:style-name="WW_CharLFO17LVL6" text:bullet-char="▪">
        <style:list-level-properties text:space-before="1.4395in" text:min-label-width="0.25in" text:list-level-position-and-space-mode="label-alignment">
          <style:list-level-label-alignment text:label-followed-by="listtab" fo:margin-left="1.6895in" fo:text-indent="-0.25in"/>
        </style:list-level-properties>
        <style:text-properties style:font-name="Times New Roman"/>
      </text:list-level-style-bullet>
      <text:list-level-style-bullet text:level="7" text:style-name="WW_CharLFO17LVL7" text:bullet-char="">
        <style:list-level-properties text:space-before="1.6895in" text:min-label-width="0.25in" text:list-level-position-and-space-mode="label-alignment">
          <style:list-level-label-alignment text:label-followed-by="listtab" fo:margin-left="1.9395in" fo:text-indent="-0.25in"/>
        </style:list-level-properties>
        <style:text-properties style:font-name="Times New Roman"/>
      </text:list-level-style-bullet>
      <text:list-level-style-bullet text:level="8" text:style-name="WW_CharLFO17LVL8" text:bullet-char="◦">
        <style:list-level-properties text:space-before="1.9395in" text:min-label-width="0.25in" text:list-level-position-and-space-mode="label-alignment">
          <style:list-level-label-alignment text:label-followed-by="listtab" fo:margin-left="2.1895in" fo:text-indent="-0.25in"/>
        </style:list-level-properties>
        <style:text-properties style:font-name="Times New Roman"/>
      </text:list-level-style-bullet>
      <text:list-level-style-bullet text:level="9" text:style-name="WW_CharLFO17LVL9" text:bullet-char="▪">
        <style:list-level-properties text:space-before="2.1895in" text:min-label-width="0.25in" text:list-level-position-and-space-mode="label-alignment">
          <style:list-level-label-alignment text:label-followed-by="listtab" fo:margin-left="2.4395in" fo:text-indent="-0.25in"/>
        </style:list-level-properties>
        <style:text-properties style:font-name="Times New Roman"/>
      </text:list-level-style-bullet>
    </text:list-style>
    <style:style style:name="WW_CharLFO18LVL1" style:family="text">
      <style:text-properties style:font-name="Times New Roman" style:font-name-complex="OpenSymbol"/>
    </style:style>
    <style:style style:name="WW_CharLFO18LVL2" style:family="text">
      <style:text-properties style:font-name="Times New Roman" style:font-name-complex="OpenSymbol"/>
    </style:style>
    <style:style style:name="WW_CharLFO18LVL3" style:family="text">
      <style:text-properties style:font-name="Times New Roman" style:font-name-complex="OpenSymbol"/>
    </style:style>
    <style:style style:name="WW_CharLFO18LVL4" style:family="text">
      <style:text-properties style:font-name="Times New Roman" style:font-name-complex="OpenSymbol"/>
    </style:style>
    <style:style style:name="WW_CharLFO18LVL5" style:family="text">
      <style:text-properties style:font-name="Times New Roman" style:font-name-complex="OpenSymbol"/>
    </style:style>
    <style:style style:name="WW_CharLFO18LVL6" style:family="text">
      <style:text-properties style:font-name="Times New Roman" style:font-name-complex="OpenSymbol"/>
    </style:style>
    <style:style style:name="WW_CharLFO18LVL7" style:family="text">
      <style:text-properties style:font-name="Times New Roman" style:font-name-complex="OpenSymbol"/>
    </style:style>
    <style:style style:name="WW_CharLFO18LVL8" style:family="text">
      <style:text-properties style:font-name="Times New Roman" style:font-name-complex="OpenSymbol"/>
    </style:style>
    <style:style style:name="WW_CharLFO18LVL9" style:family="text">
      <style:text-properties style:font-name="Times New Roman" style:font-name-complex="OpenSymbol"/>
    </style:style>
    <text:list-style style:name="WWNum18" style:display-name="WWNum18">
      <text:list-level-style-bullet text:level="1" text:style-name="WW_CharLFO18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Times New Roman"/>
      </text:list-level-style-bullet>
      <text:list-level-style-bullet text:level="2" text:style-name="WW_CharLFO18LVL2" text:bullet-char="◦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  <style:text-properties style:font-name="Times New Roman"/>
      </text:list-level-style-bullet>
      <text:list-level-style-bullet text:level="3" text:style-name="WW_CharLFO18LVL3" text:bullet-char="▪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Times New Roman"/>
      </text:list-level-style-bullet>
      <text:list-level-style-bullet text:level="4" text:style-name="WW_CharLFO18LVL4" text:bullet-char="">
        <style:list-level-properties text:space-before="0.9013in" text:min-label-width="0.25in" text:list-level-position-and-space-mode="label-alignment">
          <style:list-level-label-alignment text:label-followed-by="listtab" fo:margin-left="1.1513in" fo:text-indent="-0.25in"/>
        </style:list-level-properties>
        <style:text-properties style:font-name="Times New Roman"/>
      </text:list-level-style-bullet>
      <text:list-level-style-bullet text:level="5" text:style-name="WW_CharLFO18LVL5" text:bullet-char="◦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Times New Roman"/>
      </text:list-level-style-bullet>
      <text:list-level-style-bullet text:level="6" text:style-name="WW_CharLFO18LVL6" text:bullet-char="▪">
        <style:list-level-properties text:space-before="1.4013in" text:min-label-width="0.25in" text:list-level-position-and-space-mode="label-alignment">
          <style:list-level-label-alignment text:label-followed-by="listtab" fo:margin-left="1.6513in" fo:text-indent="-0.25in"/>
        </style:list-level-properties>
        <style:text-properties style:font-name="Times New Roman"/>
      </text:list-level-style-bullet>
      <text:list-level-style-bullet text:level="7" text:style-name="WW_CharLFO18LVL7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Times New Roman"/>
      </text:list-level-style-bullet>
      <text:list-level-style-bullet text:level="8" text:style-name="WW_CharLFO18LVL8" text:bullet-char="◦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  <style:text-properties style:font-name="Times New Roman"/>
      </text:list-level-style-bullet>
      <text:list-level-style-bullet text:level="9" text:style-name="WW_CharLFO18LVL9" text:bullet-char="▪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Times New Roman"/>
      </text:list-level-style-bullet>
    </text:list-style>
    <text:list-style style:name="WWNum19" style:display-name="WWNum19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0LVL1" style:family="text">
      <style:text-properties style:font-name="Calibri" style:font-name-asian="Times New Roman" style:font-name-complex="Calibri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 style:font-name-complex="Wingdings"/>
    </style:style>
    <style:style style:name="WW_CharLFO20LVL4" style:family="text">
      <style:text-properties style:font-name="Symbol" style:font-name-complex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 style:font-name-complex="Wingdings"/>
    </style:style>
    <style:style style:name="WW_CharLFO20LVL7" style:family="text">
      <style:text-properties style:font-name="Symbol" style:font-name-complex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 style:font-name-complex="Wingdings"/>
    </style:style>
    <text:list-style style:name="WW8Num1" style:display-name="WW8Num1">
      <text:list-level-style-number text:level="1" text:style-name="WW_CharLFO20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WW8Num2" style:display-name="WW8Num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3">
      <text:list-level-style-number text:level="1" style:num-suffix=")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4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5">
      <text:list-level-style-number text:level="1" style:num-suffix=")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9847in" fo:margin-bottom="0.5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in"/>
      </style:header-style>
      <style:footer-style>
        <style:header-footer-properties style:dynamic-spacing="true" fo:min-height="-0.5in"/>
      </style:footer-style>
    </style:page-layout>
  </office:automatic-styles>
  <office:master-styles>
    <style:master-page style:name="MP0" style:page-layout-name="PL0">
      <style:footer>
        <text:p text:style-name="Stopka"><text:page-number text:fixed="false">3</text:page-number></text:p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STATUT SZKOŁY</dc:title>
    <meta:initial-creator>KUCHARY 99</meta:initial-creator>
    <dc:creator>Microsoft Office User</dc:creator>
    <meta:creation-date>2026-09-03T08:36:00Z</meta:creation-date>
    <dc:date>2026-09-03T08:36:00Z</dc:date>
    <meta:print-date>2025-08-05T08:31:00Z</meta:print-date>
    <meta:template xlink:href="Normal" xlink:type="simple"/>
    <meta:editing-cycles>2</meta:editing-cycles>
    <meta:editing-duration>PT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3" meta:paragraph-count="249" meta:word-count="17854" meta:character-count="124734" meta:row-count="892" meta:non-whitespace-character-count="107129"/>
  </office:meta>
</office:document-meta>
</file>